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c"/><text:bookmark-start text:name="__RefHeading___mo-005c_infrastructure_baseline_version_control_1"/><text:bookmark-start text:name="mo-005c_infrastructure_baseline_version_control"/>MO-005c — Infrastructure Baseline Version Control<text:bookmark-end text:name="__RefHeading___mo-005c_infrastructure_baseline_version_control_1"/><text:bookmark-end text:name="mo-005c_infrastructure_baseline_version_control"/></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lace each <text:a xlink:type="simple" xlink:href="https://wiki.didosolutions.com/dido/99_annexes/annex-b-terms-and-definitions/i/infrastructure_baseline" text:style-name="Internet_20_link" text:visited-style-name="Visited_20_Internet_20_Link">Infrastructure Baseline</text:a> under <text:a xlink:type="simple" xlink:href="https://wiki.didosolutions.com/dido/99_annexes/annex-b-terms-and-definitions/v/version_control" text:style-name="Internet_20_link" text:visited-style-name="Visited_20_Internet_20_Link">Version Control</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c preserves the portion of the Original Requirement that requires infrastructure to be version controlled by identifying the controlled subject as an <text:a xlink:type="simple" xlink:href="https://wiki.didosolutions.com/dido/99_annexes/annex-b-terms-and-definitions/i/infrastructure_baseline" text:style-name="Internet_20_link" text:visited-style-name="Visited_20_Internet_20_Link">Infrastructure Baseline</text:a>.</text:p>
      <text:p text:style-name="Text_20_body">The separate requirements derived from MO-005 addres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d" text:style-name="Internet_20_link" text:visited-style-name="Visited_20_Internet_20_Link">MO-005d — Infrastructure Baseline Selection</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Baseline Immutability</text:a>
      <text:a xlink:type="simple" xlink:href="https://wiki.didosolutions.com/dido/02-crusible/99-annexes/annex-c-requirements/01-mission-objectives/mo-005/mo-005g" text:style-name="Internet_20_link" text:visited-style-name="Visited_20_Internet_20_Link">MO-005g — Baseline Revision Deployment Traceability</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uses <text:span text:style-name="Strong_20_Emphasis">version-controlled</text:span> without identifying the controlled subject or the behaviors associated with Version Control.</text:p>
      <text:p text:style-name="Text_20_body">The phrase <text:span text:style-name="Strong_20_Emphasis">version-controlled asset</text:span> does not identify:</text:p>
      <text:p text:style-name="Text_20_body">The object placed under Version ControlThe distinction between the Infrastructure Baseline identifier and a revision identifierThe relationship between successive revisionsThe content associated with each revisionThe mechanism used to retrieve a prior revisionThe mechanism used to compare revisionsThe change record associated with a revisionThe approval status associated with a revisionThe Provenance associated with a revisionThe Evidence required to demonstrate Version ControlMO-005c:</text:p>
      <text:p text:style-name="Text_20_body">Identifies <text:a xlink:type="simple" xlink:href="https://wiki.didosolutions.com/dido/99_annexes/annex-b-terms-and-definitions/c/crucible" text:style-name="Internet_20_link" text:visited-style-name="Visited_20_Internet_20_Link">Crucible</text:a> as the responsible actorIdentifies the Infrastructure Baseline as the subject placed under Version ControlUses the defined term <text:a xlink:type="simple" xlink:href="https://wiki.didosolutions.com/dido/99_annexes/annex-b-terms-and-definitions/v/version_control" text:style-name="Internet_20_link" text:visited-style-name="Visited_20_Internet_20_Link">Version Control</text:a>Separates Version Control from Artifact management and unique Artifact identificationSeparates Version Control from baseline selection, reuse, immutability, and deployment traceability</text:p>
      <text:h text:style-name="Heading_20_2" text:outline-level="2"><text:bookmark-start text:name="__RefHeading___rationale_5"/><text:bookmark-start text:name="rationale"/>Rationale<text:bookmark-end text:name="__RefHeading___rationale_5"/><text:bookmark-end text:name="rationale"/></text:h>
      <text:p text:style-name="Text_20_body">Version Control preserves the revision history of an <text:a xlink:type="simple" xlink:href="https://wiki.didosolutions.com/dido/99_annexes/annex-b-terms-and-definitions/i/infrastructure_baseline" text:style-name="Internet_20_link" text:visited-style-name="Visited_20_Internet_20_Link">Infrastructure Baseline</text:a>.</text:p>
      <text:p text:style-name="Text_20_body">A version-controlled Infrastructure Baseline can maintain:</text:p>
      <text:p text:style-name="Text_20_body">A stable Artifact identifierA distinct identifier for each revisionThe content associated with each revisionThe relationship between successive revisionsThe date and time associated with each revisionThe actor or process responsible for each revisionThe reason for each revisionThe approval status of each revisionThe Provenance associated with each revisionThe Traceability relationships associated with each revisionVersion Control supports:</text:p>
      <text:p text:style-name="Text_20_body">Retrieval of a specific Infrastructure Baseline revisionComparison of two Infrastructure Baseline revisionsIdentification of changes between revisionsReproduction of an Infrastructure Deployment from a selected revisionPreservation of approved revisionsCreation of a new revision when baseline content changesRecovery from an unintended changeAuditability of baseline evolutionPreservation of ProvenanceMaintenance of TraceabilityThe stable Artifact identifier identifies the Infrastructure Baseline across revisions. A revision identifier distinguishes one controlled state of the Infrastructure Baseline from another controlled state.</text:p>
      <text:p text:style-name="Text_20_body">This requirement does not assign the stable Artifact identifier. MO-005b establishes that requirement.</text:p>
      <text:p text:style-name="Text_20_body">This requirement does not prohibit modification of an approved revision. MO-005f establishes approved baseline immutability.</text:p>
      <text:p text:style-name="Text_20_body">This requirement does not require an Infrastructure Deployment to record the applied revision. MO-005g establishes that requiremen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a/artifact" text:style-name="Internet_20_link" text:visited-style-name="Visited_20_Internet_20_Link">Artifacts</text:a>
      <text:a xlink:type="simple" xlink:href="https://wiki.didosolutions.com/dido/99_annexes/annex-b-terms-and-definitions/v/version_control" text:style-name="Internet_20_link" text:visited-style-name="Visited_20_Internet_20_Link">Version Control</text:a>
      <text:p text:style-name="Text_20_body">Artifact identifiersRevision identifiersRevision historiesRevision relationshipsChange recordsApproval recordsArtifact repositoriesArtifact catalog recordsInfrastructure definitionsConfiguration definitionsMachine Image referencesImage-layer referencesPackage and dependency referencesSecurity configurationCompliance configurationDeployment parametersValidation criteri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Each Infrastructure Baseline is maintained within a Version Control mechanismEach controlled revision is distinguishable from every other revision of the same Infrastructure BaselineEach revision remains associated with the stable Artifact identifier of the Infrastructure BaselineThe content associated with each revision is retrievableThe relationship between successive revisions is recordedThe changes between two revisions can be identifiedA prior revision can be retrieved without replacing or altering another revisionThe revision history preserves the applicable Provenance and TraceabilityVerification includes:</text:p>
      <text:p text:style-name="Text_20_body">Infrastructure Baseline inspectionVersion Control configuration inspectionArtifact identifier inspectionRevision identifier inspectionRevision-history inspectionRevision-relationship inspectionRevision retrieval testingPrior-revision retrieval testingRevision comparison testingChange-record inspectionApproval-record inspectionArtifact repository inspectionArtifact catalog inspectionEvidence inspectionProvenance inspectionTraceability inspectionThe verification record identifies:</text:p>
      <text:p text:style-name="Text_20_body">The Infrastructure BaselineThe stable Artifact identifierEach inspected revision identifierThe Version Control mechanismThe location of the controlled revision historyThe relationship between successive revisionsThe content associated with each inspected revisionThe result of each revision retrieval testThe result of each revision comparison testEach detected missing, duplicate, or conflicting revision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4-metadata-catalog-and-provenance/start" text:style-name="Internet_20_link" text:visited-style-name="Visited_20_Internet_20_Link">FR-MC-001 through FR-MC-005</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places each Infrastructure Baseline under Version Control.</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5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5c</text:span>.</text:p>
      <text:p text:style-name="Text_20_body">This page is a leaf requirement page and omits a trailing <text:span text:style-name="Source_20_Text">:start</text:span> from its namespace.</text:p>
      <text:p text:style-name="Text_20_body">Changes to the Statement should preserve the Infrastructure Baseline Version Control intent derived from MO-005.</text:p>
      <text:p text:style-name="Text_20_body">The Version Control record should identify:</text:p>
      <text:p text:style-name="Text_20_body">The stable Infrastructure Baseline Artifact identifierThe revision identifierThe predecessor revisionThe revision date and timeThe actor or process responsible for the revisionThe revision descriptionThe reason for the revisionThe approval statusThe associated ProvenanceThe associated Traceability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48:34</meta:creation-date>
    <dc:creator>Generated</dc:creator>
    <dc:date>2026-08-24T08::48:34</dc:date>
    <dc:language>en-US</dc:language>
    <meta:editing-cycles>1</meta:editing-cycles>
    <meta:editing-duration>PT0S</meta:editing-duration>
    <dc:title>dido:02-crusible:99-annexes:annex-c-requirements:01-mission-objectives:mo-005:mo-005c</dc:title>
  </office:meta>
</office:document-meta>
</file>