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b"/><text:bookmark-start text:name="__RefHeading___mo-005b_infrastructure_baseline_identification_1"/><text:bookmark-start text:name="mo-005b_infrastructure_baseline_identification"/>MO-005b — Infrastructure Baseline Identification<text:bookmark-end text:name="__RefHeading___mo-005b_infrastructure_baseline_identification_1"/><text:bookmark-end text:name="mo-005b_infrastructure_baseline_identification"/></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ssign a unique <text:a xlink:type="simple" xlink:href="https://wiki.didosolutions.com/dido/99_annexes/annex-b-terms-and-definitions/a/artifact" text:style-name="Internet_20_link" text:visited-style-name="Visited_20_Internet_20_Link">Artifact</text:a> identifier to each <text:a xlink:type="simple" xlink:href="https://wiki.didosolutions.com/dido/99_annexes/annex-b-terms-and-definitions/i/infrastructure_baseline" text:style-name="Internet_20_link" text:visited-style-name="Visited_20_Internet_20_Link">Infrastructure Baselin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b preserves the identification needed to manage infrastructure as a reusable and version-controlled asset by requiring each Infrastructure Baseline to have a unique Artifact identifier.</text:p>
      <text:p text:style-name="Text_20_body">The separate requirements derived from MO-005 addres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c" text:style-name="Internet_20_link" text:visited-style-name="Visited_20_Internet_20_Link">MO-005c — Infrastructure Baseline Revision Control</text:a>
      <text:a xlink:type="simple" xlink:href="https://wiki.didosolutions.com/dido/02-crusible/99-annexes/annex-c-requirements/01-mission-objectives/mo-005/mo-005d" text:style-name="Internet_20_link" text:visited-style-name="Visited_20_Internet_20_Link">MO-005d — Approved Infrastructure Baseline Selection</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Infrastructure Baseline Preservation</text:a>
      <text:a xlink:type="simple" xlink:href="https://wiki.didosolutions.com/dido/02-crusible/99-annexes/annex-c-requirements/01-mission-objectives/mo-005/mo-005g" text:style-name="Internet_20_link" text:visited-style-name="Visited_20_Internet_20_Link">MO-005g — Infrastructure Deployment Baseline Traceability</text:a>
      <text:h text:style-name="Heading_20_2" text:outline-level="2"><text:bookmark-start text:name="__RefHeading___rationale_4"/><text:bookmark-start text:name="rationale"/>Rationale<text:bookmark-end text:name="__RefHeading___rationale_4"/><text:bookmark-end text:name="rationale"/></text:h>
      <text:p text:style-name="Text_20_body">A unique Artifact identifier provides a stable identity for each <text:a xlink:type="simple" xlink:href="https://wiki.didosolutions.com/dido/99_annexes/annex-b-terms-and-definitions/i/infrastructure_baseline" text:style-name="Internet_20_link" text:visited-style-name="Visited_20_Internet_20_Link">Infrastructure Baseline</text:a>.</text:p>
      <text:p text:style-name="Text_20_body">The identifier allows Crucible and external systems to refer to the same Infrastructure Baseline across:</text:p>
      <text:p text:style-name="Text_20_body">Artifact repositoriesArtifact catalogsBaseline composition recordsApproval recordsRevision-control recordsInfrastructure Deployment recordsCompliance recordsSecurity recordsEvidence recordsProvenance recordsTraceability relationshipsThe Infrastructure Baseline identifier identifies the baseline as a managed Artifact. A separate revision identifier distinguishes one controlled revision of that Artifact from another.</text:p>
      <text:p text:style-name="Text_20_body">A stable Artifact identifier supports:</text:p>
      <text:p text:style-name="Text_20_body">Unambiguous Infrastructure Baseline selectionReuse of the same Infrastructure Baseline across multiple Infrastructure DeploymentsComparison of Infrastructure Baseline revisionsRetrieval of Infrastructure Baseline historyAssociation of approvals with the correct Infrastructure BaselineAssociation of deployments with the correct Infrastructure Baseline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This requirement does not establish the revision identifier or revision-control behavior. MO-005c addresses those outcomes.</text:p>
      <text:p text:style-name="Text_20_body">This requirement does not require selection or reuse of the identified Infrastructure Baseline. MO-005d and MO-005e address those outcom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a/artifact" text:style-name="Internet_20_link" text:visited-style-name="Visited_20_Internet_20_Link">Artifacts</text:a>
      <text:p text:style-name="Text_20_body">Artifact identifiersArtifact catalog recordsArtifact repository recordsInfrastructure Baseline approval recordsInfrastructure Baseline revision recordsInfrastructure Deployment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xt:a xlink:type="simple" xlink:href="https://wiki.didosolutions.com/dido/99_annexes/annex-b-terms-and-definitions/i/infrastructure_baseline" text:style-name="Internet_20_link" text:visited-style-name="Visited_20_Internet_20_Link">Infrastructure Baseline</text:a> has an assigned <text:a xlink:type="simple" xlink:href="https://wiki.didosolutions.com/dido/99_annexes/annex-b-terms-and-definitions/a/artifact" text:style-name="Internet_20_link" text:visited-style-name="Visited_20_Internet_20_Link">Artifact</text:a> identifierEach Artifact identifier refers to one Infrastructure BaselineNo two Infrastructure Baselines have the same Artifact identifier within the defined identifier scopeThe Artifact identifier remains associated with the Infrastructure Baseline across repositories, catalogs, and related recordsThe Artifact identifier distinguishes the Infrastructure Baseline from an Infrastructure Deployment created from itThe Artifact identifier remains distinguishable from identifiers assigned to individual Infrastructure Baseline revisionsThe verification record preserves <text:a xlink:type="simple" xlink:href="https://wiki.didosolutions.com/dido/99_annexes/annex-b-terms-and-definitions/t/traceability" text:style-name="Internet_20_link" text:visited-style-name="Visited_20_Internet_20_Link">Traceability</text:a> among the Infrastructure Baseline, assigned Artifact identifier, repository records, catalog records, revision records, and deployment records</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Implemented and Verified.</text:p>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5b</text:span>.</text:p>
      <text:p text:style-name="Text_20_body">This page is a leaf requirement page and omits a trailing <text:span text:style-name="Source_20_Text">:start</text:span> from its namespace.</text:p>
      <text:p text:style-name="Text_20_body">The parent MO-005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text:a xlink:type="simple" xlink:href="https://wiki.didosolutions.com/dido/99_annexes/annex-b-terms-and-definitions/i/infrastructure_baseline" text:style-name="Internet_20_link" text:visited-style-name="Visited_20_Internet_20_Link">Infrastructure Baseline</text:a> as the identified subjectThe <text:a xlink:type="simple" xlink:href="https://wiki.didosolutions.com/dido/99_annexes/annex-b-terms-and-definitions/a/artifact" text:style-name="Internet_20_link" text:visited-style-name="Visited_20_Internet_20_Link">Artifact</text:a> identifier as the assigned identifierUniqueness of the identifier within the defined identifier scopeThe identifier scheme should define:</text:p>
      <text:p text:style-name="Text_20_body">The identifier syntaxThe uniqueness scopeThe identifier-issuing authorityThe relationship between an Artifact identifier and a revision identifierThe relationship between the identifier and an Artifact catalog recordThe treatment of identifier collisionsThe treatment of retired Infrastructure Baselines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04:13</meta:creation-date>
    <dc:creator>Generated</dc:creator>
    <dc:date>2026-08-24T06::04:13</dc:date>
    <dc:language>en-US</dc:language>
    <meta:editing-cycles>1</meta:editing-cycles>
    <meta:editing-duration>PT0S</meta:editing-duration>
    <dc:title>dido:02-crusible:99-annexes:annex-c-requirements:01-mission-objectives:mo-005:mo-005b</dc:title>
  </office:meta>
</office:document-meta>
</file>