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4:start"/><text:bookmark-start text:name="__RefHeading___mo-004_connected_and_disconnected_operations_1"/><text:bookmark-start text:name="mo-004_connected_and_disconnected_operations"/>MO-004 — Connected and Disconnected Operations<text:bookmark-end text:name="__RefHeading___mo-004_connected_and_disconnected_operations_1"/><text:bookmark-end text:name="mo-004_connected_and_disconnected_operations"/></text:h>
      <text:p text:style-name="Text_20_body"><text:a xlink:type="simple" xlink:href="https://wiki.didosolutions.com/dido/02-crusible/99-annexes/annex-c-requirements/01-mission-objectives/start" text:style-name="Internet_20_link" text:visited-style-name="Visited_20_Internet_20_Link">Go to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support both connected and disconnected operational environments.</text:span><text:a xlink:type="simple" xlink:href="https://wiki.didosolutions.com/dido/02-crusible/99-annexes/annex-b/cr-001" text:style-name="Internet_20_link" text:visited-style-name="Visited_20_Internet_20_Link">[C1]</text:a></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the approved mission objective but does not express independently testable normative statements.</text:p>
      <text:p text:style-name="Text_20_body">The following Specification Discipline and Author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the behavior Crucible performs<text:span text:style-name="Strong_20_Emphasis">Operational environments</text:span> does not identify the activities Crucible performs, the inputs used, the outputs produced, or the required completion conditionsThe Original Requirement combines operation in <text:a xlink:type="simple" xlink:href="https://wiki.didosolutions.com/dido/99_annexes/annex-b-terms-and-definitions/c/connected_environment" text:style-name="Internet_20_link" text:visited-style-name="Visited_20_Internet_20_Link">Connected Environments</text:a> and <text:a xlink:type="simple" xlink:href="https://wiki.didosolutions.com/dido/99_annexes/annex-b-terms-and-definitions/d/disconnected_environment" text:style-name="Internet_20_link" text:visited-style-name="Visited_20_Internet_20_Link">Disconnected Environments</text:a> within one normative statementConnected Environment operation and Disconnected Environment operation can pass or fail independentlyThe Original Requirement does not identify which <text:a xlink:type="simple" xlink:href="https://wiki.didosolutions.com/dido/99_annexes/annex-b-terms-and-definitions/o/operational_lifecycle" text:style-name="Internet_20_link" text:visited-style-name="Visited_20_Internet_20_Link">Operational Lifecycle</text:a> activities apply within each environmentThe Original Requirement does not identify how the applicable Operational Lifecycle activities are selectedThe Original Requirement does not distinguish resource availability from resource authorizationThe Original Requirement does not prohibit use of resources that are not authorized for the operational environmentThe Original Requirement does not prohibit dependence on external network resources unavailable within a Disconnected EnvironmentThe Original Requirement does not identify whether resources imported through an approved transfer process become available within the Disconnected EnvironmentThe Original Requirement does not provide independently identifiable statements for verification and traceabilityThe previously normalized Statement also combined:</text:p>
      <text:p text:style-name="Text_20_body">Execution in Connected EnvironmentsExecution in Disconnected EnvironmentsUse of only <text:a xlink:type="simple" xlink:href="https://wiki.didosolutions.com/dido/99_annexes/annex-b-terms-and-definitions/a/authorized_resource" text:style-name="Internet_20_link" text:visited-style-name="Visited_20_Internet_20_Link">Authorized Resources</text:a>Dependence on resources available within each environmentThese obligations can pass or fail independently.</text:p>
      <text:p text:style-name="Text_20_body">The Original Requirement therefore requires decomposition into independently identifiable normative requirements.</text:p>
      <text:p text:style-name="Text_20_body">The decomposition preserves <text:span text:style-name="Source_20_Text">MO-004</text:span> as the stable parent requirement identifier. Each replacement requirement receives a lettered identifier and a separate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replaced by the following independently identifiable normative requirements:</text:p>
      <text:a xlink:type="simple" xlink:href="https://wiki.didosolutions.com/dido/02-crusible/99-annexes/annex-c-requirements/01-mission-objectives/mo-004/mo-004a" text:style-name="Internet_20_link" text:visited-style-name="Visited_20_Internet_20_Link">MO-004a — Connected Environment Operation</text:a>
      <text:a xlink:type="simple" xlink:href="https://wiki.didosolutions.com/dido/02-crusible/99-annexes/annex-c-requirements/01-mission-objectives/mo-004/mo-004b" text:style-name="Internet_20_link" text:visited-style-name="Visited_20_Internet_20_Link">MO-004b — Disconnected Environment Operation</text:a>
      <text:a xlink:type="simple" xlink:href="https://wiki.didosolutions.com/dido/02-crusible/99-annexes/annex-c-requirements/01-mission-objectives/mo-004/mo-004c" text:style-name="Internet_20_link" text:visited-style-name="Visited_20_Internet_20_Link">MO-004c — Unauthorized Resource Prohibition</text:a>
      <text:a xlink:type="simple" xlink:href="https://wiki.didosolutions.com/dido/02-crusible/99-annexes/annex-c-requirements/01-mission-objectives/mo-004/mo-004d" text:style-name="Internet_20_link" text:visited-style-name="Visited_20_Internet_20_Link">MO-004d — External Resource Independence</text:a>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12:05</meta:creation-date>
    <dc:creator>Generated</dc:creator>
    <dc:date>2026-08-24T20::12:05</dc:date>
    <dc:language>en-US</dc:language>
    <meta:editing-cycles>1</meta:editing-cycles>
    <meta:editing-duration>PT0S</meta:editing-duration>
    <dc:title>dido:02-crusible:99-annexes:annex-c-requirements:01-mission-objectives:mo-004:start</dc:title>
  </office:meta>
</office:document-meta>
</file>