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4:mo-004b"/><text:bookmark-start text:name="__RefHeading___mo-004b_disconnected_environment_operations_1"/><text:bookmark-start text:name="mo-004b_disconnected_environment_operations"/>MO-004b — Disconnected Environment Operations<text:bookmark-end text:name="__RefHeading___mo-004b_disconnected_environment_operations_1"/><text:bookmark-end text:name="mo-004b_disconnected_environment_operations"/></text:h>
      <text:p text:style-name="Text_20_body"><text:a xlink:type="simple" xlink:href="https://wiki.didosolutions.com/dido/02-crusible/99-annexes/annex-c-requirements/01-mission-objectives/mo-004/start" text:style-name="Internet_20_link" text:visited-style-name="Visited_20_Internet_20_Link">Go to MO-004 — Connected and Disconnected Operation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execute each selected <text:a xlink:type="simple" xlink:href="https://wiki.didosolutions.com/dido/99_annexes/annex-b-terms-and-definitions/o/operational_lifecycle" text:style-name="Internet_20_link" text:visited-style-name="Visited_20_Internet_20_Link">Operational Lifecycle</text:a> activity in a <text:a xlink:type="simple" xlink:href="https://wiki.didosolutions.com/dido/99_annexes/annex-b-terms-and-definitions/d/disconnected_environment" text:style-name="Internet_20_link" text:visited-style-name="Visited_20_Internet_20_Link">Disconnected Environment</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4/start" text:style-name="Internet_20_link" text:visited-style-name="Visited_20_Internet_20_Link">MO-004 — Connected and Disconnected Operation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both connected and disconnected operational environments.</text:span><text:a xlink:type="simple" xlink:href="https://wiki.didosolutions.com/dido/02-crusible/99-annexes/annex-b/cr-001" text:style-name="Internet_20_link" text:visited-style-name="Visited_20_Internet_20_Link">[C1]</text:a></text:p>
          </table:table-cell>
        </table:table-row>
      </table:table>
      <text:p text:style-name="Text_20_body">MO-004b preserves the portion of the Original Requirement that requires <text:a xlink:type="simple" xlink:href="https://wiki.didosolutions.com/dido/99_annexes/annex-b-terms-and-definitions/c/crucible" text:style-name="Internet_20_link" text:visited-style-name="Visited_20_Internet_20_Link">Crucible</text:a> to operate within a <text:a xlink:type="simple" xlink:href="https://wiki.didosolutions.com/dido/99_annexes/annex-b-terms-and-definitions/d/disconnected_environment" text:style-name="Internet_20_link" text:visited-style-name="Visited_20_Internet_20_Link">Disconnected Environment</text:a>.</text:p>
      <text:p text:style-name="Text_20_body">The separate requirements derived from MO-004 address:</text:p>
      <text:a xlink:type="simple" xlink:href="https://wiki.didosolutions.com/dido/02-crusible/99-annexes/annex-c-requirements/01-mission-objectives/mo-004/mo-004a" text:style-name="Internet_20_link" text:visited-style-name="Visited_20_Internet_20_Link">MO-004a — Connected Environment Operations</text:a>
      <text:a xlink:type="simple" xlink:href="https://wiki.didosolutions.com/dido/02-crusible/99-annexes/annex-c-requirements/01-mission-objectives/mo-004/mo-004c" text:style-name="Internet_20_link" text:visited-style-name="Visited_20_Internet_20_Link">MO-004c — Authorized Resource Use</text:a>
      <text:a xlink:type="simple" xlink:href="https://wiki.didosolutions.com/dido/02-crusible/99-annexes/annex-c-requirements/01-mission-objectives/mo-004/mo-004d" text:style-name="Internet_20_link" text:visited-style-name="Visited_20_Internet_20_Link">MO-004d — Disconnected Resource Availability</text:a>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d/disconnected_environment" text:style-name="Internet_20_link" text:visited-style-name="Visited_20_Internet_20_Link">Disconnected Environment</text:a> does not provide continuous access to resources outside the environment boundary.</text:p>
      <text:p text:style-name="Text_20_body">Operational Lifecycle activities can include:</text:p>
      <text:p text:style-name="Text_20_body">Artifact acquisition from resources present within the environmentDependency resolution from local repositoriesBaseline compositionMachine Image constructionInfrastructure DeploymentProvisioningConfigurationCompliance AssessmentSecurity assessmentDeployment ValidationEvidence generationArtifact promotion within the environmentOperational maintenanceThe selected activities define the required scope of execution. Selection prevents this requirement from implying that every Operational Lifecycle activity applies to every Disconnected Environment or operational context.</text:p>
      <text:p text:style-name="Text_20_body">Execution in a Disconnected Environment depends on the prior availability of the Controlled Inputs, dependencies, repositories, tools, and other resources required by the selected activity.</text:p>
      <text:p text:style-name="Text_20_body">Resources imported through an approved transfer process become available for use only after the required authorization, integrity, provenance, and admission checks succeed.</text:p>
      <text:p text:style-name="Text_20_body">This requirement does not establish the requirements for execution in a Connected Environment. MO-004a addresses that outcome.</text:p>
      <text:p text:style-name="Text_20_body">This requirement does not establish which resources Crucible is authorized to use. MO-004c addresses Authorized Resource use.</text:p>
      <text:p text:style-name="Text_20_body">This requirement does not establish which resources must be available within the Disconnected Environment. MO-004d addresses that outcom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d/disconnected_environment" text:style-name="Internet_20_link" text:visited-style-name="Visited_20_Internet_20_Link">Disconnected Environments</text:a>
      <text:a xlink:type="simple" xlink:href="https://wiki.didosolutions.com/dido/99_annexes/annex-b-terms-and-definitions/o/operational_lifecycle" text:style-name="Internet_20_link" text:visited-style-name="Visited_20_Internet_20_Link">Operational Lifecycle</text:a>
      <text:p text:style-name="Text_20_body">Selected Operational Lifecycle activities<text:a xlink:type="simple" xlink:href="https://wiki.didosolutions.com/dido/99_annexes/annex-b-terms-and-definitions/c/controlled_input" text:style-name="Internet_20_link" text:visited-style-name="Visited_20_Internet_20_Link">Controlled Inputs</text:a><text:a xlink:type="simple" xlink:href="https://wiki.didosolutions.com/dido/99_annexes/annex-b-terms-and-definitions/a/authorized_resource" text:style-name="Internet_20_link" text:visited-style-name="Visited_20_Internet_20_Link">Authorized Resources</text:a><text:a xlink:type="simple" xlink:href="https://wiki.didosolutions.com/dido/99_annexes/annex-b-terms-and-definitions/a/artifact" text:style-name="Internet_20_link" text:visited-style-name="Visited_20_Internet_20_Link">Artifacts</text:a>Local Artifact repositoriesLocal package repositoriesLocal image registriesTransfer BundlesImported dependencies<text:a xlink:type="simple" xlink:href="https://wiki.didosolutions.com/dido/99_annexes/annex-b-terms-and-definitions/c/ci_cd_pipeline" text:style-name="Internet_20_link" text:visited-style-name="Visited_20_Internet_20_Link">CI/CD Pipelines</text:a><text:a xlink:type="simple" xlink:href="https://wiki.didosolutions.com/dido/99_annexes/annex-b-terms-and-definitions/i/infrastructure_deployment" text:style-name="Internet_20_link" text:visited-style-name="Visited_20_Internet_20_Link">Infrastructure Deployments</text:a><text:a xlink:type="simple" xlink:href="https://wiki.didosolutions.com/dido/99_annexes/annex-b-terms-and-definitions/p/provisioning" text:style-name="Internet_20_link" text:visited-style-name="Visited_20_Internet_20_Link">Provisioning</text:a><text:a xlink:type="simple" xlink:href="https://wiki.didosolutions.com/dido/99_annexes/annex-b-terms-and-definitions/c/compliance_assessment" text:style-name="Internet_20_link" text:visited-style-name="Visited_20_Internet_20_Link">Compliance Assessments</text:a><text:a xlink:type="simple" xlink:href="https://wiki.didosolutions.com/dido/99_annexes/annex-b-terms-and-definitions/d/deployment_validation" text:style-name="Internet_20_link" text:visited-style-name="Visited_20_Internet_20_Link">Deployment Validation</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text:a xlink:type="simple" xlink:href="https://wiki.didosolutions.com/dido/99_annexes/annex-b-terms-and-definitions/d/disconnected_environment" text:style-name="Internet_20_link" text:visited-style-name="Visited_20_Internet_20_Link">Disconnected Environment</text:a> is identifiedEach selected <text:a xlink:type="simple" xlink:href="https://wiki.didosolutions.com/dido/99_annexes/annex-b-terms-and-definitions/o/operational_lifecycle" text:style-name="Internet_20_link" text:visited-style-name="Visited_20_Internet_20_Link">Operational Lifecycle</text:a> activity is identifiedThe inputs required by each selected activity are identifiedThe resources available within the Disconnected Environment are identifiedThe Authorized Resources used by each selected activity are identified<text:a xlink:type="simple" xlink:href="https://wiki.didosolutions.com/dido/99_annexes/annex-b-terms-and-definitions/c/crucible" text:style-name="Internet_20_link" text:visited-style-name="Visited_20_Internet_20_Link">Crucible</text:a> executes each selected activity within the Disconnected EnvironmentEach selected activity reaches its defined completion conditionEach selected activity produces its required outputsEach selected activity executes without continuous access to resources outside the Disconnected EnvironmentEach failure or exception is identifiedThe verification record preserves <text:a xlink:type="simple" xlink:href="https://wiki.didosolutions.com/dido/99_annexes/annex-b-terms-and-definitions/t/traceability" text:style-name="Internet_20_link" text:visited-style-name="Visited_20_Internet_20_Link">Traceability</text:a> among the Disconnected Environment, selected activity, Controlled Inputs, resources used, execution result, and outputs produced</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4b</text:span>.</text:p>
      <text:p text:style-name="Text_20_body">This page is a leaf requirement page and omits a trailing <text:span text:style-name="Source_20_Text">:start</text:span> from its namespace.</text:p>
      <text:p text:style-name="Text_20_body">The parent MO-004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The selected <text:a xlink:type="simple" xlink:href="https://wiki.didosolutions.com/dido/99_annexes/annex-b-terms-and-definitions/o/operational_lifecycle" text:style-name="Internet_20_link" text:visited-style-name="Visited_20_Internet_20_Link">Operational Lifecycle</text:a> activity as the required behaviorThe <text:a xlink:type="simple" xlink:href="https://wiki.didosolutions.com/dido/99_annexes/annex-b-terms-and-definitions/d/disconnected_environment" text:style-name="Internet_20_link" text:visited-style-name="Visited_20_Internet_20_Link">Disconnected Environment</text:a> as the operational contextExecution of each selected activity as the required outcomeThe unresolved activity-selection source should remain recorded in the Issues section until a controlling source identifies the activities required within a Disconnected Environment.</text:p>
      <text:p text:style-name="Text_20_body">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4:mo-004b#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09:23</meta:creation-date>
    <dc:creator>Generated</dc:creator>
    <dc:date>2026-08-24T01::09:23</dc:date>
    <dc:language>en-US</dc:language>
    <meta:editing-cycles>1</meta:editing-cycles>
    <meta:editing-duration>PT0S</meta:editing-duration>
    <dc:title>dido:02-crusible:99-annexes:annex-c-requirements:01-mission-objectives:mo-004:mo-004b</dc:title>
  </office:meta>
</office:document-meta>
</file>