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4:mo-004a"/><text:bookmark-start text:name="__RefHeading___mo-004a_connected_environment_operation_1"/><text:bookmark-start text:name="mo-004a_connected_environment_operation"/>MO-004a — Connected Environment Operation<text:bookmark-end text:name="__RefHeading___mo-004a_connected_environment_operation_1"/><text:bookmark-end text:name="mo-004a_connected_environment_operation"/></text:h>
      <text:p text:style-name="Text_20_body"><text:a xlink:type="simple" xlink:href="https://wiki.didosolutions.com/dido/02-crusible/99-annexes/annex-c-requirements/01-mission-objectives/mo-004/start" text:style-name="Internet_20_link" text:visited-style-name="Visited_20_Internet_20_Link">Go to MO-004 — Connected and Disconnected Oper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in a <text:a xlink:type="simple" xlink:href="https://wiki.didosolutions.com/dido/99_annexes/annex-b-terms-and-definitions/c/connected_environment" text:style-name="Internet_20_link" text:visited-style-name="Visited_20_Internet_20_Link">Connected Environ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4/start" text:style-name="Internet_20_link" text:visited-style-name="Visited_20_Internet_20_Link">MO-004 — Connected and Disconnected Operation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both connected and disconnected operational environments.</text:span><text:a xlink:type="simple" xlink:href="https://wiki.didosolutions.com/dido/02-crusible/99-annexes/annex-b/cr-001" text:style-name="Internet_20_link" text:visited-style-name="Visited_20_Internet_20_Link">[C1]</text:a></text:p>
          </table:table-cell>
        </table:table-row>
      </table:table>
      <text:p text:style-name="Text_20_body">MO-004a preserves the portion of the Original Requirement that requires <text:a xlink:type="simple" xlink:href="https://wiki.didosolutions.com/dido/99_annexes/annex-b-terms-and-definitions/c/crucible" text:style-name="Internet_20_link" text:visited-style-name="Visited_20_Internet_20_Link">Crucible</text:a> to operate within a <text:a xlink:type="simple" xlink:href="https://wiki.didosolutions.com/dido/99_annexes/annex-b-terms-and-definitions/c/connected_environment" text:style-name="Internet_20_link" text:visited-style-name="Visited_20_Internet_20_Link">Connected Environment</text:a>.</text:p>
      <text:p text:style-name="Text_20_body">The separate requirements derived from MO-004 address:</text:p>
      <text:a xlink:type="simple" xlink:href="https://wiki.didosolutions.com/dido/02-crusible/99-annexes/annex-c-requirements/01-mission-objectives/mo-004/mo-004b" text:style-name="Internet_20_link" text:visited-style-name="Visited_20_Internet_20_Link">MO-004b — Disconnected Environment Operation</text:a>
      <text:a xlink:type="simple" xlink:href="https://wiki.didosolutions.com/dido/02-crusible/99-annexes/annex-c-requirements/01-mission-objectives/mo-004/mo-004c" text:style-name="Internet_20_link" text:visited-style-name="Visited_20_Internet_20_Link">MO-004c — Unauthorized Resource Prohibition</text:a>
      <text:a xlink:type="simple" xlink:href="https://wiki.didosolutions.com/dido/02-crusible/99-annexes/annex-c-requirements/01-mission-objectives/mo-004/mo-004d" text:style-name="Internet_20_link" text:visited-style-name="Visited_20_Internet_20_Link">MO-004d — External Resource Independence</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uses <text:span text:style-name="Strong_20_Emphasis">support</text:span> without identifying the behavior <text:a xlink:type="simple" xlink:href="https://wiki.didosolutions.com/dido/99_annexes/annex-b-terms-and-definitions/c/crucible" text:style-name="Internet_20_link" text:visited-style-name="Visited_20_Internet_20_Link">Crucible</text:a> performs.</text:p>
      <text:p text:style-name="Text_20_body">The phrase <text:span text:style-name="Strong_20_Emphasis">connected operational environments</text:span> does not identify:</text:p>
      <text:p text:style-name="Text_20_body">The Operational Lifecycle activities performedThe method used to select those activitiesThe inputs required by each activityThe outputs produced by each activityThe resources available to each activityThe completion conditions applicable to each activityThe Evidence required to demonstrate successful executionMO-004a:</text:p>
      <text:p text:style-name="Text_20_body">Replaces <text:span text:style-name="Strong_20_Emphasis">support</text:span> with the direct action <text:span text:style-name="Strong_20_Emphasis">execute</text:span>Identifies Crucible as the responsible actorIdentifies the selected Operational Lifecycle activity as the required behaviorIdentifies a Connected Environment as the applicable operational contextSeparates Connected Environment operation from Disconnected Environment operationSeparates execution behavior from resource authorization and external-resource constraints</text:p>
      <text:h text:style-name="Heading_20_2" text:outline-level="2"><text:bookmark-start text:name="__RefHeading___rationale_5"/><text:bookmark-start text:name="rationale"/>Rationale<text:bookmark-end text:name="__RefHeading___rationale_5"/><text:bookmark-end text:name="rationale"/></text:h>
      <text:p text:style-name="Text_20_body">A <text:a xlink:type="simple" xlink:href="https://wiki.didosolutions.com/dido/99_annexes/annex-b-terms-and-definitions/c/connected_environment" text:style-name="Internet_20_link" text:visited-style-name="Visited_20_Internet_20_Link">Connected Environment</text:a> provides access to authorized network services, repositories, registries, data sources, and other resources required by selected Operational Lifecycle activities.</text:p>
      <text:p text:style-name="Text_20_body">Operational Lifecycle activities can include:</text:p>
      <text:p text:style-name="Text_20_body">Artifact acquisitionDependency resolutionBaseline compositionMachine Image constructionInfrastructure DeploymentProvisioningConfigurationCompliance AssessmentSecurity assessmentDeployment ValidationEvidence generationArtifact promotionOperational maintenanceThe selected activities define the scope of the required execution. Selection prevents the requirement from implying that every Operational Lifecycle activity applies to every Connected Environment or every deployment scenario.</text:p>
      <text:p text:style-name="Text_20_body">Execution in a Connected Environment supports:</text:p>
      <text:p text:style-name="Text_20_body">Retrieval of authorized dependenciesAccess to approved repositories and registriesIntegration with authorized external servicesUse of CI/CD PipelinesCollection of EvidencePreservation of ProvenanceMaintenance of TraceabilityCoordination across distributed resourcesThis requirement does not establish the requirements for execution in a Disconnected Environment. MO-004b establishes those requirements.</text:p>
      <text:p text:style-name="Text_20_body">This requirement does not permit access to unauthorized resources. MO-004c establishes the applicable prohibition.</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o/operational_lifecycle" text:style-name="Internet_20_link" text:visited-style-name="Visited_20_Internet_20_Link">Operational Lifecycle</text:a>
      <text:p text:style-name="Text_20_body">Operational Lifecycle activities<text:a xlink:type="simple" xlink:href="https://wiki.didosolutions.com/dido/99_annexes/annex-b-terms-and-definitions/c/controlled_input" text:style-name="Internet_20_link" text:visited-style-name="Visited_20_Internet_20_Link">Controlled Inputs</text:a><text:a xlink:type="simple" xlink:href="https://wiki.didosolutions.com/dido/99_annexes/annex-b-terms-and-definitions/a/authorized_resource" text:style-name="Internet_20_link" text:visited-style-name="Visited_20_Internet_20_Link">Authorized Resources</text:a><text:a xlink:type="simple" xlink:href="https://wiki.didosolutions.com/dido/99_annexes/annex-b-terms-and-definitions/a/artifact" text:style-name="Internet_20_link" text:visited-style-name="Visited_20_Internet_20_Link">Artifacts</text:a>Artifact repositoriesPackage repositoriesImage registriesAuthorized network services<text:a xlink:type="simple" xlink:href="https://wiki.didosolutions.com/dido/99_annexes/annex-b-terms-and-definitions/c/ci_cd_pipeline" text:style-name="Internet_20_link" text:visited-style-name="Visited_20_Internet_20_Link">CI/CD Pipelines</text:a><text:a xlink:type="simple" xlink:href="https://wiki.didosolutions.com/dido/99_annexes/annex-b-terms-and-definitions/i/infrastructure_deployment" text:style-name="Internet_20_link" text:visited-style-name="Visited_20_Internet_20_Link">Infrastructure Deployments</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c/compliance_assessment" text:style-name="Internet_20_link" text:visited-style-name="Visited_20_Internet_20_Link">Compliance Assessments</text:a><text:a xlink:type="simple" xlink:href="https://wiki.didosolutions.com/dido/99_annexes/annex-b-terms-and-definitions/d/deployment_validation" text:style-name="Internet_20_link" text:visited-style-name="Visited_20_Internet_20_Link">Deployment Validation</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Connected Environment is identifiedThe selected Operational Lifecycle activity is identifiedThe inputs required by the selected activity are identifiedThe authorized resources used by the selected activity are identifiedCrucible executes the selected activity within the Connected EnvironmentThe selected activity reaches its defined completion conditionThe selected activity produces its required outputsThe execution record preserves the required Evidence, Provenance, and TraceabilityVerification includes:</text:p>
      <text:p text:style-name="Text_20_body">Connected Environment inspectionOperational Lifecycle activity inspectionControlled Input inspectionAuthorized Resource inspectionRepository-access testsRegistry-access testsAuthorized network-service testsCI/CD Pipeline testsOperational Lifecycle execution testsCompletion-condition inspectionOutput inspectionEvidence inspectionProvenance inspectionTraceability inspectionThe verification record identifies:</text:p>
      <text:p text:style-name="Text_20_body">The Connected EnvironmentThe selected Operational Lifecycle activityThe applicable activity identifier and revisionThe selected Controlled InputsThe Authorized Resources used during executionThe applicable starting conditionThe applicable completion conditionThe execution resultThe outputs producedEach identified failure or exception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2-operational-requirements/or-001/start"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2-image-management/start" text:style-name="Internet_20_link" text:visited-style-name="Visited_20_Internet_20_Link">FR-IMG-001 through FR-IMG-006</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6-compliance-management/start" text:style-name="Internet_20_link" text:visited-style-name="Visited_20_Internet_20_Link">FR-COMP-001 through FR-COMP-010</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a xlink:type="simple" xlink:href="https://wiki.didosolutions.com/dido/02-crusible/99-annexes/annex-c-requirements/03-functional-requirements/03-10-dependency-capture-and-offline-transfer/start" text:style-name="Internet_20_link" text:visited-style-name="Visited_20_Internet_20_Link">FR-DEPC-001 through FR-DEPC-005</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8-dependencies-and-air-gap-operations/start" text:style-name="Internet_20_link" text:visited-style-name="Visited_20_Internet_20_Link">8. Dependencies and Air Gap Operation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executes the selected Operational Lifecycle activity in a Connected Environment.</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4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4a</text:span>.</text:p>
      <text:p text:style-name="Text_20_body">This page is a leaf requirement page and omits a trailing <text:span text:style-name="Source_20_Text">:start</text:span> from its namespace.</text:p>
      <text:p text:style-name="Text_20_body">Changes to the Statement SHALL preserve the Connected Environment operation intent derived from MO-004.</text:p>
      <text:p text:style-name="Text_20_body">The selected Operational Lifecycle activity should identify:</text:p>
      <text:p text:style-name="Text_20_body">The activity identifierThe activity revisionThe applicable Connected EnvironmentThe required Controlled InputsThe Authorized Resources available to the activityThe starting conditionThe completion conditionThe required outputsThe applicable failure criteriaThe required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4:mo-004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4::43:40</meta:creation-date>
    <dc:creator>Generated</dc:creator>
    <dc:date>2026-08-25T14::43:40</dc:date>
    <dc:language>en-US</dc:language>
    <meta:editing-cycles>1</meta:editing-cycles>
    <meta:editing-duration>PT0S</meta:editing-duration>
    <dc:title>dido:02-crusible:99-annexes:annex-c-requirements:01-mission-objectives:mo-004:mo-004a</dc:title>
  </office:meta>
</office:document-meta>
</file>