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3:mo-003d"/><text:bookmark-start text:name="__RefHeading___mo-003d_limitation_of_provider-specific_dependencies_1"/><text:bookmark-start text:name="mo-003d_limitation_of_provider-specific_dependencies"/>MO-003d — Limitation of Provider-Specific Dependencies<text:bookmark-end text:name="__RefHeading___mo-003d_limitation_of_provider-specific_dependencies_1"/><text:bookmark-end text:name="mo-003d_limitation_of_provider-specific_dependencies"/></text:h>
      <text:p text:style-name="Text_20_body"><text:a xlink:type="simple" xlink:href="https://wiki.didosolutions.com/dido/02-crusible/99-annexes/annex-c-requirements/01-mission-objectives/mo-003/start" text:style-name="Internet_20_link" text:visited-style-name="Visited_20_Internet_20_Link">Go to MO-003 — Cloud-Agnostic Deploy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onfine dependencies on proprietary Cloud Provider interfaces, services, data formats, software development kits, and operational mechanisms to the <text:a xlink:type="simple" xlink:href="https://wiki.didosolutions.com/dido/99_annexes/annex-b-terms-and-definitions/p/provider_implementation" text:style-name="Internet_20_link" text:visited-style-name="Visited_20_Internet_20_Link">Provider Implementation</text:a> for the target <text:a xlink:type="simple" xlink:href="https://wiki.didosolutions.com/dido/99_annexes/annex-b-terms-and-definitions/d/deployment_platform" text:style-name="Internet_20_link" text:visited-style-name="Visited_20_Internet_20_Link">Deployment Platform</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3/start" text:style-name="Internet_20_link" text:visited-style-name="Visited_20_Internet_20_Link">MO-003 — Cloud-Agnostic Deployment</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provide cloud-agnostic deployment capabilities.</text:span><text:a xlink:type="simple" xlink:href="https://wiki.didosolutions.com/dido/02-crusible/99-annexes/annex-b/cr-002" text:style-name="Internet_20_link" text:visited-style-name="Visited_20_Internet_20_Link">[C2]</text:a></text:p>
          </table:table-cell>
        </table:table-row>
      </table:table>
      <text:p text:style-name="Text_20_body">MO-003d preserves the portion of the Original Requirement that limits dependence on proprietary Cloud Provider mechanisms.</text:p>
      <text:p text:style-name="Text_20_body">The separate requirements derived from MO-003 address:</text:p>
      <text:a xlink:type="simple" xlink:href="https://wiki.didosolutions.com/dido/02-crusible/99-annexes/annex-c-requirements/01-mission-objectives/mo-003/mo-003a" text:style-name="Internet_20_link" text:visited-style-name="Visited_20_Internet_20_Link">MO-003a — Cross-Platform Deployment</text:a>
      <text:a xlink:type="simple" xlink:href="https://wiki.didosolutions.com/dido/02-crusible/99-annexes/annex-c-requirements/01-mission-objectives/mo-003/mo-003b" text:style-name="Internet_20_link" text:visited-style-name="Visited_20_Internet_20_Link">MO-003b — Provider-Independent Crucible Description</text:a>
      <text:a xlink:type="simple" xlink:href="https://wiki.didosolutions.com/dido/02-crusible/99-annexes/annex-c-requirements/01-mission-objectives/mo-003/mo-003c" text:style-name="Internet_20_link" text:visited-style-name="Visited_20_Internet_20_Link">MO-003c — Provider-Independent Infrastructure Baseline</text:a>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c/cloud_agnosticism" text:style-name="Internet_20_link" text:visited-style-name="Visited_20_Internet_20_Link">Cloud Agnosticism</text:a> requires Crucible to limit dependence on the proprietary mechanisms of a particular Cloud Provider.</text:p>
      <text:p text:style-name="Text_20_body">Provider-specific dependencies can include:</text:p>
      <text:p text:style-name="Text_20_body">Proprietary application programming interfacesProprietary servicesProprietary data formatsProvider-specific software development kitsProvider-specific command-line toolsProvider-specific authentication mechanismsProvider-specific resource identifiersProvider-specific configuration structuresProvider-specific deployment workflowsProvider-specific operational proceduresAllowing these dependencies within provider-independent Crucible components would couple those components to one or more Cloud Providers.</text:p>
      <text:p text:style-name="Text_20_body">The <text:a xlink:type="simple" xlink:href="https://wiki.didosolutions.com/dido/99_annexes/annex-b-terms-and-definitions/p/provider_implementation" text:style-name="Internet_20_link" text:visited-style-name="Visited_20_Internet_20_Link">Provider Implementation</text:a> defines the boundary within which provider-specific dependencies reside. The Provider Implementation translates provider-independent deployment information into the mechanisms supported by the target Deployment Platform.</text:p>
      <text:p text:style-name="Text_20_body">Confining provider-specific dependencies supports:</text:p>
      <text:p text:style-name="Text_20_body">Substitution of Provider ImplementationsAddition of new Deployment PlatformsReuse of provider-independent Crucible componentsControlled migration between Cloud ProvidersDetection of provider-specific implementation leakageReduced provider couplingIndependent testing of provider-specific behavior<text:a xlink:type="simple" xlink:href="https://wiki.didosolutions.com/dido/99_annexes/annex-b-terms-and-definitions/t/traceability" text:style-name="Internet_20_link" text:visited-style-name="Visited_20_Internet_20_Link">Traceability</text:a>This requirement does not prohibit provider-specific dependencies. It confines those dependencies to the Provider Implementation associated with the target Deployment Platform.</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loud_agnosticism" text:style-name="Internet_20_link" text:visited-style-name="Visited_20_Internet_20_Link">Cloud Agnosticism</text:a>
      <text:a xlink:type="simple" xlink:href="https://wiki.didosolutions.com/dido/99_annexes/annex-b-terms-and-definitions/p/provider_implementation" text:style-name="Internet_20_link" text:visited-style-name="Visited_20_Internet_20_Link">Provider Implementations</text:a>
      <text:a xlink:type="simple" xlink:href="https://wiki.didosolutions.com/dido/99_annexes/annex-b-terms-and-definitions/p/provider_contract" text:style-name="Internet_20_link" text:visited-style-name="Visited_20_Internet_20_Link">Provider Contracts</text:a>
      <text:a xlink:type="simple" xlink:href="https://wiki.didosolutions.com/dido/99_annexes/annex-b-terms-and-definitions/p/provider_abstraction" text:style-name="Internet_20_link" text:visited-style-name="Visited_20_Internet_20_Link">Provider Abstraction</text:a>
      <text:a xlink:type="simple" xlink:href="https://wiki.didosolutions.com/dido/99_annexes/annex-b-terms-and-definitions/p/platform_independent_information" text:style-name="Internet_20_link" text:visited-style-name="Visited_20_Internet_20_Link">Platform Independent Information</text:a>
      <text:a xlink:type="simple" xlink:href="https://wiki.didosolutions.com/dido/99_annexes/annex-b-terms-and-definitions/p/platform_specific_information" text:style-name="Internet_20_link" text:visited-style-name="Visited_20_Internet_20_Link">Platform Specific Information</text:a>
      <text:a xlink:type="simple" xlink:href="https://wiki.didosolutions.com/dido/99_annexes/annex-b-terms-and-definitions/p/platform_specific_parameter" text:style-name="Internet_20_link" text:visited-style-name="Visited_20_Internet_20_Link">Platform Specific Parameters</text:a>
      <text:a xlink:type="simple" xlink:href="https://wiki.didosolutions.com/dido/99_annexes/annex-b-terms-and-definitions/d/deployment_platform" text:style-name="Internet_20_link" text:visited-style-name="Visited_20_Internet_20_Link">Deployment Platforms</text:a>
      <text:p text:style-name="Text_20_body">Provider-independent Crucible componentsProprietary Cloud Provider interfacesProprietary Cloud Provider servicesProprietary Cloud Provider data formatsProvider-specific software development kitsProvider-specific operational mechanism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ed <text:a xlink:type="simple" xlink:href="https://wiki.didosolutions.com/dido/99_annexes/annex-b-terms-and-definitions/d/deployment_platform" text:style-name="Internet_20_link" text:visited-style-name="Visited_20_Internet_20_Link">Deployment Platform</text:a> has an identified <text:a xlink:type="simple" xlink:href="https://wiki.didosolutions.com/dido/99_annexes/annex-b-terms-and-definitions/p/provider_implementation" text:style-name="Internet_20_link" text:visited-style-name="Visited_20_Internet_20_Link">Provider Implementation</text:a>Each Provider Implementation has a defined architectural boundaryProprietary Cloud Provider interfaces occur only within the Provider Implementation for the target Deployment PlatformProprietary Cloud Provider services are accessed only through the Provider Implementation for the target Deployment PlatformProprietary Cloud Provider data formats occur only within the Provider Implementation or at its defined external boundaryProvider-specific software development kits are referenced only by the Provider Implementation for the target Deployment PlatformProvider-specific operational mechanisms occur only within the Provider Implementation for the target Deployment PlatformProvider-independent Crucible components do not contain dependencies on proprietary Cloud Provider mechanismsEach provider-specific dependency detected outside the permitted boundary is recorded as a findingThe verification record preserves <text:a xlink:type="simple" xlink:href="https://wiki.didosolutions.com/dido/99_annexes/annex-b-terms-and-definitions/t/traceability" text:style-name="Internet_20_link" text:visited-style-name="Visited_20_Internet_20_Link">Traceability</text:a> among the target Deployment Platform, Provider Implementation, identified provider-specific dependencies, evaluated Crucible components, and verification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3d</text:span>.</text:p>
      <text:p text:style-name="Text_20_body">This page is a leaf requirement page and omits a trailing <text:span text:style-name="Source_20_Text">:start</text:span> from its namespace.</text:p>
      <text:p text:style-name="Text_20_body">The parent MO-003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Proprietary Cloud Provider interfaces, services, data formats, software development kits, and operational mechanisms as the dependencies subject to confinementThe <text:a xlink:type="simple" xlink:href="https://wiki.didosolutions.com/dido/99_annexes/annex-b-terms-and-definitions/p/provider_implementation" text:style-name="Internet_20_link" text:visited-style-name="Visited_20_Internet_20_Link">Provider Implementation</text:a> as the permitted location for provider-specific dependenciesThe target <text:a xlink:type="simple" xlink:href="https://wiki.didosolutions.com/dido/99_annexes/annex-b-terms-and-definitions/d/deployment_platform" text:style-name="Internet_20_link" text:visited-style-name="Visited_20_Internet_20_Link">Deployment Platform</text:a> as the basis for selecting the Provider ImplementationSeparation of provider-independent Crucible components from provider-specific implementation behaviorThe architectural definition of each Provider Implementation boundary should identify:</text:p>
      <text:p text:style-name="Text_20_body">The target Cloud Provider or Deployment PlatformThe <text:a xlink:type="simple" xlink:href="https://wiki.didosolutions.com/dido/99_annexes/annex-b-terms-and-definitions/p/provider_contract" text:style-name="Internet_20_link" text:visited-style-name="Visited_20_Internet_20_Link">Provider Contract</text:a>The provider-independent interfaces exposed to CrucibleThe proprietary interfaces used by the Provider ImplementationThe proprietary services used by the Provider ImplementationThe proprietary data formats used by the Provider ImplementationThe provider-specific software development kits used by the Provider ImplementationThe provider-specific operational mechanisms used by the Provider ImplementationThe permitted external dependenciesThe prohibited dependencies outside the boundar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3:mo-003d#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32:21</meta:creation-date>
    <dc:creator>Generated</dc:creator>
    <dc:date>2026-08-22T23::32:21</dc:date>
    <dc:language>en-US</dc:language>
    <meta:editing-cycles>1</meta:editing-cycles>
    <meta:editing-duration>PT0S</meta:editing-duration>
    <dc:title>dido:02-crusible:99-annexes:annex-c-requirements:01-mission-objectives:mo-003:mo-003d</dc:title>
  </office:meta>
</office:document-meta>
</file>