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1-mission-objectives:mo-002:mo-002a"/><text:bookmark-start text:name="__RefHeading___mo-002a_maximum_platform_deployment_duration_1"/><text:bookmark-start text:name="mo-002a_maximum_platform_deployment_duration"/>MO-002a — Maximum Platform Deployment Duration<text:bookmark-end text:name="__RefHeading___mo-002a_maximum_platform_deployment_duration_1"/><text:bookmark-end text:name="mo-002a_maximum_platform_deployment_duration"/></text:h>
      <text:p text:style-name="Text_20_body"><text:a xlink:type="simple" xlink:href="https://wiki.didosolutions.com/dido/02-crusible/99-annexes/annex-c-requirements/01-mission-objectives/mo-002/start" text:style-name="Internet_20_link" text:visited-style-name="Visited_20_Internet_20_Link">Go to MO-002 — Reduced Platform Deployment Timeline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complete the selected <text:a xlink:type="simple" xlink:href="https://wiki.didosolutions.com/dido/99_annexes/annex-b-terms-and-definitions/p/platform_deployment" text:style-name="Internet_20_link" text:visited-style-name="Visited_20_Internet_20_Link">Platform Deployment</text:a> within the maximum <text:a xlink:type="simple" xlink:href="https://wiki.didosolutions.com/dido/99_annexes/annex-b-terms-and-definitions/d/deployment_duration" text:style-name="Internet_20_link" text:visited-style-name="Visited_20_Internet_20_Link">Deployment Duration</text:a> specified by the applicable <text:a xlink:type="simple" xlink:href="https://wiki.didosolutions.com/dido/99_annexes/annex-b-terms-and-definitions/a/acceptance_criteria" text:style-name="Internet_20_link" text:visited-style-name="Visited_20_Internet_20_Link">Acceptance Criteria</text:a>.</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a xlink:type="simple" xlink:href="https://wiki.didosolutions.com/dido/02-crusible/99-annexes/annex-c-requirements/01-mission-objectives/mo-002/start" text:style-name="Internet_20_link" text:visited-style-name="Visited_20_Internet_20_Link">MO-002 — Reduced Platform Deployment Timelines</text:a>
      <text:p text:style-name="Text_20_body">The Original Requirement states:</text:p>
      <table:table table:style-name="Table_Quotation1">
        <table:table-column/>
        <table:table-row>
          <table:table-cell office:value-type="string" table:style-name="Cell_Quotation1">
            <text:p text:style-name="tablealignleft"> <text:span text:style-name="Emphasis">Crucible SHALL reduce platform deployment timelines from months to days or hours through automation.</text:span><text:a xlink:type="simple" xlink:href="https://wiki.didosolutions.com/dido/02-crusible/99-annexes/annex-b/cr-002" text:style-name="Internet_20_link" text:visited-style-name="Visited_20_Internet_20_Link">[C2]</text:a></text:p>
          </table:table-cell>
        </table:table-row>
      </table:table>
      <text:p text:style-name="Text_20_body">MO-002a preserves the portion of the Original Requirement that establishes a target duration for completing a Platform Deployment.</text:p>
      <text:p text:style-name="Text_20_body">The separate requirement derived from MO-002 addresses:</text:p>
      <text:a xlink:type="simple" xlink:href="https://wiki.didosolutions.com/dido/02-crusible/99-annexes/annex-c-requirements/01-mission-objectives/mo-002/mo-002b" text:style-name="Internet_20_link" text:visited-style-name="Visited_20_Internet_20_Link">MO-002b — Platform Deployment Duration Reduction</text:a>
      <text:h text:style-name="Heading_20_2" text:outline-level="2"><text:bookmark-start text:name="__RefHeading___assessment_4"/><text:bookmark-start text:name="assessment"/>Assessment<text:bookmark-end text:name="__RefHeading___assessment_4"/><text:bookmark-end text:name="assessment"/></text:h>
      <text:p text:style-name="Text_20_body">The Original Requirement uses <text:span text:style-name="Strong_20_Emphasis">from months to days or hours</text:span> without identifying:</text:p>
      <text:p text:style-name="Text_20_body">The maximum permitted Deployment DurationThe applicable Platform DeploymentThe starting eventThe completion eventThe activities included in the measured durationThe applicable operational contextThe measurement methodThe treatment of failed, incomplete, interrupted, or repeated deploymentsThe Acceptance Criteria used to determine whether the measured duration is acceptableThe terms <text:span text:style-name="Strong_20_Emphasis">days or hours</text:span> provide alternative and unbounded target ranges rather than a measurable performance threshold.</text:p>
      <text:p text:style-name="Text_20_body">MO-002a:</text:p>
      <text:p text:style-name="Text_20_body">Replaces <text:span text:style-name="Strong_20_Emphasis">days or hours</text:span> with a maximum Deployment DurationIdentifies <text:a xlink:type="simple" xlink:href="https://wiki.didosolutions.com/dido/99_annexes/annex-b-terms-and-definitions/c/crucible" text:style-name="Internet_20_link" text:visited-style-name="Visited_20_Internet_20_Link">Crucible</text:a> as the responsible actorIdentifies the selected <text:a xlink:type="simple" xlink:href="https://wiki.didosolutions.com/dido/99_annexes/annex-b-terms-and-definitions/p/platform_deployment" text:style-name="Internet_20_link" text:visited-style-name="Visited_20_Internet_20_Link">Platform Deployment</text:a> as the measured activityRequires the applicable <text:a xlink:type="simple" xlink:href="https://wiki.didosolutions.com/dido/99_annexes/annex-b-terms-and-definitions/a/acceptance_criteria" text:style-name="Internet_20_link" text:visited-style-name="Visited_20_Internet_20_Link">Acceptance Criteria</text:a> to specify the maximum permitted Deployment DurationSeparates the maximum-duration obligation from comparison against an approved <text:a xlink:type="simple" xlink:href="https://wiki.didosolutions.com/dido/99_annexes/annex-b-terms-and-definitions/d/deployment_baseline" text:style-name="Internet_20_link" text:visited-style-name="Visited_20_Internet_20_Link">Deployment Baseline</text:a>Removes <text:span text:style-name="Strong_20_Emphasis">through automation</text:span> because the phrase prescribes an implementation approach rather than the required outcome</text:p>
      <text:h text:style-name="Heading_20_2" text:outline-level="2"><text:bookmark-start text:name="__RefHeading___rationale_5"/><text:bookmark-start text:name="rationale"/>Rationale<text:bookmark-end text:name="__RefHeading___rationale_5"/><text:bookmark-end text:name="rationale"/></text:h>
      <text:p text:style-name="Text_20_body">Organizations require predictable Platform Deployment timelines to support development, integration, testing, evaluation, release, recovery, and operational planning.</text:p>
      <text:p text:style-name="Text_20_body">A qualitative or unbounded target such as <text:span text:style-name="Strong_20_Emphasis">days or hours</text:span> does not establish an objectively verifiable performance obligation. A maximum Deployment Duration provides a measurable limit based on defined measurement boundaries.</text:p>
      <text:p text:style-name="Text_20_body">The applicable Acceptance Criteria establish:</text:p>
      <text:p text:style-name="Text_20_body">The selected Platform DeploymentThe operational contextThe activities included in the measured deploymentThe starting eventThe completion eventThe maximum permitted Deployment DurationThe measurement methodThe required measurement precisionThe treatment of failed, incomplete, interrupted, or repeated deploymentsDifferent Acceptance Criteria can apply to different:</text:p>
      <text:p text:style-name="Text_20_body">Platform typesDeployment scopesInfrastructure sizesComputing resourcesNetwork conditionsConnected EnvironmentsDisconnected EnvironmentsAir-Gapped EnvironmentsInitial deploymentsRepeated deploymentsRecovery deploymentsThis requirement establishes an absolute maximum Deployment Duration. It does not require the measured duration to improve upon an approved Deployment Baseline. MO-002b establishes the relative duration-reduction requirement.</text:p>
      <text:h text:style-name="Heading_20_2" text:outline-level="2"><text:bookmark-start text:name="__RefHeading___applies_to_6"/><text:bookmark-start text:name="applies_to"/>Applies To<text:bookmark-end text:name="__RefHeading___applies_to_6"/><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a xlink:type="simple" xlink:href="https://wiki.didosolutions.com/dido/99_annexes/annex-b-terms-and-definitions/p/platform_deployment" text:style-name="Internet_20_link" text:visited-style-name="Visited_20_Internet_20_Link">Platform Deployments</text:a>
      <text:a xlink:type="simple" xlink:href="https://wiki.didosolutions.com/dido/99_annexes/annex-b-terms-and-definitions/d/deployment_duration" text:style-name="Internet_20_link" text:visited-style-name="Visited_20_Internet_20_Link">Deployment Duration</text:a>
      <text:a xlink:type="simple" xlink:href="https://wiki.didosolutions.com/dido/99_annexes/annex-b-terms-and-definitions/a/acceptance_criteria" text:style-name="Internet_20_link" text:visited-style-name="Visited_20_Internet_20_Link">Acceptance Criteria</text:a>
      <text:a xlink:type="simple" xlink:href="https://wiki.didosolutions.com/dido/99_annexes/annex-b-terms-and-definitions/c/controlled_input" text:style-name="Internet_20_link" text:visited-style-name="Visited_20_Internet_20_Link">Controlled Inputs</text:a>
      <text:a xlink:type="simple" xlink:href="https://wiki.didosolutions.com/dido/99_annexes/annex-b-terms-and-definitions/b/baseline_composition" text:style-name="Internet_20_link" text:visited-style-name="Visited_20_Internet_20_Link">Baseline Composition</text:a>
      <text:a xlink:type="simple" xlink:href="https://wiki.didosolutions.com/dido/99_annexes/annex-b-terms-and-definitions/m/machine_image" text:style-name="Internet_20_link" text:visited-style-name="Visited_20_Internet_20_Link">Machine Image</text:a>
      <text:p text:style-name="Text_20_body"> construction<text:a xlink:type="simple" xlink:href="https://wiki.didosolutions.com/dido/99_annexes/annex-b-terms-and-definitions/i/infrastructure_deployment" text:style-name="Internet_20_link" text:visited-style-name="Visited_20_Internet_20_Link">Infrastructure Deployment</text:a><text:a xlink:type="simple" xlink:href="https://wiki.didosolutions.com/dido/99_annexes/annex-b-terms-and-definitions/p/provisioning" text:style-name="Internet_20_link" text:visited-style-name="Visited_20_Internet_20_Link">Provisioning</text:a><text:a xlink:type="simple" xlink:href="https://wiki.didosolutions.com/dido/99_annexes/annex-b-terms-and-definitions/c/compliance_assessment" text:style-name="Internet_20_link" text:visited-style-name="Visited_20_Internet_20_Link">Compliance Assessment</text:a><text:a xlink:type="simple" xlink:href="https://wiki.didosolutions.com/dido/99_annexes/annex-b-terms-and-definitions/d/deployment_validation" text:style-name="Internet_20_link" text:visited-style-name="Visited_20_Internet_20_Link">Deployment Validation</text:a><text:a xlink:type="simple" xlink:href="https://wiki.didosolutions.com/dido/99_annexes/annex-b-terms-and-definitions/c/connected_environment" text:style-name="Internet_20_link" text:visited-style-name="Visited_20_Internet_20_Link">Connected Environments</text:a><text:a xlink:type="simple" xlink:href="https://wiki.didosolutions.com/dido/99_annexes/annex-b-terms-and-definitions/d/disconnected_environment" text:style-name="Internet_20_link" text:visited-style-name="Visited_20_Internet_20_Link">Disconnected Environments</text:a><text:a xlink:type="simple" xlink:href="https://wiki.didosolutions.com/dido/99_annexes/annex-b-terms-and-definitions/a/air-gapped_environment" text:style-name="Internet_20_link" text:visited-style-name="Visited_20_Internet_20_Link">Air-Gapped Environments</text:a><text:a xlink:type="simple" xlink:href="https://wiki.didosolutions.com/dido/99_annexes/annex-b-terms-and-definitions/c/ci_cd_pipeline" text:style-name="Internet_20_link" text:visited-style-name="Visited_20_Internet_20_Link">CI/CD Pipelines</text:a><text:a xlink:type="simple" xlink:href="https://wiki.didosolutions.com/dido/99_annexes/annex-b-terms-and-definitions/e/evidence" text:style-name="Internet_20_link" text:visited-style-name="Visited_20_Internet_20_Link">Evidence</text:a><text:a xlink:type="simple" xlink:href="https://wiki.didosolutions.com/dido/99_annexes/annex-b-terms-and-definitions/p/provenance" text:style-name="Internet_20_link" text:visited-style-name="Visited_20_Internet_20_Link">Provenance</text:a><text:a xlink:type="simple" xlink:href="https://wiki.didosolutions.com/dido/99_annexes/annex-b-terms-and-definitions/t/traceability" text:style-name="Internet_20_link" text:visited-style-name="Visited_20_Internet_20_Link">Traceability</text:a></text:p>
      <text:h text:style-name="Heading_20_2" text:outline-level="2"><text:bookmark-start text:name="__RefHeading___verification_7"/><text:bookmark-start text:name="verification"/>Verification<text:bookmark-end text:name="__RefHeading___verification_7"/><text:bookmark-end text:name="verification"/></text:h>
      <text:p text:style-name="Text_20_body">Verification confirms that:</text:p>
      <text:p text:style-name="Text_20_body">The applicable Acceptance Criteria identify the selected Platform DeploymentThe applicable Acceptance Criteria identify the Platform Deployment activities included in the measurementThe applicable Acceptance Criteria identify a defined starting eventThe applicable Acceptance Criteria identify a defined completion eventThe applicable Acceptance Criteria specify the maximum permitted Deployment DurationThe measured Deployment Duration begins when the defined starting event occursThe measured Deployment Duration ends when the defined completion event occursThe selected Platform Deployment reaches the state required by the defined completion eventThe measured Deployment Duration does not exceed the maximum permitted Deployment DurationFailed, incomplete, interrupted, and repeated deployments receive the treatment specified by the applicable Acceptance CriteriaVerification includes:</text:p>
      <text:p text:style-name="Text_20_body">Acceptance Criteria inspectionPlatform Deployment scope inspectionControlled Input inspectionDeployment-event inspectionStarting-time captureCompletion-time captureElapsed-time calculationPlatform state inspectionDeployment-result inspectionRepeated Platform Deployment testsConnected Environment testsDisconnected Environment tests<text:a xlink:type="simple" xlink:href="https://wiki.didosolutions.com/dido/99_annexes/annex-b-terms-and-definitions/a/air-gapped_environment" text:style-name="Internet_20_link" text:visited-style-name="Visited_20_Internet_20_Link">Air-Gapped Environment</text:a> testsEnd-to-end <text:a xlink:type="simple" xlink:href="https://wiki.didosolutions.com/dido/99_annexes/annex-b-terms-and-definitions/c/ci_cd_pipeline" text:style-name="Internet_20_link" text:visited-style-name="Visited_20_Internet_20_Link">CI/CD Pipeline</text:a> testsThe verification record identifies:</text:p>
      <text:p text:style-name="Text_20_body">The applicable Acceptance CriteriaThe selected Platform DeploymentThe operational contextThe Platform Deployment activities included in the measurementThe selected Controlled InputsThe defined starting eventThe defined completion eventThe recorded starting timeThe recorded completion timeThe measured Deployment DurationThe maximum permitted Deployment DurationThe treatment of any failed, incomplete, interrupted, or repeated deploymentThe observed resultThe generated <text:a xlink:type="simple" xlink:href="https://wiki.didosolutions.com/dido/99_annexes/annex-b-terms-and-definitions/e/evidence" text:style-name="Internet_20_link" text:visited-style-name="Visited_20_Internet_20_Link">Evidence</text:a></text:p>
      <text:h text:style-name="Heading_20_2" text:outline-level="2"><text:bookmark-start text:name="__RefHeading___requirements_realized_by_8"/><text:bookmark-start text:name="requirements_realized_by"/>Requirements Realized By<text:bookmark-end text:name="__RefHeading___requirements_realized_by_8"/><text:bookmark-end text:name="requirements_realized_by"/></text:h>
      <text:p text:style-name="Text_20_body">This requirement is realized by:</text:p>
      <text:a xlink:type="simple" xlink:href="https://wiki.didosolutions.com/dido/02-crusible/99-annexes/annex-c-requirements/02-operational-requirements/or-001" text:style-name="Internet_20_link" text:visited-style-name="Visited_20_Internet_20_Link">OR-001 — Operational Roles</text:a>
      <text:a xlink:type="simple" xlink:href="https://wiki.didosolutions.com/dido/02-crusible/99-annexes/annex-c-requirements/02-operational-requirements/or-002" text:style-name="Internet_20_link" text:visited-style-name="Visited_20_Internet_20_Link">OR-002 — Deployment Environments</text:a>
      <text:a xlink:type="simple" xlink:href="https://wiki.didosolutions.com/dido/02-crusible/99-annexes/annex-c-requirements/02-operational-requirements/or-004" text:style-name="Internet_20_link" text:visited-style-name="Visited_20_Internet_20_Link">OR-004 — Concurrent Environment Management</text:a>
      <text:a xlink:type="simple" xlink:href="https://wiki.didosolutions.com/dido/02-crusible/99-annexes/annex-c-requirements/02-operational-requirements/or-005" text:style-name="Internet_20_link" text:visited-style-name="Visited_20_Internet_20_Link">OR-005 — Distributed Environment Management</text:a>
      <text:a xlink:type="simple" xlink:href="https://wiki.didosolutions.com/dido/02-crusible/99-annexes/annex-c-requirements/03-functional-requirements/03-01-configuration-management/start" text:style-name="Internet_20_link" text:visited-style-name="Visited_20_Internet_20_Link">FR-CFG-001 through FR-CFG-005</text:a>
      <text:a xlink:type="simple" xlink:href="https://wiki.didosolutions.com/dido/02-crusible/99-annexes/annex-c-requirements/03-functional-requirements/03-02-image-management/start" text:style-name="Internet_20_link" text:visited-style-name="Visited_20_Internet_20_Link">FR-IMG-001 through FR-IMG-006</text:a>
      <text:a xlink:type="simple" xlink:href="https://wiki.didosolutions.com/dido/02-crusible/99-annexes/annex-c-requirements/03-functional-requirements/03-03-deployment-orchestration/start" text:style-name="Internet_20_link" text:visited-style-name="Visited_20_Internet_20_Link">FR-DEP-001 through FR-DEP-007</text:a>
      <text:a xlink:type="simple" xlink:href="https://wiki.didosolutions.com/dido/02-crusible/99-annexes/annex-c-requirements/03-functional-requirements/03-06-compliance-management/start" text:style-name="Internet_20_link" text:visited-style-name="Visited_20_Internet_20_Link">FR-COMP-001 through FR-COMP-010</text:a>
      <text:a xlink:type="simple" xlink:href="https://wiki.didosolutions.com/dido/02-crusible/99-annexes/annex-c-requirements/03-functional-requirements/03-08-devsecops-integration/start" text:style-name="Internet_20_link" text:visited-style-name="Visited_20_Internet_20_Link">FR-DSO-001 through FR-DSO-006</text:a>
      <text:a xlink:type="simple" xlink:href="https://wiki.didosolutions.com/dido/02-crusible/99-annexes/annex-c-requirements/03-functional-requirements/03-09-baseline-composition-and-workspace/start" text:style-name="Internet_20_link" text:visited-style-name="Visited_20_Internet_20_Link">FR-BAS-001 through FR-BAS-004</text:a>
      <text:a xlink:type="simple" xlink:href="https://wiki.didosolutions.com/dido/02-crusible/99-annexes/annex-c-requirements/08-performance-requirements/start" text:style-name="Internet_20_link" text:visited-style-name="Visited_20_Internet_20_Link">PERF-001 through PERF-005</text:a>
      <text:a xlink:type="simple" xlink:href="https://wiki.didosolutions.com/dido/02-crusible/99-annexes/annex-c-requirements/13-key-value-proposition-requirements/kvp-001" text:style-name="Internet_20_link" text:visited-style-name="Visited_20_Internet_20_Link">KVP-001 — Reduce Environment Deployment Timelines</text:a>
      <text:h text:style-name="Heading_20_2" text:outline-level="2"><text:bookmark-start text:name="__RefHeading___related_architecture_sections_9"/><text:bookmark-start text:name="related_architecture_sections"/>Related Architecture Sections<text:bookmark-end text:name="__RefHeading___related_architecture_sections_9"/><text:bookmark-end text:name="related_architecture_sections"/></text:h>
      <text:a xlink:type="simple" xlink:href="https://wiki.didosolutions.com/dido/02-crusible/05-descriptions-composition-and-baselines/start" text:style-name="Internet_20_link" text:visited-style-name="Visited_20_Internet_20_Link">5. Descriptions, Composition, and Baselines</text:a>
      <text:a xlink:type="simple" xlink:href="https://wiki.didosolutions.com/dido/02-crusible/06-machine-images-and-image-layers/start" text:style-name="Internet_20_link" text:visited-style-name="Visited_20_Internet_20_Link">6. Machine Images and Image Layers</text:a>
      <text:a xlink:type="simple" xlink:href="https://wiki.didosolutions.com/dido/02-crusible/07-infrastructure-and-deployment/start" text:style-name="Internet_20_link" text:visited-style-name="Visited_20_Internet_20_Link">7. Infrastructure and Deployment</text:a>
      <text:a xlink:type="simple" xlink:href="https://wiki.didosolutions.com/dido/02-crusible/08-dependencies-and-air-gap-operations/start" text:style-name="Internet_20_link" text:visited-style-name="Visited_20_Internet_20_Link">8. Dependencies and Air Gap Operations</text:a>
      <text:a xlink:type="simple" xlink:href="https://wiki.didosolutions.com/dido/02-crusible/09-compliance-and-security/start" text:style-name="Internet_20_link" text:visited-style-name="Visited_20_Internet_20_Link">9. Compliance and Security</text:a>
      <text:a xlink:type="simple" xlink:href="https://wiki.didosolutions.com/dido/02-crusible/10-reproducibility-provenance-and-traceability/start" text:style-name="Internet_20_link" text:visited-style-name="Visited_20_Internet_20_Link">10. Reproducibility, Provenance, and Traceability</text:a>
      <text:h text:style-name="Heading_20_2" text:outline-level="2"><text:bookmark-start text:name="__RefHeading___referenced_by_10"/><text:bookmark-start text:name="referenced_by"/>Referenced By<text:bookmark-end text:name="__RefHeading___referenced_by_10"/><text:bookmark-end text:name="referenced_by"/></text:h>
      <text:p text:style-name="Text_20_body">The following pages reference this requirement:</text:p>
      <text:h text:style-name="Heading_20_2" text:outline-level="2"><text:bookmark-start text:name="__RefHeading___delivery_phase_11"/><text:bookmark-start text:name="delivery_phase"/>Delivery Phase<text:bookmark-end text:name="__RefHeading___delivery_phase_11"/><text:bookmark-end text:name="delivery_phase"/></text:h>
      <text:p text:style-name="Text_20_body">Phase 1 and subsequent phases</text:p>
      <text:h text:style-name="Heading_20_2" text:outline-level="2"><text:bookmark-start text:name="__RefHeading___implementation_status_12"/><text:bookmark-start text:name="implementation_status"/>Implementation Status<text:bookmark-end text:name="__RefHeading___implementation_status_12"/><text:bookmark-end text:name="implementation_status"/></text:h>
      <text:p text:style-name="Text_20_body">Not Assessed</text:p>
      <text:p text:style-name="Text_20_body">Implementation status requires measurement of the current <text:a xlink:type="simple" xlink:href="https://wiki.didosolutions.com/dido/99_annexes/annex-b-terms-and-definitions/c/crucible" text:style-name="Internet_20_link" text:visited-style-name="Visited_20_Internet_20_Link">Crucible</text:a> implementation against the maximum Deployment Duration specified by the applicable Acceptance Criteria.</text:p>
      <text:h text:style-name="Heading_20_2" text:outline-level="2"><text:bookmark-start text:name="__RefHeading___requirement_status_13"/><text:bookmark-start text:name="requirement_status"/>Requirement Status<text:bookmark-end text:name="__RefHeading___requirement_status_13"/><text:bookmark-end text:name="requirement_status"/></text:h>
      <text:p text:style-name="Text_20_body">Draft</text:p>
      <text:p text:style-name="Text_20_body">This requirement derives from MO-002 in the Crucible System Requirements Specification, Version 1.1 Draft.</text:p>
      <text:p text:style-name="Horizontal_20_Line"/>
      <text:h text:style-name="Heading_20_2" text:outline-level="2"><text:bookmark-start text:name="__RefHeading___notes_for_editors_14"/><text:bookmark-start text:name="notes_for_editors"/>Notes for Editors<text:bookmark-end text:name="__RefHeading___notes_for_editors_14"/><text:bookmark-end text:name="notes_for_editors"/></text:h>
      <text:p text:style-name="Text_20_body">This requirement page should retain the stable requirement identifier <text:span text:style-name="Source_20_Text">MO-002a</text:span>.</text:p>
      <text:p text:style-name="Text_20_body">This page is a leaf requirement page and omits a trailing <text:span text:style-name="Source_20_Text">:start</text:span> from its namespace.</text:p>
      <text:p text:style-name="Text_20_body">Changes to the Statement SHALL preserve the maximum Platform Deployment duration intent derived from MO-002.</text:p>
      <text:p text:style-name="Text_20_body">The applicable Acceptance Criteria should identify:</text:p>
      <text:p text:style-name="Text_20_body">The selected Platform DeploymentThe operational contextThe activities included in the measurementThe starting eventThe completion eventThe maximum permitted Deployment DurationThe measurement methodThe required measurement precisionThe treatment of failed, incomplete, interrupted, and repeated deploymentsThe required EvidenceMaterial changes should receive review and should update the related verification criteria, requirements realization, related architecture sections, and source records.</text:p>
      <text:p text:style-name="Text_20_body">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1-mission-objectives:mo-002:mo-002a#Statement&amp;noheader&amp;nofooter&amp;noeditbtn}}</text:p>
          </table:table-cell>
        </table:table-row>
      </table:table>
      <text:p text:style-name="Text_20_body">Do not rename this page after an external citation unless a redirect or move plan is in pla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2::14:53</meta:creation-date>
    <dc:creator>Generated</dc:creator>
    <dc:date>2026-08-24T02::14:53</dc:date>
    <dc:language>en-US</dc:language>
    <meta:editing-cycles>1</meta:editing-cycles>
    <meta:editing-duration>PT0S</meta:editing-duration>
    <dc:title>dido:02-crusible:99-annexes:annex-c-requirements:01-mission-objectives:mo-002:mo-002a</dc:title>
  </office:meta>
</office:document-meta>
</file>