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02-crusible:99-annexes:annex-c-requirements:01-mission-objectives:mo-001:start"/><text:bookmark-start text:name="__RefHeading___mo-002_reduced_platform_deployment_timelines_1"/><text:bookmark-start text:name="mo-002_reduced_platform_deployment_timelines"/>MO-002 — Reduced Platform Deployment Timelines<text:bookmark-end text:name="__RefHeading___mo-002_reduced_platform_deployment_timelines_1"/><text:bookmark-end text:name="mo-002_reduced_platform_deployment_timelines"/></text:h>
      <text:p text:style-name="Text_20_body"><text:a xlink:type="simple" xlink:href="https://wiki.didosolutions.com/dido/02-crusible/99-annexes/annex-c-requirements/01-mission-objectives/start" text:style-name="Internet_20_link" text:visited-style-name="Visited_20_Internet_20_Link">Go to Mission Objectives</text:a></text:p>
      <text:h text:style-name="Heading_20_2" text:outline-level="2"><text:bookmark-start text:name="__RefHeading___original_requirement_2"/><text:bookmark-start text:name="original_requirement"/>Original Requirement<text:bookmark-end text:name="__RefHeading___original_requirement_2"/><text:bookmark-end text:name="original_requirement"/></text:h>
      <table:table table:style-name="Table_Quotation1">
        <table:table-column/>
        <table:table-row>
          <table:table-cell office:value-type="string" table:style-name="Cell_Quotation1">
            <text:p text:style-name="tablealignleft"> <text:span text:style-name="Emphasis">Crucible SHALL reduce platform deployment timelines from months to days or hours through automation.</text:span><text:a xlink:type="simple" xlink:href="https://wiki.didosolutions.com/dido/02-crusible/99-annexes/annex-b/cr-002" text:style-name="Internet_20_link" text:visited-style-name="Visited_20_Internet_20_Link">[C2]</text:a></text:p>
          </table:table-cell>
        </table:table-row>
      </table:table>
      <text:h text:style-name="Heading_20_2" text:outline-level="2"><text:bookmark-start text:name="__RefHeading___assessment_of_original_requirement_3"/><text:bookmark-start text:name="assessment_of_original_requirement"/>Assessment of Original Requirement<text:bookmark-end text:name="__RefHeading___assessment_of_original_requirement_3"/><text:bookmark-end text:name="assessment_of_original_requirement"/></text:h>
      <text:p text:style-name="Text_20_body">The Original Requirement preserves the approved mission objective but does not express independently testable normative statements.</text:p>
      <text:p text:style-name="Text_20_body">The following Specification Discipline and Authoring findings apply:</text:p>
      <text:p text:style-name="Text_20_body"><text:span text:style-name="Strong_20_Emphasis">Reduce</text:span> requires comparison with an identified and approved baseline, but the Original Requirement does not identify the baseline process, duration, scope, inputs, or measurement method<text:span text:style-name="Strong_20_Emphasis">Platform deployment timelines</text:span> does not identify the starting event, completion event, measured activities, or measurement boundaries<text:span text:style-name="Strong_20_Emphasis">From months</text:span> does not identify a specific baseline duration or a bounded range<text:span text:style-name="Strong_20_Emphasis">To days or hours</text:span> provides alternative and unbounded target ranges rather than a single applicable <text:a xlink:type="simple" xlink:href="https://wiki.didosolutions.com/dido/99_annexes/annex-b-terms-and-definitions/a/acceptance_criteria" text:style-name="Internet_20_link" text:visited-style-name="Visited_20_Internet_20_Link">Acceptance Criterion</text:a><text:span text:style-name="Strong_20_Emphasis">Through automation</text:span> prescribes an implementation approach rather than stating only the required outcomeThe Original Requirement does not identify the applicable <text:a xlink:type="simple" xlink:href="https://wiki.didosolutions.com/dido/99_annexes/annex-b-terms-and-definitions/p/platform_deployment" text:style-name="Internet_20_link" text:visited-style-name="Visited_20_Internet_20_Link">Platform Deployment</text:a>The Original Requirement does not identify which Platform Deployment activities contribute to the measured <text:a xlink:type="simple" xlink:href="https://wiki.didosolutions.com/dido/99_annexes/annex-b-terms-and-definitions/d/deployment_duration" text:style-name="Internet_20_link" text:visited-style-name="Visited_20_Internet_20_Link">Deployment Duration</text:a>The Original Requirement does not identify how failed, incomplete, interrupted, or repeated deployments affect the measured resultThe Original Requirement combines an absolute duration objective, a relative duration-reduction objective, and an implementation approach within one compound normative statementThe absolute duration objective and relative duration-reduction objective may pass or fail independentlyThe Original Requirement does not provide independently identifiable statements for verification and traceabilityThe Original Requirement therefore requires decomposition into independently identifiable normative requirements.</text:p>
      <text:p text:style-name="Text_20_body">The decomposition preserves <text:span text:style-name="Source_20_Text">MO-002</text:span> as the stable parent requirement identifier. Each replacement requirement receives a lettered identifier and a separate requirement page. The source page currently combines the maximum permitted duration and improvement over an approved Deployment Baseline in one normalized Statement, so those outcomes also require separation. :contentReference[oaicite:0]{index=0}</text:p>
      <text:h text:style-name="Heading_20_2" text:outline-level="2"><text:bookmark-start text:name="__RefHeading___proposed_statements_4"/><text:bookmark-start text:name="proposed_statements"/>Proposed Statements<text:bookmark-end text:name="__RefHeading___proposed_statements_4"/><text:bookmark-end text:name="proposed_statements"/></text:h>
      <text:p text:style-name="Text_20_body">The Original Requirement is replaced by the following independently identifiable normative requirements:</text:p>
      <text:a xlink:type="simple" xlink:href="https://wiki.didosolutions.com/dido/02-crusible/99-annexes/annex-c-requirements/01-mission-objectives/mo-002/mo-002a" text:style-name="Internet_20_link" text:visited-style-name="Visited_20_Internet_20_Link">MO-002a — Maximum Platform Deployment Duration</text:a>
      <text:a xlink:type="simple" xlink:href="https://wiki.didosolutions.com/dido/02-crusible/99-annexes/annex-c-requirements/01-mission-objectives/mo-002/mo-002b" text:style-name="Internet_20_link" text:visited-style-name="Visited_20_Internet_20_Link">MO-002b — Platform Deployment Duration Reduction</text:a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3T08::30:02</meta:creation-date>
    <dc:creator>Generated</dc:creator>
    <dc:date>2026-08-23T08::30:02</dc:date>
    <dc:language>en-US</dc:language>
    <meta:editing-cycles>1</meta:editing-cycles>
    <meta:editing-duration>PT0S</meta:editing-duration>
    <dc:title>dido:02-crusible:99-annexes:annex-c-requirements:01-mission-objectives:mo-001:start</dc:title>
  </office:meta>
</office:document-meta>
</file>