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1:mo-001d"/><text:bookmark-start text:name="__RefHeading___mo-001d_security_baseline_conformance_1"/><text:bookmark-start text:name="mo-001d_security_baseline_conformance"/>MO-001d — Security Baseline Conformance<text:bookmark-end text:name="__RefHeading___mo-001d_security_baseline_conformance_1"/><text:bookmark-end text:name="mo-001d_security_baseline_conformance"/></text:h>
      <text:p text:style-name="Text_20_body"><text:a xlink:type="simple" xlink:href="https://wiki.didosolutions.com/dido/02-crusible/99-annexes/annex-c-requirements/01-mission-objectives/mo-001/start" text:style-name="Internet_20_link" text:visited-style-name="Visited_20_Internet_20_Link">Go to MO-001 — Repeatable, Compliant, and Secure Infrastructure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reate an <text:a xlink:type="simple" xlink:href="https://wiki.didosolutions.com/dido/99_annexes/annex-b-terms-and-definitions/i/infrastructure_environment" text:style-name="Internet_20_link" text:visited-style-name="Visited_20_Internet_20_Link">Infrastructure Environment</text:a> that conforms to the selected <text:a xlink:type="simple" xlink:href="https://wiki.didosolutions.com/dido/99_annexes/annex-b-terms-and-definitions/s/security_baseline" text:style-name="Internet_20_link" text:visited-style-name="Visited_20_Internet_20_Link">Security Baselin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enable rapid creation of repeatable, compliant, and secure infrastructure environments.</text:span><text:a xlink:type="simple" xlink:href="https://wiki.didosolutions.com/dido/02-crusible/99-annexes/annex-b/cr-001" text:style-name="Internet_20_link" text:visited-style-name="Visited_20_Internet_20_Link">[C1]</text:a></text:p>
          </table:table-cell>
        </table:table-row>
      </table:table>
      <text:p text:style-name="Text_20_body">MO-001d preserves the portion of the Original Requirement that characterizes Infrastructure Environments as <text:span text:style-name="Strong_20_Emphasis">secure</text:span> by requiring each created Infrastructure Environment to conform to the selected Security Baseline.</text:p>
      <text:p text:style-name="Text_20_body">The separate requirements derived from MO-001 address:</text:p>
      <text:a xlink:type="simple" xlink:href="https://wiki.didosolutions.com/dido/02-crusible/99-annexes/annex-c-requirements/01-mission-objectives/mo-001/mo-001a" text:style-name="Internet_20_link" text:visited-style-name="Visited_20_Internet_20_Link">MO-001a — Infrastructure Environment Creation</text:a>
      <text:a xlink:type="simple" xlink:href="https://wiki.didosolutions.com/dido/02-crusible/99-annexes/annex-c-requirements/01-mission-objectives/mo-001/mo-001b" text:style-name="Internet_20_link" text:visited-style-name="Visited_20_Internet_20_Link">MO-001b — Deployment Duration</text:a>
      <text:a xlink:type="simple" xlink:href="https://wiki.didosolutions.com/dido/02-crusible/99-annexes/annex-c-requirements/01-mission-objectives/mo-001/mo-001c" text:style-name="Internet_20_link" text:visited-style-name="Visited_20_Internet_20_Link">MO-001c — Reproducibility</text:a>
      <text:a xlink:type="simple" xlink:href="https://wiki.didosolutions.com/dido/02-crusible/99-annexes/annex-c-requirements/01-mission-objectives/mo-001/mo-001e" text:style-name="Internet_20_link" text:visited-style-name="Visited_20_Internet_20_Link">MO-001e — Compliance Baseline Conformance</text:a>
      <text:h text:style-name="Heading_20_2" text:outline-level="2"><text:bookmark-start text:name="__RefHeading___rationale_4"/><text:bookmark-start text:name="rationale"/>Rationale<text:bookmark-end text:name="__RefHeading___rationale_4"/><text:bookmark-end text:name="rationale"/></text:h>
      <text:p text:style-name="Text_20_body">The word <text:span text:style-name="Strong_20_Emphasis">secure</text:span> does not establish an objective security obligation unless a controlling Security Baseline identifies the required security controls and conformance criteria.</text:p>
      <text:p text:style-name="Text_20_body">The selected <text:a xlink:type="simple" xlink:href="https://wiki.didosolutions.com/dido/99_annexes/annex-b-terms-and-definitions/s/security_baseline" text:style-name="Internet_20_link" text:visited-style-name="Visited_20_Internet_20_Link">Security Baseline</text:a> provides the controlled security requirements against which the created Infrastructure Environment is evaluated.</text:p>
      <text:p text:style-name="Text_20_body">Security Baseline conformance supports:</text:p>
      <text:p text:style-name="Text_20_body">Consistent application of required security controlsObjective evaluation of the created Infrastructure EnvironmentIdentification of unmet or incorrectly implemented controls<text:a xlink:type="simple" xlink:href="https://wiki.didosolutions.com/dido/99_annexes/annex-b-terms-and-definitions/e/evidence" text:style-name="Internet_20_link" text:visited-style-name="Visited_20_Internet_20_Link">Evidence</text:a> generation<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Independent review of security outcomesSeparating Security Baseline conformance from Infrastructure Environment creation permits Crucible to create an Infrastructure Environment while independently passing or failing the security requirement.</text:p>
      <text:p text:style-name="Text_20_body">This requirement does not establish a deployment-duration threshold, reproducibility criterion, or <text:a xlink:type="simple" xlink:href="https://wiki.didosolutions.com/dido/99_annexes/annex-b-terms-and-definitions/c/compliance_baseline" text:style-name="Internet_20_link" text:visited-style-name="Visited_20_Internet_20_Link">Compliance Baseline</text:a>. The other requirements derived from MO-001 address those outcom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s/security_baseline" text:style-name="Internet_20_link" text:visited-style-name="Visited_20_Internet_20_Link">Security Baselines</text:a>
      <text:p text:style-name="Text_20_body">Security controlsSecurity-control implementationSecurity-control evaluationSecurity findings<text:a xlink:type="simple" xlink:href="https://wiki.didosolutions.com/dido/99_annexes/annex-b-terms-and-definitions/c/controlled_input" text:style-name="Internet_20_link" text:visited-style-name="Visited_20_Internet_20_Link">Controlled Inputs</text:a><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i/infrastructure_configuration" text:style-name="Internet_20_link" text:visited-style-name="Visited_20_Internet_20_Link">Infrastructure Configurations</text:a><text:a xlink:type="simple" xlink:href="https://wiki.didosolutions.com/dido/99_annexes/annex-b-terms-and-definitions/m/machine_image" text:style-name="Internet_20_link" text:visited-style-name="Visited_20_Internet_20_Link">Machine Images</text:a><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text:a xlink:type="simple" xlink:href="https://wiki.didosolutions.com/dido/99_annexes/annex-b-terms-and-definitions/s/security_baseline" text:style-name="Internet_20_link" text:visited-style-name="Visited_20_Internet_20_Link">Security Baseline</text:a> is identifiedThe Security Baseline identifies the security controls and conformance criteria used for evaluationThe created <text:a xlink:type="simple" xlink:href="https://wiki.didosolutions.com/dido/99_annexes/annex-b-terms-and-definitions/i/infrastructure_environment" text:style-name="Internet_20_link" text:visited-style-name="Visited_20_Internet_20_Link">Infrastructure Environment</text:a> is evaluated against the selected Security BaselineEach required security control is evaluatedThe created Infrastructure Environment satisfies the conformance criteria defined by the selected Security BaselineAny security finding is identified and associated with the affected security controlThe verification record preserves <text:a xlink:type="simple" xlink:href="https://wiki.didosolutions.com/dido/99_annexes/annex-b-terms-and-definitions/t/traceability" text:style-name="Internet_20_link" text:visited-style-name="Visited_20_Internet_20_Link">Traceability</text:a> among the selected Security Baseline, the evaluated security controls, the created Infrastructure Environment, and the evaluation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1d</text:span>.</text:p>
      <text:p text:style-name="Text_20_body">This page is a leaf requirement page and omits a trailing <text:span text:style-name="Source_20_Text">:start</text:span> from its namespace.</text:p>
      <text:p text:style-name="Text_20_body">The parent MO-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Creation of an <text:a xlink:type="simple" xlink:href="https://wiki.didosolutions.com/dido/99_annexes/annex-b-terms-and-definitions/i/infrastructure_environment" text:style-name="Internet_20_link" text:visited-style-name="Visited_20_Internet_20_Link">Infrastructure Environment</text:a> as the required outcomeThe selected <text:a xlink:type="simple" xlink:href="https://wiki.didosolutions.com/dido/99_annexes/annex-b-terms-and-definitions/s/security_baseline" text:style-name="Internet_20_link" text:visited-style-name="Visited_20_Internet_20_Link">Security Baseline</text:a> as the controlling security sourceConformance to the selected Security Baseline as the required security outcomeThe unresolved Security Baseline selection and conformance criteria should remain recorded in the Issues section until a controlling source resolves them.</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1:mo-001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48:20</meta:creation-date>
    <dc:creator>Generated</dc:creator>
    <dc:date>2026-08-25T13::48:20</dc:date>
    <dc:language>en-US</dc:language>
    <meta:editing-cycles>1</meta:editing-cycles>
    <meta:editing-duration>PT0S</meta:editing-duration>
    <dc:title>dido:02-crusible:99-annexes:annex-c-requirements:01-mission-objectives:mo-001:mo-001d</dc:title>
  </office:meta>
</office:document-meta>
</file>