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1:mo-001c"/><text:bookmark-start text:name="__RefHeading___mo-001c_reproducibility_1"/><text:bookmark-start text:name="mo-001c_reproducibility"/>MO-001c — Reproducibility<text:bookmark-end text:name="__RefHeading___mo-001c_reproducibility_1"/><text:bookmark-end text:name="mo-001c_reproducibility"/></text:h>
      <text:p text:style-name="Text_20_body"><text:a xlink:type="simple" xlink:href="https://wiki.didosolutions.com/dido/02-crusible/99-annexes/annex-c-requirements/01-mission-objectives/mo-001/start" text:style-name="Internet_20_link" text:visited-style-name="Visited_20_Internet_20_Link">Go to MO-001 — Repeatable, Compliant, and Secure Infrastructure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produce an <text:a xlink:type="simple" xlink:href="https://wiki.didosolutions.com/dido/99_annexes/annex-b-terms-and-definitions/i/infrastructure_environment" text:style-name="Internet_20_link" text:visited-style-name="Visited_20_Internet_20_Link">Infrastructure Environment</text:a> from the same <text:a xlink:type="simple" xlink:href="https://wiki.didosolutions.com/dido/99_annexes/annex-b-terms-and-definitions/c/controlled_input" text:style-name="Internet_20_link" text:visited-style-name="Visited_20_Internet_20_Link">Controlled Inputs</text:a> in accordance with the defined equivalence criteri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enable rapid creation of repeatable, compliant, and secure infrastructure environments.</text:span><text:a xlink:type="simple" xlink:href="https://wiki.didosolutions.com/dido/02-crusible/99-annexes/annex-b/cr-001" text:style-name="Internet_20_link" text:visited-style-name="Visited_20_Internet_20_Link">[C1]</text:a></text:p>
          </table:table-cell>
        </table:table-row>
      </table:table>
      <text:p text:style-name="Text_20_body">MO-001c preserves the portion of the Original Requirement that characterizes Infrastructure Environment creation as <text:span text:style-name="Strong_20_Emphasis">repeatable</text:span> by requiring <text:a xlink:type="simple" xlink:href="https://wiki.didosolutions.com/dido/99_annexes/annex-b-terms-and-definitions/c/crucible" text:style-name="Internet_20_link" text:visited-style-name="Visited_20_Internet_20_Link">Crucible</text:a> to reproduce an Infrastructure Environment from the same Controlled Inputs.</text:p>
      <text:p text:style-name="Text_20_body">The separate requirements derived from MO-001 address:</text:p>
      <text:a xlink:type="simple" xlink:href="https://wiki.didosolutions.com/dido/02-crusible/99-annexes/annex-c-requirements/01-mission-objectives/mo-001/mo-001a" text:style-name="Internet_20_link" text:visited-style-name="Visited_20_Internet_20_Link">MO-001a — Infrastructure Environment Creation</text:a>
      <text:a xlink:type="simple" xlink:href="https://wiki.didosolutions.com/dido/02-crusible/99-annexes/annex-c-requirements/01-mission-objectives/mo-001/mo-001b" text:style-name="Internet_20_link" text:visited-style-name="Visited_20_Internet_20_Link">MO-001b — Deployment Duration</text:a>
      <text:a xlink:type="simple" xlink:href="https://wiki.didosolutions.com/dido/02-crusible/99-annexes/annex-c-requirements/01-mission-objectives/mo-001/mo-001d" text:style-name="Internet_20_link" text:visited-style-name="Visited_20_Internet_20_Link">MO-001d — Security Baseline Conformance</text:a>
      <text:a xlink:type="simple" xlink:href="https://wiki.didosolutions.com/dido/02-crusible/99-annexes/annex-c-requirements/01-mission-objectives/mo-001/mo-001e" text:style-name="Internet_20_link" text:visited-style-name="Visited_20_Internet_20_Link">MO-001e — Compliance Baseline Conformance</text:a>
      <text:h text:style-name="Heading_20_2" text:outline-level="2"><text:bookmark-start text:name="__RefHeading___rationale_4"/><text:bookmark-start text:name="rationale"/>Rationale<text:bookmark-end text:name="__RefHeading___rationale_4"/><text:bookmark-end text:name="rationale"/></text:h>
      <text:p text:style-name="Text_20_body">Reproducibility allows an organization to recreate an Infrastructure Environment from the same Controlled Inputs and determine whether the resulting environments satisfy defined equivalence criteria.</text:p>
      <text:p text:style-name="Text_20_body">The phrase <text:span text:style-name="Strong_20_Emphasis">the same Controlled Inputs</text:span> requires reuse of the same identified input artifacts, configurations, baselines, revisions, and other controlled material.</text:p>
      <text:p text:style-name="Text_20_body">The equivalence criteria determine which characteristics of the reproduced Infrastructure Environment must match the characteristics of the reference Infrastructure Environment. Exact byte-for-byte identity may not be required for every environment component, but any permitted variation must be defined.</text:p>
      <text:p text:style-name="Text_20_body">Reproducibility supports:</text:p>
      <text:p text:style-name="Text_20_body">Consistent environment creationControlled comparison of Infrastructure Environments<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Configuration controlDefect investigationRecovery and replacementIndependent evaluation of security and compliance outcomesThis requirement does not establish a deployment-duration threshold, <text:a xlink:type="simple" xlink:href="https://wiki.didosolutions.com/dido/99_annexes/annex-b-terms-and-definitions/s/security_baseline" text:style-name="Internet_20_link" text:visited-style-name="Visited_20_Internet_20_Link">Security Baseline</text:a>, or <text:a xlink:type="simple" xlink:href="https://wiki.didosolutions.com/dido/99_annexes/annex-b-terms-and-definitions/c/compliance_baseline" text:style-name="Internet_20_link" text:visited-style-name="Visited_20_Internet_20_Link">Compliance Baseline</text:a>. The other requirements derived from MO-001 address those outcom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p text:style-name="Text_20_body">Reference Infrastructure EnvironmentsReproduced Infrastructure Environments<text:a xlink:type="simple" xlink:href="https://wiki.didosolutions.com/dido/99_annexes/annex-b-terms-and-definitions/c/controlled_input" text:style-name="Internet_20_link" text:visited-style-name="Visited_20_Internet_20_Link">Controlled Inputs</text:a>Controlled Input identifiers and revisionsDefined equivalence criteria<text:a xlink:type="simple" xlink:href="https://wiki.didosolutions.com/dido/99_annexes/annex-b-terms-and-definitions/d/declarative_description" text:style-name="Internet_20_link" text:visited-style-name="Visited_20_Internet_20_Link">Declarative Descriptions</text:a><text:a xlink:type="simple" xlink:href="https://wiki.didosolutions.com/dido/99_annexes/annex-b-terms-and-definitions/c/crucible_description" text:style-name="Internet_20_link" text:visited-style-name="Visited_20_Internet_20_Link">Crucible Description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b/baseline_composition" text:style-name="Internet_20_link" text:visited-style-name="Visited_20_Internet_20_Link">Baseline Composition</text:a><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m/machine_image" text:style-name="Internet_20_link" text:visited-style-name="Visited_20_Internet_20_Link">Machine Images</text:a><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i/infrastructure_deployment" text:style-name="Internet_20_link" text:visited-style-name="Visited_20_Internet_20_Link">Infrastructure Deployment</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reference Infrastructure Environment is identifiedThe Controlled Inputs used to create the reference Infrastructure Environment are identifiedThe same Controlled Inputs, including their identifiers and revisions, are used to create the reproduced Infrastructure Environment<text:a xlink:type="simple" xlink:href="https://wiki.didosolutions.com/dido/99_annexes/annex-b-terms-and-definitions/c/crucible" text:style-name="Internet_20_link" text:visited-style-name="Visited_20_Internet_20_Link">Crucible</text:a> creates the reproduced Infrastructure EnvironmentThe equivalence criteria identify the characteristics compared between the reference and reproduced Infrastructure EnvironmentsThe reference and reproduced Infrastructure Environments satisfy the defined equivalence criteriaAny permitted differences between the reference and reproduced Infrastructure Environments conform to the equivalence criteriaThe verification record preserves <text:a xlink:type="simple" xlink:href="https://wiki.didosolutions.com/dido/99_annexes/annex-b-terms-and-definitions/t/traceability" text:style-name="Internet_20_link" text:visited-style-name="Visited_20_Internet_20_Link">Traceability</text:a> among the Controlled Inputs, the reference Infrastructure Environment, the reproduced Infrastructure Environment, and the equivalence evalu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1c</text:span>.</text:p>
      <text:p text:style-name="Text_20_body">This page is a leaf requirement page and omits a trailing <text:span text:style-name="Source_20_Text">:start</text:span> from its namespace.</text:p>
      <text:p text:style-name="Text_20_body">The parent MO-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Reproduction of an <text:a xlink:type="simple" xlink:href="https://wiki.didosolutions.com/dido/99_annexes/annex-b-terms-and-definitions/i/infrastructure_environment" text:style-name="Internet_20_link" text:visited-style-name="Visited_20_Internet_20_Link">Infrastructure Environment</text:a> as the required outcomeReuse of the same <text:a xlink:type="simple" xlink:href="https://wiki.didosolutions.com/dido/99_annexes/annex-b-terms-and-definitions/c/controlled_input" text:style-name="Internet_20_link" text:visited-style-name="Visited_20_Internet_20_Link">Controlled Inputs</text:a>Evaluation of the reproduced Infrastructure Environment against defined equivalence criteriaThe unresolved equivalence criteria should remain recorded in the Issues section until a controlling source defines them.</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1:mo-001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3::07:50</meta:creation-date>
    <dc:creator>Generated</dc:creator>
    <dc:date>2026-08-25T23::07:50</dc:date>
    <dc:language>en-US</dc:language>
    <meta:editing-cycles>1</meta:editing-cycles>
    <meta:editing-duration>PT0S</meta:editing-duration>
    <dc:title>dido:02-crusible:99-annexes:annex-c-requirements:01-mission-objectives:mo-001:mo-001c</dc:title>
  </office:meta>
</office:document-meta>
</file>