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b:start"/><text:bookmark-start text:name="__RefHeading___annex_breferences_1"/><text:bookmark-start text:name="annex_breferences"/>Annex B: References<text:bookmark-end text:name="__RefHeading___annex_breferences_1"/><text:bookmark-end text:name="annex_breferences"/></text:h>
      <text:p text:style-name="Text_20_body"><text:a xlink:type="simple" xlink:href="https://wiki.didosolutions.com/dido/02-crusible/99-annexes/start" text:style-name="Internet_20_link" text:visited-style-name="Visited_20_Internet_20_Link">Go to Annexes</text:a></text:p>
      <text:p text:style-name="Text_20_body">Annex B contains the references used by the Crucible documentation, requirements register, architecture descriptions, operational guidance, and supporting artifacts.</text:p>
      <text:p text:style-name="Text_20_body">Each reference resides on a separate wiki page with a stable identifier and URI so that Crucible pages can cite the source consistently.</text:p>
      <text:p text:style-name="Text_20_body">Crucible-specific references use identifiers in the form:</text:p>
      <text:p text:style-name="Text_20_body">[C1][C2][C3]The corresponding namespaces use only the stable numeric identifier rather than the document title.</text:p>
      <text:p text:style-name="Text_20_body">Examples include:</text:p>
      <text:p text:style-name="Text_20_body"><text:span text:style-name="Source_20_Text">dido:02-crusible:99-annexes:annex-b-references:cr-001:start</text:span><text:span text:style-name="Source_20_Text">dido:02-crusible:99-annexes:annex-b-references:cr-002:start</text:span>The descriptive document title appears in the reference-page heading and in the References list.</text:p>
      <text:h text:style-name="Heading_20_2" text:outline-level="2"><text:bookmark-start text:name="__RefHeading___references_2"/><text:bookmark-start text:name="references"/>References<text:bookmark-end text:name="__RefHeading___references_2"/><text:bookmark-end text:name="references"/></text:h>
      <text:a xlink:type="simple" xlink:href="https://wiki.didosolutions.com/dido/02-crusible/99-annexes/annex-b/cr-001" text:style-name="Internet_20_link" text:visited-style-name="Visited_20_Internet_20_Link">[C1] Crucible System Requirements Specification</text:a>
      <text:a xlink:type="simple" xlink:href="https://wiki.didosolutions.com/dido/02-crusible/99-annexes/annex-b/cr-002" text:style-name="Internet_20_link" text:visited-style-name="Visited_20_Internet_20_Link">[C2] Crucible Concept of Operations</text:a>
      <text:h text:style-name="Heading_20_2" text:outline-level="2"><text:bookmark-start text:name="__RefHeading___citation_use_3"/><text:bookmark-start text:name="citation_use"/>Citation Use<text:bookmark-end text:name="__RefHeading___citation_use_3"/><text:bookmark-end text:name="citation_use"/></text:h>
      <text:p text:style-name="Text_20_body">Crucible pages cite a reference by linking the stable identifier.</text:p>
      <text:p text:style-name="Text_20_body">For example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[[dido:02-crusible:99-annexes:annex-b-references:cr-001:start|[C1]]]</text:p>
          </table:table-cell>
        </table:table-row>
      </table:table>
      <text:p text:style-name="Text_20_body">A requirement Source section may use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===== Source =====<text:line-break/> <text:line-break/>[[dido:02-crusible:99-annexes:annex-b-references:cr-001:start|[C1]]], Section 2, Mission Objectives, MO-001.</text:p>
          </table:table-cell>
        </table:table-row>
      </table:table>
      <text:h text:style-name="Heading_20_2" text:outline-level="2"><text:bookmark-start text:name="__RefHeading___contents_4"/><text:bookmark-start text:name="contents"/>Contents<text:bookmark-end text:name="__RefHeading___contents_4"/><text:bookmark-end text:name="contents"/></text:h>
      <text:p text:style-name="Horizontal_20_Line"/>
      <text:h text:style-name="Heading_20_2" text:outline-level="2"><text:bookmark-start text:name="__RefHeading___notes_for_editors_5"/><text:bookmark-start text:name="notes_for_editors"/>Notes for Editors<text:bookmark-end text:name="__RefHeading___notes_for_editors_5"/><text:bookmark-end text:name="notes_for_editors"/></text:h>
      <text:p text:style-name="Text_20_body">Maintain each reference as a separate linked wiki page with a stable URI.</text:p>
      <text:p text:style-name="Text_20_body">Assign each new Crucible-specific reference the next available identifier in the sequence [C1], [C2], [C3], and so forth.</text:p>
      <text:p text:style-name="Text_20_body">Use namespaces in the form:</text:p>
      <text:p text:style-name="Text_20_body"><text:span text:style-name="Source_20_Text">cr-001</text:span><text:span text:style-name="Source_20_Text">cr-002</text:span><text:span text:style-name="Source_20_Text">cr-003</text:span>Do not include the document title in the namespace.</text:p>
      <text:p text:style-name="Text_20_body">Use page headings in the form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====== C1 - Document Title ======</text:p>
          </table:table-cell>
        </table:table-row>
      </table:table>
      <text:p text:style-name="Text_20_body">Use the reference page as the canonical citation target rather than repeating the complete citation throughout the Crucible documentation.</text:p>
      <text:p text:style-name="Text_20_body">When a new revision supersedes a referenced document, update the applicable reference page with the new version, revision, date, status, and supersession relationship.</text:p>
      <text:p text:style-name="Text_20_body">Preserve historical references when existing requirements, Evidence, reports, or externally published documents cite an earlier revision.</text:p>
      <text:p text:style-name="Text_20_body">Do not renumber or rename reference pages after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09:18</meta:creation-date>
    <dc:creator>Generated</dc:creator>
    <dc:date>2026-08-24T06::09:18</dc:date>
    <dc:language>en-US</dc:language>
    <meta:editing-cycles>1</meta:editing-cycles>
    <meta:editing-duration>PT0S</meta:editing-duration>
    <dc:title>dido:02-crusible:99-annexes:annex-b:start</dc:title>
  </office:meta>
</office:document-meta>
</file>