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b:cr-002"/><text:bookmark-start text:name="__RefHeading___c2_-_crucible_concept_of_operations_1"/><text:bookmark-start text:name="c2_-_crucible_concept_of_operations"/>C2 - Crucible Concept of Operations<text:bookmark-end text:name="__RefHeading___c2_-_crucible_concept_of_operations_1"/><text:bookmark-end text:name="c2_-_crucible_concept_of_operations"/></text:h>
      <text:p text:style-name="Text_20_body"><text:a xlink:type="simple" xlink:href="https://wiki.didosolutions.com/dido/02-crusible/99-annexes/annex-b/start" text:style-name="Internet_20_link" text:visited-style-name="Visited_20_Internet_20_Link">Go to Annex B: References</text:a></text:p>
      <text:h text:style-name="Heading_20_2" text:outline-level="2"><text:bookmark-start text:name="__RefHeading___citation_2"/><text:bookmark-start text:name="citation"/>Citation<text:bookmark-end text:name="__RefHeading___citation_2"/><text:bookmark-end text:name="citation"/></text:h>
      <text:p text:style-name="Text_20_body">Dido Solutions, Inc. and Jackrabbit Consulting, Inc., <text:span text:style-name="Emphasis">Crucible Concept of Operations (ConOps)</text:span>, Version 1.0 Accepted, 6 June 2026.</text:p>
      <text:h text:style-name="Heading_20_2" text:outline-level="2"><text:bookmark-start text:name="__RefHeading___reference_identifier_3"/><text:bookmark-start text:name="reference_identifier"/>Reference Identifier<text:bookmark-end text:name="__RefHeading___reference_identifier_3"/><text:bookmark-end text:name="reference_identifier"/></text:h>
      <text:p text:style-name="Text_20_body">[C2]</text:p>
      <text:h text:style-name="Heading_20_2" text:outline-level="2"><text:bookmark-start text:name="__RefHeading___document_title_4"/><text:bookmark-start text:name="document_title"/>Document Title<text:bookmark-end text:name="__RefHeading___document_title_4"/><text:bookmark-end text:name="document_title"/></text:h>
      <text:p text:style-name="Text_20_body">Crucible Concept of Operations</text:p>
      <text:h text:style-name="Heading_20_2" text:outline-level="2"><text:bookmark-start text:name="__RefHeading___document_type_5"/><text:bookmark-start text:name="document_type"/>Document Type<text:bookmark-end text:name="__RefHeading___document_type_5"/><text:bookmark-end text:name="document_type"/></text:h>
      <text:p text:style-name="Text_20_body">Concept of Operations</text:p>
      <text:h text:style-name="Heading_20_2" text:outline-level="2"><text:bookmark-start text:name="__RefHeading___version_6"/><text:bookmark-start text:name="version"/>Version<text:bookmark-end text:name="__RefHeading___version_6"/><text:bookmark-end text:name="version"/></text:h>
      <text:p text:style-name="Text_20_body">Version 1.0</text:p>
      <text:h text:style-name="Heading_20_2" text:outline-level="2"><text:bookmark-start text:name="__RefHeading___date_7"/><text:bookmark-start text:name="date"/>Date<text:bookmark-end text:name="__RefHeading___date_7"/><text:bookmark-end text:name="date"/></text:h>
      <text:p text:style-name="Text_20_body">6 June 2026</text:p>
      <text:h text:style-name="Heading_20_2" text:outline-level="2"><text:bookmark-start text:name="__RefHeading___issuing_organizations_8"/><text:bookmark-start text:name="issuing_organizations"/>Issuing Organizations<text:bookmark-end text:name="__RefHeading___issuing_organizations_8"/><text:bookmark-end text:name="issuing_organizations"/></text:h>
      <text:p text:style-name="Text_20_body">Dido Solutions, Inc.Jackrabbit Consulting, Inc.</text:p>
      <text:h text:style-name="Heading_20_2" text:outline-level="2"><text:bookmark-start text:name="__RefHeading___description_9"/><text:bookmark-start text:name="description"/>Description<text:bookmark-end text:name="__RefHeading___description_9"/><text:bookmark-end text:name="description"/></text:h>
      <text:p text:style-name="Text_20_body">The Crucible Concept of Operations describes how Crucible is intended to operate.</text:p>
      <text:p text:style-name="Text_20_body">The document defines the Phase 1 operational concept in which the <text:span text:style-name="Source_20_Text">forge</text:span> command-line utility runs non-interactively as one or more CI/CD pipeline steps. It describes baseline composition, Machine Image construction, dependency and compliance-finding capture, infrastructure deployment, connected-to-disconnected transfer, and compliance Evidence generation.</text:p>
      <text:p text:style-name="Text_20_body">The document also records the future Phase 2 web-management concept and the strategic, unscheduled direction toward increased native execution.</text:p>
      <text:p text:style-name="Text_20_body">The Concept of Operations contextualizes the <text:a xlink:type="simple" xlink:href="https://wiki.didosolutions.com/dido/02-crusible/99-annexes/annex-b/cr-001" text:style-name="Internet_20_link" text:visited-style-name="Visited_20_Internet_20_Link">[C1] Crucible System Requirements Specification</text:a> and remains subordinate to the System Requirements Specification and the Engineering Constitution. Where the Concept of Operations conflicts with an approved requirement, the approved requirement controls. :contentReference[oaicite:0]{index=0}</text:p>
      <text:h text:style-name="Heading_20_2" text:outline-level="2"><text:bookmark-start text:name="__RefHeading___document_status_10"/><text:bookmark-start text:name="document_status"/>Document Status<text:bookmark-end text:name="__RefHeading___document_status_10"/><text:bookmark-end text:name="document_status"/></text:h>
      <text:p text:style-name="Text_20_body">Accepted</text:p>
      <text:p text:style-name="Text_20_body">The project owner accepted Version 1.0 on 6 June 2026.</text:p>
      <text:h text:style-name="Heading_20_2" text:outline-level="2"><text:bookmark-start text:name="__RefHeading___operational_concepts_11"/><text:bookmark-start text:name="operational_concepts"/>Operational Concepts<text:bookmark-end text:name="__RefHeading___operational_concepts_11"/><text:bookmark-end text:name="operational_concepts"/></text:h>
      <text:p text:style-name="Text_20_body">The Concept of Operations addresses:</text:p>
      <text:p text:style-name="Text_20_body">Phase 1 command-line operationCI/CD pipeline integrationImage-layer baseline compositionInfrastructure baseline compositionOptional application sourceMachine Image constructionDependency captureCompliance-finding captureInfrastructure deploymentConnected-to-disconnected transferOffline package-repository populationCompliance Evidence supporting SCTM, RMF, and ATO activitiesPhase 2 web managementStrategic native execution</text:p>
      <text:h text:style-name="Heading_20_2" text:outline-level="2"><text:bookmark-start text:name="__RefHeading___related_requirements_12"/><text:bookmark-start text:name="related_requirements"/>Related Requirements<text:bookmark-end text:name="__RefHeading___related_requirements_12"/><text:bookmark-end text:name="related_requirements"/></text:h>
      <text:p text:style-name="Text_20_body">The Concept of Operations provides operational context for:</text:p>
      <text:p text:style-name="Text_20_body">FR-BAS-001 through FR-BAS-004FR-DSO-001 through FR-DSO-006FR-DEPC-001 through FR-DEPC-005FR-AG-001 through FR-AG-005FR-COMP-008 through FR-COMP-010FR-UI-001 through FR-UI-002INT-001INT-002FUT-007 through FUT-009</text:p>
      <text:h text:style-name="Heading_20_2" text:outline-level="2"><text:bookmark-start text:name="__RefHeading___related_architecture_decisions_13"/><text:bookmark-start text:name="related_architecture_decisions"/>Related Architecture Decisions<text:bookmark-end text:name="__RefHeading___related_architecture_decisions_13"/><text:bookmark-end text:name="related_architecture_decisions"/></text:h>
      <text:p text:style-name="Text_20_body">The Concept of Operations identifies relationships to:</text:p>
      <text:p text:style-name="Text_20_body">ADR-003, Baseline CompositionADR-004, Dependency Capture and Offline TransferADR-005, Operating-System-Agnostic Compliance EngineADR-006, Native Execution StrategyADR-007, Interface Phasing</text:p>
      <text:h text:style-name="Heading_20_2" text:outline-level="2"><text:bookmark-start text:name="__RefHeading___related_documents_14"/><text:bookmark-start text:name="related_documents"/>Related Documents<text:bookmark-end text:name="__RefHeading___related_documents_14"/><text:bookmark-end text:name="related_documents"/></text:h>
      <text:a xlink:type="simple" xlink:href="https://wiki.didosolutions.com/dido/02-crusible/99-annexes/annex-b/cr-001" text:style-name="Internet_20_link" text:visited-style-name="Visited_20_Internet_20_Link">[C1] Crucible System Requirements Specification</text:a>
      <text:a xlink:type="simple" xlink:href="https://wiki.didosolutions.com/dido/02-crusible/99-annexes/annex-c-requirements/start" text:style-name="Internet_20_link" text:visited-style-name="Visited_20_Internet_20_Link">Annex C: Requirements</text:a>
      <text:h text:style-name="Heading_20_2" text:outline-level="2"><text:bookmark-start text:name="__RefHeading___citation_format_15"/><text:bookmark-start text:name="citation_format"/>Citation Format<text:bookmark-end text:name="__RefHeading___citation_format_15"/><text:bookmark-end text:name="citation_format"/></text:h>
      <text:p text:style-name="Text_20_body">Use the following link when citing this reference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[[dido:02-crusible:99-annexes:annex-b:cr-002:start|[C2]]]</text:p>
          </table:table-cell>
        </table:table-row>
      </table:table>
      <text:p text:style-name="Text_20_body">For a requirement ConOps Relationship section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===== ConOps Relationship =====<text:line-break/> <text:line-break/>The Crucible Concept of Operations describes this requirement as part of the Phase 1 CI/CD-embedded workflow [[dido:02-crusible:99-annexes:annex-b:cr-002:start|[C2]]].</text:p>
          </table:table-cell>
        </table:table-row>
      </table:table>
      <text:p text:style-name="Horizontal_20_Line"/>
      <text:h text:style-name="Heading_20_2" text:outline-level="2"><text:bookmark-start text:name="__RefHeading___notes_for_editors_16"/><text:bookmark-start text:name="notes_for_editors"/>Notes for Editors<text:bookmark-end text:name="__RefHeading___notes_for_editors_16"/><text:bookmark-end text:name="notes_for_editors"/></text:h>
      <text:p text:style-name="Text_20_body">Maintain this page as the stable citation target for the Crucible Concept of Operations.</text:p>
      <text:p text:style-name="Text_20_body">Update the version, date, document status, and citation when a new controlled revision supersedes Version 1.0.</text:p>
      <text:p text:style-name="Text_20_body">Preserve the reference identifier [C2] and the namespace <text:span text:style-name="Source_20_Text">cr-002</text:span>.</text:p>
      <text:p text:style-name="Text_20_body">Do not rename this page once it has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46:57</meta:creation-date>
    <dc:creator>Generated</dc:creator>
    <dc:date>2026-08-24T07::46:57</dc:date>
    <dc:language>en-US</dc:language>
    <meta:editing-cycles>1</meta:editing-cycles>
    <meta:editing-duration>PT0S</meta:editing-duration>
    <dc:title>dido:02-crusible:99-annexes:annex-b:cr-002</dc:title>
  </office:meta>
</office:document-meta>
</file>