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b:cr-001"/><text:bookmark-start text:name="__RefHeading___c1_-_crucible_system_requirements_specification_1"/><text:bookmark-start text:name="c1_-_crucible_system_requirements_specification"/>C1 - Crucible System Requirements Specification<text:bookmark-end text:name="__RefHeading___c1_-_crucible_system_requirements_specification_1"/><text:bookmark-end text:name="c1_-_crucible_system_requirements_specification"/></text:h>
      <text:p text:style-name="Text_20_body"><text:a xlink:type="simple" xlink:href="https://wiki.didosolutions.com/dido/02-crusible/99-annexes/annex-b/start" text:style-name="Internet_20_link" text:visited-style-name="Visited_20_Internet_20_Link">Go to Annex B: References</text:a></text:p>
      <text:h text:style-name="Heading_20_2" text:outline-level="2"><text:bookmark-start text:name="__RefHeading___citation_2"/><text:bookmark-start text:name="citation"/>Citation<text:bookmark-end text:name="__RefHeading___citation_2"/><text:bookmark-end text:name="citation"/></text:h>
      <text:p text:style-name="Text_20_body">Dido Solutions, Inc. and Jackrabbit Consulting, Inc., <text:span text:style-name="Emphasis">Crucible System Requirements Specification: Secure Infrastructure and Platform Orchestration System</text:span>, Version 1.1 Draft, 6 June 2026.</text:p>
      <text:h text:style-name="Heading_20_2" text:outline-level="2"><text:bookmark-start text:name="__RefHeading___reference_identifier_3"/><text:bookmark-start text:name="reference_identifier"/>Reference Identifier<text:bookmark-end text:name="__RefHeading___reference_identifier_3"/><text:bookmark-end text:name="reference_identifier"/></text:h>
      <text:p text:style-name="Text_20_body">[C1]</text:p>
      <text:h text:style-name="Heading_20_2" text:outline-level="2"><text:bookmark-start text:name="__RefHeading___document_title_4"/><text:bookmark-start text:name="document_title"/>Document Title<text:bookmark-end text:name="__RefHeading___document_title_4"/><text:bookmark-end text:name="document_title"/></text:h>
      <text:p text:style-name="Text_20_body">Crucible System Requirements Specification</text:p>
      <text:h text:style-name="Heading_20_2" text:outline-level="2"><text:bookmark-start text:name="__RefHeading___document_type_5"/><text:bookmark-start text:name="document_type"/>Document Type<text:bookmark-end text:name="__RefHeading___document_type_5"/><text:bookmark-end text:name="document_type"/></text:h>
      <text:p text:style-name="Text_20_body">System Requirements Specification</text:p>
      <text:h text:style-name="Heading_20_2" text:outline-level="2"><text:bookmark-start text:name="__RefHeading___version_6"/><text:bookmark-start text:name="version"/>Version<text:bookmark-end text:name="__RefHeading___version_6"/><text:bookmark-end text:name="version"/></text:h>
      <text:p text:style-name="Text_20_body">Version 1.1 Draft</text:p>
      <text:h text:style-name="Heading_20_2" text:outline-level="2"><text:bookmark-start text:name="__RefHeading___date_7"/><text:bookmark-start text:name="date"/>Date<text:bookmark-end text:name="__RefHeading___date_7"/><text:bookmark-end text:name="date"/></text:h>
      <text:p text:style-name="Text_20_body">6 June 2026</text:p>
      <text:h text:style-name="Heading_20_2" text:outline-level="2"><text:bookmark-start text:name="__RefHeading___issuing_organizations_8"/><text:bookmark-start text:name="issuing_organizations"/>Issuing Organizations<text:bookmark-end text:name="__RefHeading___issuing_organizations_8"/><text:bookmark-end text:name="issuing_organizations"/></text:h>
      <text:p text:style-name="Text_20_body">Dido Solutions, Inc.Jackrabbit Consulting, Inc.</text:p>
      <text:h text:style-name="Heading_20_2" text:outline-level="2"><text:bookmark-start text:name="__RefHeading___description_9"/><text:bookmark-start text:name="description"/>Description<text:bookmark-end text:name="__RefHeading___description_9"/><text:bookmark-end text:name="description"/></text:h>
      <text:p text:style-name="Text_20_body">The Crucible System Requirements Specification defines the mission objectives and operational, functional, security, logging, reliability, performance, maintainability, data-management, interoperability, future-capability, and key-value-proposition requirements for Crucible.</text:p>
      <text:p text:style-name="Text_20_body">The specification provides the source baseline for the canonical requirements maintained in <text:a xlink:type="simple" xlink:href="https://wiki.didosolutions.com/dido/02-crusible/99-annexes/annex-c-requirements/start" text:style-name="Internet_20_link" text:visited-style-name="Visited_20_Internet_20_Link">Annex C: Requirements</text:a>.</text:p>
      <text:h text:style-name="Heading_20_2" text:outline-level="2"><text:bookmark-start text:name="__RefHeading___document_status_10"/><text:bookmark-start text:name="document_status"/>Document Status<text:bookmark-end text:name="__RefHeading___document_status_10"/><text:bookmark-end text:name="document_status"/></text:h>
      <text:p text:style-name="Text_20_body">Draft</text:p>
      <text:h text:style-name="Heading_20_2" text:outline-level="2"><text:bookmark-start text:name="__RefHeading___related_documents_11"/><text:bookmark-start text:name="related_documents"/>Related Documents<text:bookmark-end text:name="__RefHeading___related_documents_11"/><text:bookmark-end text:name="related_documents"/></text:h>
      <text:a xlink:type="simple" xlink:href="https://wiki.didosolutions.com/dido/02-crusible/99-annexes/annex-b/cr-002" text:style-name="Internet_20_link" text:visited-style-name="Visited_20_Internet_20_Link">[C2] Crucible Concept of Operations</text:a>
      <text:a xlink:type="simple" xlink:href="https://wiki.didosolutions.com/dido/02-crusible/99-annexes/annex-c-requirements/start" text:style-name="Internet_20_link" text:visited-style-name="Visited_20_Internet_20_Link">Annex C: Requirements</text:a>
      <text:h text:style-name="Heading_20_2" text:outline-level="2"><text:bookmark-start text:name="__RefHeading___citation_format_12"/><text:bookmark-start text:name="citation_format"/>Citation Format<text:bookmark-end text:name="__RefHeading___citation_format_12"/><text:bookmark-end text:name="citation_format"/></text:h>
      <text:p text:style-name="Text_20_body">Use the following link when citing this referenc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[dido:02-crusible:99-annexes:annex-b-references:cr-001:start|[C1]]]</text:p>
          </table:table-cell>
        </table:table-row>
      </table:table>
      <text:p text:style-name="Text_20_body">For a requirement Source sectio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===== Source =====<text:line-break/> <text:line-break/>[[dido:02-crusible:99-annexes:annex-b-references:cr-001:start|[C1]]], Section 2, Mission Objectives, MO-001.</text:p>
          </table:table-cell>
        </table:table-row>
      </table:table>
      <text:p text:style-name="Horizontal_20_Line"/>
      <text:h text:style-name="Heading_20_2" text:outline-level="2"><text:bookmark-start text:name="__RefHeading___notes_for_editors_13"/><text:bookmark-start text:name="notes_for_editors"/>Notes for Editors<text:bookmark-end text:name="__RefHeading___notes_for_editors_13"/><text:bookmark-end text:name="notes_for_editors"/></text:h>
      <text:p text:style-name="Text_20_body">Maintain this page as the stable citation target for the Crucible System Requirements Specification.</text:p>
      <text:p text:style-name="Text_20_body">Update the version, date, document status, and citation when a new controlled revision supersedes Version 1.1 Draft.</text:p>
      <text:p text:style-name="Text_20_body">Preserve the reference identifier [C1] and the namespace <text:span text:style-name="Source_20_Text">cr-001</text:span>.</text:p>
      <text:p text:style-name="Text_20_body">Do not rename this page once it has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24:38</meta:creation-date>
    <dc:creator>Generated</dc:creator>
    <dc:date>2026-08-24T11::24:38</dc:date>
    <dc:language>en-US</dc:language>
    <meta:editing-cycles>1</meta:editing-cycles>
    <meta:editing-duration>PT0S</meta:editing-duration>
    <dc:title>dido:02-crusible:99-annexes:annex-b:cr-001</dc:title>
  </office:meta>
</office:document-meta>
</file>