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9-crucible-interfaces:09-03-web-based-user-interface"/><text:bookmark-start text:name="__RefHeading___web-based_user_interface_1"/><text:bookmark-start text:name="web-based_user_interface"/>9.3 Web-Based User Interface<text:bookmark-end text:name="__RefHeading___web-based_user_interface_1"/><text:bookmark-end text:name="web-based_user_interface"/></text:h>
      <text:p text:style-name="Text_20_body"><text:a xlink:type="simple" xlink:href="https://wiki.didosolutions.com/dido/02-crusible/09-crucible-interfaces/start" text:style-name="Internet_20_link" text:visited-style-name="Visited_20_Internet_20_Link">Go to 9. Crucible Interfaces</text:a></text:p>
      <text:p text:style-name="Text_20_body">The <text:a xlink:type="simple" xlink:href="https://wiki.didosolutions.com/dido/99_annexes/annex-b-terms-and-definitions/w/web_ui" text:style-name="Internet_20_link" text:visited-style-name="Visited_20_Internet_20_Link">Web-Based User Interface</text:a> provides a browser-based interface for invoking supported <text:a xlink:type="simple" xlink:href="https://wiki.didosolutions.com/dido/99_annexes/annex-b-terms-and-definitions/c/crucible" text:style-name="Internet_20_link" text:visited-style-name="Visited_20_Internet_20_Link">Crucible</text:a> operations.</text:p>
      <text:p text:style-name="Text_20_body">The Web-Based User Interface exposes the Shared Interface Operations described in <text:a xlink:type="simple" xlink:href="https://wiki.didosolutions.com/dido/02-crusible/09-crucible-interfaces/09-01-shared-interface-operations" text:style-name="Internet_20_link" text:visited-style-name="Visited_20_Internet_20_Link">9.1 Shared Interface Operations</text:a> through visual controls appropriate to the implemented interface.</text:p>
      <text:p text:style-name="Text_20_body">The Web-Based User Interface does not establish separate lifecycle semantics or independent Crucible capabilities. Each user action invokes an underlying operation governed by its applicable requirements.</text:p>
      <text:h text:style-name="Heading_20_2" text:outline-level="2"><text:bookmark-start text:name="__RefHeading___operation_selection_2"/><text:bookmark-start text:name="operation_selection"/>Operation Selection<text:bookmark-end text:name="__RefHeading___operation_selection_2"/><text:bookmark-end text:name="operation_selection"/></text:h>
      <text:p text:style-name="Text_20_body">An authorized user selects a supported Crucible operation through the Web-Based User Interface.</text:p>
      <text:p text:style-name="Text_20_body">The interface can present operations through:</text:p>
      <text:p text:style-name="Text_20_body">Navigation controlsMenusFormsAction controlsResource viewsOperation-specific pagesThe available operations reflect the capabilities exposed by the implemented interface and permitted by the applicable access controls.</text:p>
      <text:h text:style-name="Heading_20_2" text:outline-level="2"><text:bookmark-start text:name="__RefHeading___operation_inputs_3"/><text:bookmark-start text:name="operation_inputs"/>Operation Inputs<text:bookmark-end text:name="__RefHeading___operation_inputs_3"/><text:bookmark-end text:name="operation_inputs"/></text:h>
      <text:p text:style-name="Text_20_body">The Web-Based User Interface collects the information required by the selected Crucible operation.</text:p>
      <text:p text:style-name="Text_20_body">Inputs can include:</text:p>
      <text:p text:style-name="Text_20_body">IdentifiersParameter valuesSelected resourcesReferenced artifactsUploaded input filesBaseline selectionsImage selectionsDeployment Target selectionsAssessment-subject selectionsConfiguration valuesThe visual presentation of an input does not change the meaning of the value supplied to the underlying operation.</text:p>
      <text:h text:style-name="Heading_20_2" text:outline-level="2"><text:bookmark-start text:name="__RefHeading___input_validation_4"/><text:bookmark-start text:name="input_validation"/>Input Validation<text:bookmark-end text:name="__RefHeading___input_validation_4"/><text:bookmark-end text:name="input_validation"/></text:h>
      <text:p text:style-name="Text_20_body">The Web-Based User Interface validates required inputs before submitting the operation.</text:p>
      <text:p text:style-name="Text_20_body">Input validation can identify:</text:p>
      <text:p text:style-name="Text_20_body">A missing required valueAn unsupported valueAn invalid identifierAn unreadable or unsupported input fileAn incompatible combination of selectionsAn unresolved resource referenceSuccessful interface validation establishes that the request contains the information required for submission. It does not establish that the operation is authorized or that the operation will complete successfully.</text:p>
      <text:h text:style-name="Heading_20_2" text:outline-level="2"><text:bookmark-start text:name="__RefHeading___authorization_5"/><text:bookmark-start text:name="authorization"/>Authorization<text:bookmark-end text:name="__RefHeading___authorization_5"/><text:bookmark-end text:name="authorization"/></text:h>
      <text:p text:style-name="Text_20_body">Web-Based User Interface operations remain subject to the same identity, access, Security Domain, and information-handling controls that govern the underlying Crucible capability.</text:p>
      <text:p text:style-name="Text_20_body">The Web-Based User Interface does not permit a user to:</text:p>
      <text:p text:style-name="Text_20_body">Invoke an unauthorized operationAccess an unauthorized resourceBypass a Security Domain restrictionOverride an information-handling ruleAvoid an applicable validation or approval activityAccess to the Web-Based User Interface does not imply access to every Crucible operation.</text:p>
      <text:h text:style-name="Heading_20_2" text:outline-level="2"><text:bookmark-start text:name="__RefHeading___operation_status_6"/><text:bookmark-start text:name="operation_status"/>Operation Status<text:bookmark-end text:name="__RefHeading___operation_status_6"/><text:bookmark-end text:name="operation_status"/></text:h>
      <text:p text:style-name="Text_20_body">The Web-Based User Interface presents the status of an invoked operation through an interface-appropriate representation.</text:p>
      <text:p text:style-name="Text_20_body">The status can indicate whether the operation:</text:p>
      <text:p text:style-name="Text_20_body">Was acceptedIs in progressCompleted successfullyCompleted with an incomplete resultFailedCould not proceedRequires corrected or additional inputThe interface preserves the distinction between successful submission of a request and successful completion of the underlying Crucible operation.</text:p>
      <text:h text:style-name="Heading_20_2" text:outline-level="2"><text:bookmark-start text:name="__RefHeading___operation_results_7"/><text:bookmark-start text:name="operation_results"/>Operation Results<text:bookmark-end text:name="__RefHeading___operation_results_7"/><text:bookmark-end text:name="operation_results"/></text:h>
      <text:p text:style-name="Text_20_body">The Web-Based User Interface provides access to the result produced by the underlying Crucible operation.</text:p>
      <text:p text:style-name="Text_20_body">A result can include:</text:p>
      <text:p text:style-name="Text_20_body">A completion statusAn assigned identifierA produced artifactA Compliance ReportAn assessment or validation resultA deployment resultA reference to related outputError or failure informationThe interface can present the result directly or provide access to a separately produced artifact.</text:p>
      <text:p text:style-name="Text_20_body">The Web-Based User Interface does not change the meaning of the result produced by the underlying operation.</text:p>
      <text:h text:style-name="Heading_20_2" text:outline-level="2"><text:bookmark-start text:name="__RefHeading___error_information_8"/><text:bookmark-start text:name="error_information"/>Error Information<text:bookmark-end text:name="__RefHeading___error_information_8"/><text:bookmark-end text:name="error_information"/></text:h>
      <text:p text:style-name="Text_20_body">When a request or operation cannot complete, the Web-Based User Interface presents information describing the observed condition.</text:p>
      <text:p text:style-name="Text_20_body">Error information can identify:</text:p>
      <text:p text:style-name="Text_20_body">The request that failedThe invalid or missing inputThe operation that could not proceedThe affected subject or resourceThe observed failureAvailable corrective informationThe interface does not present a failed or incomplete operation as successful.</text:p>
      <text:h text:style-name="Heading_20_2" text:outline-level="2"><text:bookmark-start text:name="__RefHeading___relationship_to_the_command-line_interface_9"/><text:bookmark-start text:name="relationship_to_the_command-line_interface"/>Relationship to the Command-Line Interface<text:bookmark-end text:name="__RefHeading___relationship_to_the_command-line_interface_9"/><text:bookmark-end text:name="relationship_to_the_command-line_interface"/></text:h>
      <text:p text:style-name="Text_20_body">The Web-Based User Interface and the <text:a xlink:type="simple" xlink:href="https://wiki.didosolutions.com/dido/02-crusible/09-crucible-interfaces/09-02-command-line-interface" text:style-name="Internet_20_link" text:visited-style-name="Visited_20_Internet_20_Link">Command-Line Interface</text:a> provide different interaction models for supported Shared Interface Operations.</text:p>
      <text:p text:style-name="Text_20_body">The interfaces can differ in:</text:p>
      <text:p text:style-name="Text_20_body">NavigationInput collectionHelp and guidanceProgress presentationError presentationResult presentationThose differences do not change the meaning, authorization, inputs, status, or result of the underlying Crucible operation.</text:p>
      <text:h text:style-name="Heading_20_2" text:outline-level="2"><text:bookmark-start text:name="__RefHeading___web-based_operation_result_10"/><text:bookmark-start text:name="web-based_operation_result"/>Web-Based Operation Result<text:bookmark-end text:name="__RefHeading___web-based_operation_result_10"/><text:bookmark-end text:name="web-based_operation_result"/></text:h>
      <text:p text:style-name="Text_20_body">A Web-Based User Interface interaction preserves the relationship among:</text:p>
      <text:p text:style-name="Text_20_body">The selected Crucible operationThe supplied inputs and parametersThe applicable authorization decisionThe operation statusThe resulting outputAny error or incomplete conditionThe underlying Crucible capability determines the operational result. The Web-Based User Interface provides the browser-based means of requesting and presenting that result.</text:p>
      <text:h text:style-name="Heading_20_2" text:outline-level="2"><text:bookmark-start text:name="__RefHeading___requirements_addressed_11"/><text:bookmark-start text:name="requirements_addressed"/>Requirements Addressed<text:bookmark-end text:name="__RefHeading___requirements_addressed_11"/><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11-management-interfaces/fr-ui-003" text:style-name="Internet_20_link" text:visited-style-name="Visited_20_Internet_20_Link">FR-UI-003 — Web-Based User Interfa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vide a <text:a xlink:type="simple" xlink:href="https://wiki.didosolutions.com/dido/99_annexes/annex-b-terms-and-definitions/w/web_ui" text:style-name="Internet_20_link" text:visited-style-name="Visited_20_Internet_20_Link">Web-Based User Interface (Web UI)</text:a> for invoking Crucible operations and observing their results.</text:p>
          </table:table-cell>
        </table:table-row>
      </table:table>
      <text:p text:style-name="Text_20_body">The linked leaf requirement page remains the canonical sour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0:43</meta:creation-date>
    <dc:creator>Generated</dc:creator>
    <dc:date>2026-08-22T16::00:43</dc:date>
    <dc:language>en-US</dc:language>
    <meta:editing-cycles>1</meta:editing-cycles>
    <meta:editing-duration>PT0S</meta:editing-duration>
    <dc:title>dido:02-crusible:09-crucible-interfaces:09-03-web-based-user-interface</dc:title>
  </office:meta>
</office:document-meta>
</file>