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9-crucible-interfaces:09-02-command-line-interface"/><text:bookmark-start text:name="__RefHeading___command-line_interface_1"/><text:bookmark-start text:name="command-line_interface"/>9.2 Command-Line Interface<text:bookmark-end text:name="__RefHeading___command-line_interface_1"/><text:bookmark-end text:name="command-line_interface"/></text:h>
      <text:p text:style-name="Text_20_body"><text:a xlink:type="simple" xlink:href="https://wiki.didosolutions.com/dido/02-crusible/09-crucible-interfaces/start" text:style-name="Internet_20_link" text:visited-style-name="Visited_20_Internet_20_Link">Go to 9. Crucible Interfaces</text:a></text:p>
      <text:p text:style-name="Text_20_body">The <text:a xlink:type="simple" xlink:href="https://wiki.didosolutions.com/dido/99_annexes/annex-b-terms-and-definitions/c/cli" text:style-name="Internet_20_link" text:visited-style-name="Visited_20_Internet_20_Link">Command-Line Interface (CLI)</text:a> provides a text-based interface for invoking supported <text:a xlink:type="simple" xlink:href="https://wiki.didosolutions.com/dido/99_annexes/annex-b-terms-and-definitions/c/crucible" text:style-name="Internet_20_link" text:visited-style-name="Visited_20_Internet_20_Link">Crucible</text:a> operations.</text:p>
      <text:p text:style-name="Text_20_body">The CLI exposes the Shared Interface Operations described in <text:a xlink:type="simple" xlink:href="https://wiki.didosolutions.com/dido/02-crusible/09-crucible-interfaces/09-01-shared-interface-operations" text:style-name="Internet_20_link" text:visited-style-name="Visited_20_Internet_20_Link">9.1 Shared Interface Operations</text:a> through commands, options, arguments, and referenced input files.</text:p>
      <text:p text:style-name="Text_20_body">The CLI does not establish separate lifecycle semantics or independent Crucible capabilities. Each CLI command invokes an underlying operation governed by its applicable requirements.</text:p>
      <text:h text:style-name="Heading_20_2" text:outline-level="2"><text:bookmark-start text:name="__RefHeading___command_invocation_2"/><text:bookmark-start text:name="command_invocation"/>Command Invocation<text:bookmark-end text:name="__RefHeading___command_invocation_2"/><text:bookmark-end text:name="command_invocation"/></text:h>
      <text:p text:style-name="Text_20_body">An authorized user invokes a supported Crucible operation by entering the applicable CLI command.</text:p>
      <text:p text:style-name="Text_20_body">A command can identify:</text:p>
      <text:p text:style-name="Text_20_body">The requested operationThe subject of the operationRequired inputsApplicable optionsApplicable parametersReferenced configuration or input filesThe requested output form or locationThe applicable command definition determines which arguments and options the operation accepts.</text:p>
      <text:h text:style-name="Heading_20_2" text:outline-level="2"><text:bookmark-start text:name="__RefHeading___command_inputs_3"/><text:bookmark-start text:name="command_inputs"/>Command Inputs<text:bookmark-end text:name="__RefHeading___command_inputs_3"/><text:bookmark-end text:name="command_inputs"/></text:h>
      <text:p text:style-name="Text_20_body">The CLI accepts the information required by the underlying Crucible operation.</text:p>
      <text:p text:style-name="Text_20_body">Command inputs can include:</text:p>
      <text:p text:style-name="Text_20_body">Positional argumentsNamed optionsParameter valuesIdentifiersFile pathsConfiguration filesReferences to controlled artifactsReferences to Baselines, Images, Deployment Targets, or assessment subjectsThe CLI presentation of an input does not change the meaning of the value supplied to the underlying operation.</text:p>
      <text:h text:style-name="Heading_20_2" text:outline-level="2"><text:bookmark-start text:name="__RefHeading___input_validation_4"/><text:bookmark-start text:name="input_validation"/>Input Validation<text:bookmark-end text:name="__RefHeading___input_validation_4"/><text:bookmark-end text:name="input_validation"/></text:h>
      <text:p text:style-name="Text_20_body">The CLI validates command syntax and required inputs before invoking the applicable operation.</text:p>
      <text:p text:style-name="Text_20_body">Input validation can identify:</text:p>
      <text:p text:style-name="Text_20_body">An unknown commandA missing required argumentAn unsupported optionAn invalid parameter valueAn unreadable referenced fileAn unresolved identifierAn incompatible combination of inputsSuccessful CLI input validation establishes that the request can be submitted to the underlying Crucible operation. It does not establish that the operation is authorized or that the operation will complete successfully.</text:p>
      <text:h text:style-name="Heading_20_2" text:outline-level="2"><text:bookmark-start text:name="__RefHeading___authorization_5"/><text:bookmark-start text:name="authorization"/>Authorization<text:bookmark-end text:name="__RefHeading___authorization_5"/><text:bookmark-end text:name="authorization"/></text:h>
      <text:p text:style-name="Text_20_body">CLI operations remain subject to the same identity, access, Security Domain, and information-handling controls that govern the underlying Crucible capability.</text:p>
      <text:p text:style-name="Text_20_body">The CLI does not permit a user to:</text:p>
      <text:p text:style-name="Text_20_body">Invoke an unauthorized operationAccess an unauthorized resourceBypass a Security Domain restrictionOverride an information-handling ruleAvoid an applicable validation or approval activityAccess to the CLI does not imply access to every Crucible operation.</text:p>
      <text:h text:style-name="Heading_20_2" text:outline-level="2"><text:bookmark-start text:name="__RefHeading___command_status_6"/><text:bookmark-start text:name="command_status"/>Command Status<text:bookmark-end text:name="__RefHeading___command_status_6"/><text:bookmark-end text:name="command_status"/></text:h>
      <text:p text:style-name="Text_20_body">The CLI presents the status of the invoked operation through text output or another interface-appropriate representation.</text:p>
      <text:p text:style-name="Text_20_body">The status can indicate whether the operation:</text:p>
      <text:p text:style-name="Text_20_body">Was acceptedIs in progressCompleted successfullyCompleted with an incomplete resultFailedCould not proceedRequires corrected or additional inputThe CLI preserves the distinction between a successfully parsed command and a successfully completed Crucible operation.</text:p>
      <text:h text:style-name="Heading_20_2" text:outline-level="2"><text:bookmark-start text:name="__RefHeading___command_results_7"/><text:bookmark-start text:name="command_results"/>Command Results<text:bookmark-end text:name="__RefHeading___command_results_7"/><text:bookmark-end text:name="command_results"/></text:h>
      <text:p text:style-name="Text_20_body">The CLI provides access to the result produced by the underlying Crucible operation.</text:p>
      <text:p text:style-name="Text_20_body">A result can include:</text:p>
      <text:p text:style-name="Text_20_body">A completion statusAn assigned identifierA produced artifactA reportAn assessment or validation resultA deployment resultA reference to stored outputError or failure informationThe CLI can present a result directly as terminal output or identify the location of a separately produced artifact.</text:p>
      <text:p text:style-name="Text_20_body">The CLI does not change the meaning of the result produced by the underlying operation.</text:p>
      <text:h text:style-name="Heading_20_2" text:outline-level="2"><text:bookmark-start text:name="__RefHeading___error_information_8"/><text:bookmark-start text:name="error_information"/>Error Information<text:bookmark-end text:name="__RefHeading___error_information_8"/><text:bookmark-end text:name="error_information"/></text:h>
      <text:p text:style-name="Text_20_body">When a command or operation cannot complete, the CLI presents information sufficient to identify the observed condition.</text:p>
      <text:p text:style-name="Text_20_body">Error information can identify:</text:p>
      <text:p text:style-name="Text_20_body">The command that failedThe invalid or missing inputThe operation that could not proceedThe observed failureThe affected subject or resourceAvailable corrective informationThe CLI does not report a failed or incomplete operation as successful.</text:p>
      <text:h text:style-name="Heading_20_2" text:outline-level="2"><text:bookmark-start text:name="__RefHeading___relationship_to_automation_9"/><text:bookmark-start text:name="relationship_to_automation"/>Relationship to Automation<text:bookmark-end text:name="__RefHeading___relationship_to_automation_9"/><text:bookmark-end text:name="relationship_to_automation"/></text:h>
      <text:p text:style-name="Text_20_body">The CLI provides a command-based means of invoking Crucible operations.</text:p>
      <text:p text:style-name="Text_20_body">FR-UI-002 establishes the Command-Line Interface. It does not, by itself, establish requirements for:</text:p>
      <text:p text:style-name="Text_20_body">Unattended executionShell scriptingPipeline integrationScheduled executionMachine-to-machine invocationStable exit-code conventionsA machine-readable output formatThose capabilities require separate approved requirements.</text:p>
      <text:h text:style-name="Heading_20_2" text:outline-level="2"><text:bookmark-start text:name="__RefHeading___cli_operation_result_10"/><text:bookmark-start text:name="cli_operation_result"/>CLI Operation Result<text:bookmark-end text:name="__RefHeading___cli_operation_result_10"/><text:bookmark-end text:name="cli_operation_result"/></text:h>
      <text:p text:style-name="Text_20_body">A CLI invocation preserves the relationship among:</text:p>
      <text:p text:style-name="Text_20_body">The command enteredThe requested Crucible operationThe supplied arguments and optionsThe authorization resultThe operation statusThe resulting outputAny error or incomplete conditionThe underlying Crucible capability determines the operational result. The CLI provides the text-based means of requesting and presenting that result.</text:p>
      <text:h text:style-name="Heading_20_2" text:outline-level="2"><text:bookmark-start text:name="__RefHeading___requirements_addressed_11"/><text:bookmark-start text:name="requirements_addressed"/>Requirements Addressed<text:bookmark-end text:name="__RefHeading___requirements_addressed_11"/><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3-functional-requirements/03-11-management-interfaces/fr-ui-002" text:style-name="Internet_20_link" text:visited-style-name="Visited_20_Internet_20_Link">FR-UI-002 — Command-Line Interfac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ovide a <text:a xlink:type="simple" xlink:href="https://wiki.didosolutions.com/dido/99_annexes/annex-b-terms-and-definitions/c/cli" text:style-name="Internet_20_link" text:visited-style-name="Visited_20_Internet_20_Link">Command-Line Interface (CLI)</text:a> for invoking Crucible operations.</text:p>
          </table:table-cell>
        </table:table-row>
      </table:table>
      <text:p text:style-name="Text_20_body">The linked leaf requirement page remains the canonical sour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0:44</meta:creation-date>
    <dc:creator>Generated</dc:creator>
    <dc:date>2026-08-22T16::00:44</dc:date>
    <dc:language>en-US</dc:language>
    <meta:editing-cycles>1</meta:editing-cycles>
    <meta:editing-duration>PT0S</meta:editing-duration>
    <dc:title>dido:02-crusible:09-crucible-interfaces:09-02-command-line-interface</dc:title>
  </office:meta>
</office:document-meta>
</file>