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9-crucible-interfaces:09-01-shared-interface-operations"/><text:bookmark-start text:name="__RefHeading___shared_interface_operations_1"/><text:bookmark-start text:name="shared_interface_operations"/>9.1 Shared Interface Operations<text:bookmark-end text:name="__RefHeading___shared_interface_operations_1"/><text:bookmark-end text:name="shared_interface_operations"/></text:h>
      <text:p text:style-name="Text_20_body"><text:a xlink:type="simple" xlink:href="https://wiki.didosolutions.com/dido/02-crusible/09-crucible-interfaces/start" text:style-name="Internet_20_link" text:visited-style-name="Visited_20_Internet_20_Link">Go to 9. Crucible Interfaces</text:a></text:p>
      <text:p text:style-name="Text_20_body">Shared Interface Operations provide a consistent set of <text:a xlink:type="simple" xlink:href="https://wiki.didosolutions.com/dido/99_annexes/annex-b-terms-and-definitions/c/crucible" text:style-name="Internet_20_link" text:visited-style-name="Visited_20_Internet_20_Link">Crucible</text:a> operations through the supported user interfaces.</text:p>
      <text:p text:style-name="Text_20_body">The <text:a xlink:type="simple" xlink:href="https://wiki.didosolutions.com/dido/99_annexes/annex-b-terms-and-definitions/c/cli" text:style-name="Internet_20_link" text:visited-style-name="Visited_20_Internet_20_Link">Command-Line Interface (CLI)</text:a> and <text:a xlink:type="simple" xlink:href="https://wiki.didosolutions.com/dido/99_annexes/annex-b-terms-and-definitions/w/web_ui" text:style-name="Internet_20_link" text:visited-style-name="Visited_20_Internet_20_Link">Web-Based User Interface</text:a> can present an operation differently, but both interfaces invoke the same underlying Crucible capability.</text:p>
      <text:h text:style-name="Heading_20_2" text:outline-level="2"><text:bookmark-start text:name="__RefHeading___shared_operational_meaning_2"/><text:bookmark-start text:name="shared_operational_meaning"/>Shared Operational Meaning<text:bookmark-end text:name="__RefHeading___shared_operational_meaning_2"/><text:bookmark-end text:name="shared_operational_meaning"/></text:h>
      <text:p text:style-name="Text_20_body">A shared operation retains the same operational meaning regardless of the interface used to invoke it.</text:p>
      <text:p text:style-name="Text_20_body">The interfaces preserve a consistent relationship among:</text:p>
      <text:p text:style-name="Text_20_body">The requested operationThe subject of the operationThe supplied inputsThe applicable parametersThe authorization decisionThe Crucible capability invokedThe operation statusThe operation resultAn interface does not redefine the behavior required by the applicable operational or functional requirement.</text:p>
      <text:h text:style-name="Heading_20_2" text:outline-level="2"><text:bookmark-start text:name="__RefHeading___shared_inputs_and_parameters_3"/><text:bookmark-start text:name="shared_inputs_and_parameters"/>Shared Inputs and Parameters<text:bookmark-end text:name="__RefHeading___shared_inputs_and_parameters_3"/><text:bookmark-end text:name="shared_inputs_and_parameters"/></text:h>
      <text:p text:style-name="Text_20_body">Each supported interface accepts the inputs and parameters required by the underlying Crucible operation.</text:p>
      <text:p text:style-name="Text_20_body">The presentation of those inputs can differ between interfaces.</text:p>
      <text:p text:style-name="Text_20_body">For example:</text:p>
      <text:p text:style-name="Text_20_body">The CLI can accept an option, argument, or referenced input fileThe Web-Based User Interface can accept the same information through a form, selection control, or uploaded inputThe interface-specific presentation does not change the meaning of the supplied value.</text:p>
      <text:h text:style-name="Heading_20_2" text:outline-level="2"><text:bookmark-start text:name="__RefHeading___shared_authorization_controls_4"/><text:bookmark-start text:name="shared_authorization_controls"/>Shared Authorization Controls<text:bookmark-end text:name="__RefHeading___shared_authorization_controls_4"/><text:bookmark-end text:name="shared_authorization_controls"/></text:h>
      <text:p text:style-name="Text_20_body">Shared Interface Operations remain subject to the same authorization and Security Domain controls.</text:p>
      <text:p text:style-name="Text_20_body">An interface does not permit an actor to:</text:p>
      <text:p text:style-name="Text_20_body">Invoke an unauthorized operationAccess an unauthorized resourceBypass an information-handling ruleOverride a Security Domain restrictionAvoid an applicable validation or approval stepThe applicable access-control decision governs the operation regardless of the interface used.</text:p>
      <text:h text:style-name="Heading_20_2" text:outline-level="2"><text:bookmark-start text:name="__RefHeading___shared_operation_status_5"/><text:bookmark-start text:name="shared_operation_status"/>Shared Operation Status<text:bookmark-end text:name="__RefHeading___shared_operation_status_5"/><text:bookmark-end text:name="shared_operation_status"/></text:h>
      <text:p text:style-name="Text_20_body">Each supported interface presents the status of the invoked operation in a form appropriate to that interface.</text:p>
      <text:p text:style-name="Text_20_body">The status can identify whether the operation:</text:p>
      <text:p text:style-name="Text_20_body">Has been acceptedIs in progressHas completedHas failedCannot proceedRequires additional inputThe interface presentation can differ, but the underlying operation status remains the same.</text:p>
      <text:h text:style-name="Heading_20_2" text:outline-level="2"><text:bookmark-start text:name="__RefHeading___shared_operation_results_6"/><text:bookmark-start text:name="shared_operation_results"/>Shared Operation Results<text:bookmark-end text:name="__RefHeading___shared_operation_results_6"/><text:bookmark-end text:name="shared_operation_results"/></text:h>
      <text:p text:style-name="Text_20_body">Each supported interface provides access to the result produced by the underlying Crucible operation.</text:p>
      <text:p text:style-name="Text_20_body">The result can include:</text:p>
      <text:p text:style-name="Text_20_body">The operation outcomeIdentifiers assigned during the operationProduced artifactsAssessment or validation resultsFailure informationReferences to related Crucible recordsThe CLI can present a result as terminal output or a referenced artifact. The Web-Based User Interface can present the same result through a visual display or downloadable artifact.</text:p>
      <text:p text:style-name="Text_20_body">The interface does not change the meaning of the operation result.</text:p>
      <text:h text:style-name="Heading_20_2" text:outline-level="2"><text:bookmark-start text:name="__RefHeading___interface-specific_presentation_7"/><text:bookmark-start text:name="interface-specific_presentation"/>Interface-Specific Presentation<text:bookmark-end text:name="__RefHeading___interface-specific_presentation_7"/><text:bookmark-end text:name="interface-specific_presentation"/></text:h>
      <text:p text:style-name="Text_20_body">The CLI and Web-Based User Interface can differ in:</text:p>
      <text:p text:style-name="Text_20_body">NavigationCommand syntaxInput collectionHelp and guidanceProgress presentationError presentationResult presentationThese differences support the interaction model of each interface. They do not create separate operational capabilities or separate lifecycle semantics.</text:p>
      <text:h text:style-name="Heading_20_2" text:outline-level="2"><text:bookmark-start text:name="__RefHeading___shared-operation_result_8"/><text:bookmark-start text:name="shared-operation_result"/>Shared-Operation Result<text:bookmark-end text:name="__RefHeading___shared-operation_result_8"/><text:bookmark-end text:name="shared-operation_result"/></text:h>
      <text:p text:style-name="Text_20_body">A Shared Interface Operation preserves:</text:p>
      <text:p text:style-name="Text_20_body">The identity of the requested operationThe supplied inputs and parametersThe applicable authorization decisionThe invoked Crucible capabilityThe operation statusThe resulting outputThe relationship between the request and resultThe CLI and Web-Based User Interface can expose these elements differently while preserving their common operational meaning.</text:p>
      <text:h text:style-name="Heading_20_2" text:outline-level="2"><text:bookmark-start text:name="__RefHeading___requirements_addressed_9"/><text:bookmark-start text:name="requirements_addressed"/>Requirements Addressed<text:bookmark-end text:name="__RefHeading___requirements_addressed_9"/><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11-management-interfaces/fr-ui-001" text:style-name="Internet_20_link" text:visited-style-name="Visited_20_Internet_20_Link">FR-UI-001 — Shared Interface Operation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expose the same operations through its <text:a xlink:type="simple" xlink:href="https://wiki.didosolutions.com/dido/99_annexes/annex-b-terms-and-definitions/c/cli" text:style-name="Internet_20_link" text:visited-style-name="Visited_20_Internet_20_Link">Command-Line Interface (CLI)</text:a> and <text:a xlink:type="simple" xlink:href="https://wiki.didosolutions.com/dido/99_annexes/annex-b-terms-and-definitions/w/web_ui" text:style-name="Internet_20_link" text:visited-style-name="Visited_20_Internet_20_Link">Web-Based User Interface (Web UI)</text:a>.</text:p>
          </table:table-cell>
        </table:table-row>
      </table:table>
      <text:p text:style-name="Text_20_body">The linked leaf requirement page remains the canonical sour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08:21</meta:creation-date>
    <dc:creator>Generated</dc:creator>
    <dc:date>2026-08-22T15::08:21</dc:date>
    <dc:language>en-US</dc:language>
    <meta:editing-cycles>1</meta:editing-cycles>
    <meta:editing-duration>PT0S</meta:editing-duration>
    <dc:title>dido:02-crusible:09-crucible-interfaces:09-01-shared-interface-operations</dc:title>
  </office:meta>
</office:document-meta>
</file>