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8-compliance-and-authorization-operations:08-05-transfer-compliance-findings"/><text:bookmark-start text:name="__RefHeading___transfer_compliance_findings_1"/><text:bookmark-start text:name="transfer_compliance_findings"/>8.5 Transfer Compliance Findings<text:bookmark-end text:name="__RefHeading___transfer_compliance_findings_1"/><text:bookmark-end text:name="transfer_compliance_findings"/></text:h>
      <text:p text:style-name="Text_20_body"><text:a xlink:type="simple" xlink:href="https://wiki.didosolutions.com/dido/02-crusible/08-compliance-and-authorization-operations/start" text:style-name="Internet_20_link" text:visited-style-name="Visited_20_Internet_20_Link">Go to 8. Compliance Operations</text:a></text:p>
      <text:p text:style-name="Text_20_body"><text:a xlink:type="simple" xlink:href="https://wiki.didosolutions.com/dido/99_annexes/annex-b-terms-and-definitions/c/crucible" text:style-name="Internet_20_link" text:visited-style-name="Visited_20_Internet_20_Link">Crucible</text:a> includes applicable <text:a xlink:type="simple" xlink:href="https://wiki.didosolutions.com/dido/99_annexes/annex-b-terms-and-definitions/c/compliance_finding" text:style-name="Internet_20_link" text:visited-style-name="Visited_20_Internet_20_Link">Compliance Findings</text:a> in a <text:a xlink:type="simple" xlink:href="https://wiki.didosolutions.com/dido/99_annexes/annex-b-terms-and-definitions/t/transfer_bundle" text:style-name="Internet_20_link" text:visited-style-name="Visited_20_Internet_20_Link">Transfer Bundle</text:a> and preserves the association between each transferred finding and the artifact or subject that the finding describes.</text:p>
      <text:p text:style-name="Text_20_body">Transferring a Compliance Finding makes the recorded result available in the destination environment. Transfer does not change the meaning, status, or applicability of the finding.</text:p>
      <text:h text:style-name="Heading_20_2" text:outline-level="2"><text:bookmark-start text:name="__RefHeading___identify_the_transferred_subject_2"/><text:bookmark-start text:name="identify_the_transferred_subject"/>Identify the Transferred Subject<text:bookmark-end text:name="__RefHeading___identify_the_transferred_subject_2"/><text:bookmark-end text:name="identify_the_transferred_subject"/></text:h>
      <text:p text:style-name="Text_20_body">Crucible identifies the artifact or subject associated with the Compliance Findings selected for transfer.</text:p>
      <text:p text:style-name="Text_20_body">The subject remains distinguishable from:</text:p>
      <text:p text:style-name="Text_20_body">Other artifacts in the Transfer BundleOther revisions of the same artifactArtifacts already present in the destination environmentArtifacts transferred through another Transfer BundleArtifacts subsequently rebuilt in the destination environmentThe identifying information supports preservation of the association between the transferred subject and its Compliance Findings.</text:p>
      <text:h text:style-name="Heading_20_2" text:outline-level="2"><text:bookmark-start text:name="__RefHeading___select_the_applicable_compliance_findings_3"/><text:bookmark-start text:name="select_the_applicable_compliance_findings"/>Select the Applicable Compliance Findings<text:bookmark-end text:name="__RefHeading___select_the_applicable_compliance_findings_3"/><text:bookmark-end text:name="select_the_applicable_compliance_findings"/></text:h>
      <text:p text:style-name="Text_20_body">Crucible selects the Compliance Findings associated with the subject included in the Transfer Bundle.</text:p>
      <text:p text:style-name="Text_20_body">Each selected finding remains associated with:</text:p>
      <text:p text:style-name="Text_20_body">The assessed subjectThe subject revision, when applicableThe compliance criterion evaluatedThe recorded assessment resultThe assessment that produced the findingCrucible does not associate a finding with another subject merely because both subjects appear in the same Transfer Bundle.</text:p>
      <text:h text:style-name="Heading_20_2" text:outline-level="2"><text:bookmark-start text:name="__RefHeading___include_compliance_findings_in_the_transfer_bundle_4"/><text:bookmark-start text:name="include_compliance_findings_in_the_transfer_bundle"/>Include Compliance Findings in the Transfer Bundle<text:bookmark-end text:name="__RefHeading___include_compliance_findings_in_the_transfer_bundle_4"/><text:bookmark-end text:name="include_compliance_findings_in_the_transfer_bundle"/></text:h>
      <text:p text:style-name="Text_20_body">Crucible includes the selected Compliance Findings in the Transfer Bundle carrying the associated subject.</text:p>
      <text:p text:style-name="Text_20_body">The bundle representation identifies:</text:p>
      <text:p text:style-name="Text_20_body">The transferred subjectThe applicable Compliance FindingsThe relationship between each finding and the subjectThe Transfer Bundle carrying the subject and findingsThe Transfer Bundle can contain findings associated with more than one subject. Crucible preserves each subject-to-finding association independently.</text:p>
      <text:h text:style-name="Heading_20_2" text:outline-level="2"><text:bookmark-start text:name="__RefHeading___preserve_finding_associations_5"/><text:bookmark-start text:name="preserve_finding_associations"/>Preserve Finding Associations<text:bookmark-end text:name="__RefHeading___preserve_finding_associations_5"/><text:bookmark-end text:name="preserve_finding_associations"/></text:h>
      <text:p text:style-name="Text_20_body">Crucible preserves the association between each Compliance Finding and the subject that the finding describes.</text:p>
      <text:p text:style-name="Text_20_body">The preserved association allows the destination environment to determine:</text:p>
      <text:p text:style-name="Text_20_body">Which subject the finding applies toWhich revision was assessed, when applicableWhich findings apply to another subjectWhether the subject and finding arrived through the same Transfer BundleThe transfer process does not convert the findings into an unidentified or unassociated collection of assessment results.</text:p>
      <text:h text:style-name="Heading_20_2" text:outline-level="2"><text:bookmark-start text:name="__RefHeading___maintain_the_recorded_meaning_6"/><text:bookmark-start text:name="maintain_the_recorded_meaning"/>Maintain the Recorded Meaning<text:bookmark-end text:name="__RefHeading___maintain_the_recorded_meaning_6"/><text:bookmark-end text:name="maintain_the_recorded_meaning"/></text:h>
      <text:p text:style-name="Text_20_body">Transfer does not:</text:p>
      <text:p text:style-name="Text_20_body">Change the result recorded by a Compliance FindingResolve or remediate a findingApprove an exception or deviationEstablish risk acceptanceGrant Operational ApprovalGrant an Authority to OperateEstablish that the destination environment satisfies the assessed criterionThe responsible organization determines how transferred Compliance Findings contribute to review, remediation, governance, or authorization activities.</text:p>
      <text:h text:style-name="Heading_20_2" text:outline-level="2"><text:bookmark-start text:name="__RefHeading___relationship_to_imported_and_rebuilt_artifacts_7"/><text:bookmark-start text:name="relationship_to_imported_and_rebuilt_artifacts"/>Relationship to Imported and Rebuilt Artifacts<text:bookmark-end text:name="__RefHeading___relationship_to_imported_and_rebuilt_artifacts_7"/><text:bookmark-end text:name="relationship_to_imported_and_rebuilt_artifacts"/></text:h>
      <text:p text:style-name="Text_20_body">A transferred Compliance Finding remains associated with the subject that was assessed.</text:p>
      <text:p text:style-name="Text_20_body">If Crucible rebuilds an artifact in the destination environment, the rebuilt artifact constitutes a separate lifecycle result.</text:p>
      <text:p text:style-name="Text_20_body">Compliance Findings associated with the transferred source artifact do not automatically apply to:</text:p>
      <text:p text:style-name="Text_20_body">The rebuilt artifactA later artifact revisionThe deployed environmentOther destination resourcesThe complete operational systemThe applicable compliance requirements determine whether the rebuilt or deployed subject requires another assessment.</text:p>
      <text:h text:style-name="Heading_20_2" text:outline-level="2"><text:bookmark-start text:name="__RefHeading___transfer_result_8"/><text:bookmark-start text:name="transfer_result"/>Transfer Result<text:bookmark-end text:name="__RefHeading___transfer_result_8"/><text:bookmark-end text:name="transfer_result"/></text:h>
      <text:p text:style-name="Text_20_body">The transfer result identifies:</text:p>
      <text:p text:style-name="Text_20_body">The transferred subjectThe subject identifier or revisionThe Compliance Findings includedThe Transfer Bundle carrying the subject and findingsThe preserved subject-to-finding associationsAny missing or unresolved associationThe transfer-inclusion statusThe transferred Compliance Findings become available for destination-side review without changing their recorded meaning or applying them to a different subject.</text:p>
      <text:h text:style-name="Heading_20_2" text:outline-level="2"><text:bookmark-start text:name="__RefHeading___requirements_addressed_9"/><text:bookmark-start text:name="requirements_addressed"/>Requirements Addressed<text:bookmark-end text:name="__RefHeading___requirements_addressed_9"/><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10/fr-comp-010a" text:style-name="Internet_20_link" text:visited-style-name="Visited_20_Internet_20_Link">FR-COMP-010a — Compliance Finding Transfer Bundle Inclusion</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include Compliance Findings in the <text:a xlink:type="simple" xlink:href="https://wiki.didosolutions.com/dido/99_annexes/annex-b-terms-and-definitions/t/transfer_bundle" text:style-name="Internet_20_link" text:visited-style-name="Visited_20_Internet_20_Link">Transfer Bundle</text:a> containing the <text:a xlink:type="simple" xlink:href="https://wiki.didosolutions.com/dido/99_annexes/annex-b-terms-and-definitions/a/artifact" text:style-name="Internet_20_link" text:visited-style-name="Visited_20_Internet_20_Link">Artifacts</text:a> to which the Compliance Findings apply.</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10/fr-comp-010b" text:style-name="Internet_20_link" text:visited-style-name="Visited_20_Internet_20_Link">FR-COMP-010b — Compliance Finding Association Preservation</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eserve the association between each <text:a xlink:type="simple" xlink:href="https://wiki.didosolutions.com/dido/99_annexes/annex-b-terms-and-definitions/c/compliance_finding" text:style-name="Internet_20_link" text:visited-style-name="Visited_20_Internet_20_Link">Compliance Finding</text:a> and the <text:a xlink:type="simple" xlink:href="https://wiki.didosolutions.com/dido/99_annexes/annex-b-terms-and-definitions/a/artifact" text:style-name="Internet_20_link" text:visited-style-name="Visited_20_Internet_20_Link">Artifact</text:a> to which the Compliance Finding applies when transferring them in a <text:a xlink:type="simple" xlink:href="https://wiki.didosolutions.com/dido/99_annexes/annex-b-terms-and-definitions/t/transfer_bundle" text:style-name="Internet_20_link" text:visited-style-name="Visited_20_Internet_20_Link">Transfer Bundle</text:a> from a <text:a xlink:type="simple" xlink:href="https://wiki.didosolutions.com/dido/99_annexes/annex-b-terms-and-definitions/c/connected_environment" text:style-name="Internet_20_link" text:visited-style-name="Visited_20_Internet_20_Link">Connected Environment</text:a> to a <text:a xlink:type="simple" xlink:href="https://wiki.didosolutions.com/dido/99_annexes/annex-b-terms-and-definitions/d/disconnected_environment" text:style-name="Internet_20_link" text:visited-style-name="Visited_20_Internet_20_Link">Disconnected Environment</text:a>.</text:p>
          </table:table-cell>
        </table:table-row>
      </table:table>
      <text:p text:style-name="Text_20_body">The linked leaf requirement pages remain the canonical sources.</text:p>
      <text:h text:style-name="Heading_20_2" text:outline-level="2"><text:bookmark-start text:name="__RefHeading___notes_for_editors_10"/><text:bookmark-start text:name="notes_for_editors"/>Notes for Editors<text:bookmark-end text:name="__RefHeading___notes_for_editors_10"/><text:bookmark-end text:name="notes_for_editors"/></text:h>
      <text:p text:style-name="Text_20_body">The approved requirements establish inclusion of Compliance Findings in a Transfer Bundle and preservation of their association with the subjects they describe.</text:p>
      <text:p text:style-name="Text_20_body">They do not explicitly establish transfer of Compliance Evidence Artifacts. Evidence should be added to the title and content only when an approved leaf requirement requires its inclusion or transfer.</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20:42</meta:creation-date>
    <dc:creator>Generated</dc:creator>
    <dc:date>2026-08-22T16::20:42</dc:date>
    <dc:language>en-US</dc:language>
    <meta:editing-cycles>1</meta:editing-cycles>
    <meta:editing-duration>PT0S</meta:editing-duration>
    <dc:title>dido:02-crusible:08-compliance-and-authorization-operations:08-05-transfer-compliance-findings</dc:title>
  </office:meta>
</office:document-meta>
</file>