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2-crusible:08-compliance-and-authorization-operations:08-04-generate-supporting-evidence"/><text:bookmark-start text:name="__RefHeading___generate_supporting_evidence_1"/><text:bookmark-start text:name="generate_supporting_evidence"/>8.4 Generate Supporting Evidence<text:bookmark-end text:name="__RefHeading___generate_supporting_evidence_1"/><text:bookmark-end text:name="generate_supporting_evidence"/></text:h>
      <text:p text:style-name="Text_20_body"><text:a xlink:type="simple" xlink:href="https://wiki.didosolutions.com/dido/02-crusible/08-compliance-and-authorization-operations/start" text:style-name="Internet_20_link" text:visited-style-name="Visited_20_Internet_20_Link">Go to 8. Compliance Operations</text:a></text:p>
      <text:p text:style-name="Text_20_body"><text:a xlink:type="simple" xlink:href="https://wiki.didosolutions.com/dido/99_annexes/annex-b-terms-and-definitions/c/crucible" text:style-name="Internet_20_link" text:visited-style-name="Visited_20_Internet_20_Link">Crucible</text:a> generates <text:a xlink:type="simple" xlink:href="https://wiki.didosolutions.com/dido/99_annexes/annex-b-terms-and-definitions/c/compliance" text:style-name="Internet_20_link" text:visited-style-name="Visited_20_Internet_20_Link">Compliance</text:a> <text:a xlink:type="simple" xlink:href="https://wiki.didosolutions.com/dido/99_annexes/annex-b-terms-and-definitions/e/evidence" text:style-name="Internet_20_link" text:visited-style-name="Visited_20_Internet_20_Link">Evidence</text:a> Artifacts from the applicable compliance activities and results.</text:p>
      <text:p text:style-name="Text_20_body">The generated Evidence supports review of the assessed subject, the selected compliance criteria, and the results produced by the Compliance Assessment.</text:p>
      <text:p text:style-name="Text_20_body">Evidence generation does not independently establish compliance, approve an exception, accept risk, grant Operational Approval, or issue an Authority to Operate.</text:p>
      <text:h text:style-name="Heading_20_2" text:outline-level="2"><text:bookmark-start text:name="__RefHeading___identify_the_evidence_subject_2"/><text:bookmark-start text:name="identify_the_evidence_subject"/>Identify the Evidence Subject<text:bookmark-end text:name="__RefHeading___identify_the_evidence_subject_2"/><text:bookmark-end text:name="identify_the_evidence_subject"/></text:h>
      <text:p text:style-name="Text_20_body">Crucible associates each generated Evidence Artifact with the subject to which the Evidence applies.</text:p>
      <text:p text:style-name="Text_20_body">The Evidence subject can include:</text:p>
      <text:p text:style-name="Text_20_body">A Machine ImageA Container ImageAn Infrastructure ConfigurationAn Infrastructure EnvironmentA deployed resourceAnother subject evaluated through an applicable Compliance AssessmentThe subject remains identifiable so an authorized reviewer can determine which artifact, resource, environment, or revision the Evidence describes.</text:p>
      <text:h text:style-name="Heading_20_2" text:outline-level="2"><text:bookmark-start text:name="__RefHeading___identify_the_supporting_assessment_3"/><text:bookmark-start text:name="identify_the_supporting_assessment"/>Identify the Supporting Assessment<text:bookmark-end text:name="__RefHeading___identify_the_supporting_assessment_3"/><text:bookmark-end text:name="identify_the_supporting_assessment"/></text:h>
      <text:p text:style-name="Text_20_body">The generated Evidence remains associated with the compliance activity that produced it.</text:p>
      <text:p text:style-name="Text_20_body">The association can identify:</text:p>
      <text:p text:style-name="Text_20_body">The assessment subjectThe subject revisionThe selected Compliance BaselineThe applicable compliance criteriaThe assessment providerThe provider revisionThe assessment resultThe assessment timeThe Evidence does not apply automatically to another subject or revision.</text:p>
      <text:h text:style-name="Heading_20_2" text:outline-level="2"><text:bookmark-start text:name="__RefHeading___generate_compliance_evidence_artifacts_4"/><text:bookmark-start text:name="generate_compliance_evidence_artifacts"/>Generate Compliance Evidence Artifacts<text:bookmark-end text:name="__RefHeading___generate_compliance_evidence_artifacts_4"/><text:bookmark-end text:name="generate_compliance_evidence_artifacts"/></text:h>
      <text:p text:style-name="Text_20_body">Crucible generates Compliance Evidence Artifacts from the applicable assessment inputs and results.</text:p>
      <text:p text:style-name="Text_20_body">A Compliance Evidence Artifact can contain or reference:</text:p>
      <text:p text:style-name="Text_20_body">The assessed subjectThe selected Compliance BaselineThe applicable compliance criterionThe observed conditionThe assessment resultThe assessment providerSupporting provider outputRelevant assessment metadataThe relationship between the Evidence and the assessed subjectThe applicable requirement does not prescribe one Evidence format, schema, repository, or presentation technology.</text:p>
      <text:h text:style-name="Heading_20_2" text:outline-level="2"><text:bookmark-start text:name="__RefHeading___generate_security_control_traceability_matrix_evidence_5"/><text:bookmark-start text:name="generate_security_control_traceability_matrix_evidence"/>Generate Security Control Traceability Matrix Evidence<text:bookmark-end text:name="__RefHeading___generate_security_control_traceability_matrix_evidence_5"/><text:bookmark-end text:name="generate_security_control_traceability_matrix_evidence"/></text:h>
      <text:p text:style-name="Text_20_body">Crucible generates Evidence supporting Security Control Traceability Matrix activities.</text:p>
      <text:p text:style-name="Text_20_body">The Evidence can relate:</text:p>
      <text:p text:style-name="Text_20_body">A security controlThe assessed subjectThe applicable compliance criterionThe assessment resultThe supporting Compliance Evidence ArtifactThe responsible organization determines how the Evidence contributes to its Security Control Traceability Matrix.</text:p>
      <text:p text:style-name="Text_20_body">Crucible does not independently determine that a security control is fully implemented, inherited, accepted, or approved.</text:p>
      <text:h text:style-name="Heading_20_2" text:outline-level="2"><text:bookmark-start text:name="__RefHeading___generate_risk_management_framework_evidence_6"/><text:bookmark-start text:name="generate_risk_management_framework_evidence"/>Generate Risk Management Framework Evidence<text:bookmark-end text:name="__RefHeading___generate_risk_management_framework_evidence_6"/><text:bookmark-end text:name="generate_risk_management_framework_evidence"/></text:h>
      <text:p text:style-name="Text_20_body">Crucible generates Evidence supporting Risk Management Framework activities.</text:p>
      <text:p text:style-name="Text_20_body">The Evidence can support review of:</text:p>
      <text:p text:style-name="Text_20_body">The assessed subjectApplicable security controlsCompliance Assessment resultsIdentified deficienciesSupporting Compliance Evidence ArtifactsThe responsible organization determines how the Evidence applies within its Risk Management Framework process.</text:p>
      <text:p text:style-name="Text_20_body">Crucible does not select the organization’s risk response, approve a remediation plan, or accept residual risk.</text:p>
      <text:h text:style-name="Heading_20_2" text:outline-level="2"><text:bookmark-start text:name="__RefHeading___generate_authority_to_operate_evidence_7"/><text:bookmark-start text:name="generate_authority_to_operate_evidence"/>Generate Authority to Operate Evidence<text:bookmark-end text:name="__RefHeading___generate_authority_to_operate_evidence_7"/><text:bookmark-end text:name="generate_authority_to_operate_evidence"/></text:h>
      <text:p text:style-name="Text_20_body">Crucible generates Evidence supporting Authority to Operate activities.</text:p>
      <text:p text:style-name="Text_20_body">The Evidence can provide information used by authorized personnel to evaluate:</text:p>
      <text:p text:style-name="Text_20_body">The assessed subjectApplicable compliance criteriaSecurity-control implementationAssessment resultsIdentified deficienciesSupporting Compliance Evidence ArtifactsCrucible supports the authorization process by generating Evidence. Crucible does not grant, deny, renew, suspend, or revoke an Authority to Operate.</text:p>
      <text:h text:style-name="Heading_20_2" text:outline-level="2"><text:bookmark-start text:name="__RefHeading___maintain_evidence_associations_during_generation_8"/><text:bookmark-start text:name="maintain_evidence_associations_during_generation"/>Maintain Evidence Associations During Generation<text:bookmark-end text:name="__RefHeading___maintain_evidence_associations_during_generation_8"/><text:bookmark-end text:name="maintain_evidence_associations_during_generation"/></text:h>
      <text:p text:style-name="Text_20_body">During generation, Crucible maintains the relationship among:</text:p>
      <text:p text:style-name="Text_20_body">The Evidence ArtifactThe assessed subjectThe applicable criterion or security controlThe Compliance AssessmentThe assessment resultThe authorization-supporting activityThese associations allow an authorized reviewer to determine what the Evidence describes and why Crucible generated it.</text:p>
      <text:p text:style-name="Text_20_body">This capability does not establish a general requirement to preserve, retain, archive, or retrieve the generated Evidence after its production.</text:p>
      <text:h text:style-name="Heading_20_2" text:outline-level="2"><text:bookmark-start text:name="__RefHeading___evidence-generation_result_9"/><text:bookmark-start text:name="evidence-generation_result"/>Evidence-Generation Result<text:bookmark-end text:name="__RefHeading___evidence-generation_result_9"/><text:bookmark-end text:name="evidence-generation_result"/></text:h>
      <text:p text:style-name="Text_20_body">The Evidence-generation result identifies:</text:p>
      <text:p text:style-name="Text_20_body">The generated Compliance Evidence ArtifactsThe subjects associated with the EvidenceThe applicable Compliance AssessmentsThe selected compliance criteriaThe related security controls, when applicableThe authorization-supporting activityThe Evidence-generation statusAny Evidence that could not be generatedThe generated Evidence becomes available to the applicable review, Security Control Traceability Matrix, Risk Management Framework, or Authority to Operate activity.</text:p>
      <text:h text:style-name="Heading_20_2" text:outline-level="2"><text:bookmark-start text:name="__RefHeading___requirements_addressed_10"/><text:bookmark-start text:name="requirements_addressed"/>Requirements Addressed<text:bookmark-end text:name="__RefHeading___requirements_addressed_10"/><text:bookmark-end text:name="requirements_addressed"/></text:h>
      <table:table table:style-name="Table">
        <table:table-column/>
        <table:table-column/>
        <table:table-row>
          <table:table-cell office:value-type="string" table:style-name="tableheader">
            <text:p text:style-name="Table_20_Heading"> Requirement </text:p>
          </table:table-cell>
          <table:table-cell office:value-type="string" table:style-name="tableheader">
            <text:p text:style-name="Table_20_Heading"> Statement </text:p>
          </table:table-cell>
        </table:table-row>
        <table:table-row>
          <table:table-cell office:value-type="string" table:style-name="tablecell">
            <text:p text:style-name="tablealignleft"> <text:a xlink:type="simple" xlink:href="https://wiki.didosolutions.com/dido/02-crusible/99-annexes/annex-c-requirements/03-functional-requirements/03-06-compliance-management/fr-comp-004/start" text:style-name="Internet_20_link" text:visited-style-name="Visited_20_Internet_20_Link">FR-COMP-004 — Compliance Evidence Artifacts</text:a> </text:p>
          </table:table-cell>
          <table:table-cell office:value-type="string" table:style-name="tablecell">
            <text:p text:style-name="tablealignleft"> <text:a xlink:type="simple" xlink:href="https://wiki.didosolutions.com/dido/99_annexes/annex-b-terms-and-definitions/c/crucible" text:style-name="Internet_20_link" text:visited-style-name="Visited_20_Internet_20_Link">Crucible</text:a> SHALL generate Compliance <text:a xlink:type="simple" xlink:href="https://wiki.didosolutions.com/dido/99_annexes/annex-b-terms-and-definitions/e/evidence" text:style-name="Internet_20_link" text:visited-style-name="Visited_20_Internet_20_Link">Evidence</text:a> <text:a xlink:type="simple" xlink:href="https://wiki.didosolutions.com/dido/99_annexes/annex-b-terms-and-definitions/a/artifact" text:style-name="Internet_20_link" text:visited-style-name="Visited_20_Internet_20_Link">Artifacts</text:a>.</text:p>
          </table:table-cell>
        </table:table-row>
        <table:table-row>
          <table:table-cell office:value-type="string" table:style-name="tablecell">
            <text:p text:style-name="tablealignleft"> <text:a xlink:type="simple" xlink:href="https://wiki.didosolutions.com/dido/02-crusible/99-annexes/annex-c-requirements/03-functional-requirements/03-06-compliance-management/fr-comp-009/fr-comp-009a" text:style-name="Internet_20_link" text:visited-style-name="Visited_20_Internet_20_Link">FR-COMP-009a — Security Control Traceability Matrix Evidence</text:a> </text:p>
          </table:table-cell>
          <table:table-cell office:value-type="string" table:style-name="tablecell">
            <text:p text:style-name="tablealignleft"> <text:a xlink:type="simple" xlink:href="https://wiki.didosolutions.com/dido/99_annexes/annex-b-terms-and-definitions/c/crucible" text:style-name="Internet_20_link" text:visited-style-name="Visited_20_Internet_20_Link">Crucible</text:a> SHALL generate Security-Control Implementation <text:a xlink:type="simple" xlink:href="https://wiki.didosolutions.com/dido/99_annexes/annex-b-terms-and-definitions/e/evidence" text:style-name="Internet_20_link" text:visited-style-name="Visited_20_Internet_20_Link">Evidence</text:a> for inclusion in a <text:a xlink:type="simple" xlink:href="https://wiki.didosolutions.com/dido/99_annexes/annex-b-terms-and-definitions/s/sctm" text:style-name="Internet_20_link" text:visited-style-name="Visited_20_Internet_20_Link">Security Control Traceability Matrix (SCTM)</text:a>.</text:p>
          </table:table-cell>
        </table:table-row>
        <table:table-row>
          <table:table-cell office:value-type="string" table:style-name="tablecell">
            <text:p text:style-name="tablealignleft"> <text:a xlink:type="simple" xlink:href="https://wiki.didosolutions.com/dido/02-crusible/99-annexes/annex-c-requirements/03-functional-requirements/03-06-compliance-management/fr-comp-009/fr-comp-009b" text:style-name="Internet_20_link" text:visited-style-name="Visited_20_Internet_20_Link">FR-COMP-009b — Risk Management Framework Evidence</text:a> </text:p>
          </table:table-cell>
          <table:table-cell office:value-type="string" table:style-name="tablecell">
            <text:p text:style-name="tablealignleft"> <text:a xlink:type="simple" xlink:href="https://wiki.didosolutions.com/dido/99_annexes/annex-b-terms-and-definitions/c/crucible" text:style-name="Internet_20_link" text:visited-style-name="Visited_20_Internet_20_Link">Crucible</text:a> SHALL generate Security-Control Implementation <text:a xlink:type="simple" xlink:href="https://wiki.didosolutions.com/dido/99_annexes/annex-b-terms-and-definitions/e/evidence" text:style-name="Internet_20_link" text:visited-style-name="Visited_20_Internet_20_Link">Evidence</text:a> for use in <text:a xlink:type="simple" xlink:href="https://wiki.didosolutions.com/dido/99_annexes/annex-b-terms-and-definitions/r/rmf" text:style-name="Internet_20_link" text:visited-style-name="Visited_20_Internet_20_Link">Risk Management Framework (RMF)</text:a> activities.</text:p>
          </table:table-cell>
        </table:table-row>
        <table:table-row>
          <table:table-cell office:value-type="string" table:style-name="tablecell">
            <text:p text:style-name="tablealignleft"> <text:a xlink:type="simple" xlink:href="https://wiki.didosolutions.com/dido/02-crusible/99-annexes/annex-c-requirements/03-functional-requirements/03-06-compliance-management/fr-comp-009/fr-comp-009c" text:style-name="Internet_20_link" text:visited-style-name="Visited_20_Internet_20_Link">FR-COMP-009c — Authorization to Operate Evidence</text:a> </text:p>
          </table:table-cell>
          <table:table-cell office:value-type="string" table:style-name="tablecell">
            <text:p text:style-name="tablealignleft"> <text:a xlink:type="simple" xlink:href="https://wiki.didosolutions.com/dido/99_annexes/annex-b-terms-and-definitions/c/crucible" text:style-name="Internet_20_link" text:visited-style-name="Visited_20_Internet_20_Link">Crucible</text:a> SHALL generate Security-Control Implementation <text:a xlink:type="simple" xlink:href="https://wiki.didosolutions.com/dido/99_annexes/annex-b-terms-and-definitions/e/evidence" text:style-name="Internet_20_link" text:visited-style-name="Visited_20_Internet_20_Link">Evidence</text:a> for use in <text:a xlink:type="simple" xlink:href="https://wiki.didosolutions.com/dido/99_annexes/annex-b-terms-and-definitions/a/ato" text:style-name="Internet_20_link" text:visited-style-name="Visited_20_Internet_20_Link">Authorization to Operate (ATO)</text:a> activities.</text:p>
          </table:table-cell>
        </table:table-row>
      </table:table>
      <text:p text:style-name="Text_20_body">The linked leaf requirement pages remain the canonical sources.</text:p>
      <text:h text:style-name="Heading_20_2" text:outline-level="2"><text:bookmark-start text:name="__RefHeading___notes_for_editors_11"/><text:bookmark-start text:name="notes_for_editors"/>Notes for Editors<text:bookmark-end text:name="__RefHeading___notes_for_editors_11"/><text:bookmark-end text:name="notes_for_editors"/></text:h>
      <text:p text:style-name="Text_20_body">The approved requirements establish Evidence generation and authorization-supporting Evidence. They do not establish Evidence preservation, retention, archival storage, or retrieval.</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16::12:22</meta:creation-date>
    <dc:creator>Generated</dc:creator>
    <dc:date>2026-08-22T16::12:22</dc:date>
    <dc:language>en-US</dc:language>
    <meta:editing-cycles>1</meta:editing-cycles>
    <meta:editing-duration>PT0S</meta:editing-duration>
    <dc:title>dido:02-crusible:08-compliance-and-authorization-operations:08-04-generate-supporting-evidence</dc:title>
  </office:meta>
</office:document-meta>
</file>