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8-compliance-and-authorization-operations:08-03-produce-compliance-reports"/><text:bookmark-start text:name="__RefHeading___produce_compliance_reports_1"/><text:bookmark-start text:name="produce_compliance_reports"/>8.3 Produce Compliance Reports<text:bookmark-end text:name="__RefHeading___produce_compliance_reports_1"/><text:bookmark-end text:name="produce_compliance_reports"/></text:h>
      <text:p text:style-name="Text_20_body"><text:a xlink:type="simple" xlink:href="https://wiki.didosolutions.com/dido/02-crusible/08-compliance-and-authorization-operations/start" text:style-name="Internet_20_link" text:visited-style-name="Visited_20_Internet_20_Link">Go to 8. Compliance Operations</text:a></text:p>
      <text:p text:style-name="Text_20_body">After completing a <text:a xlink:type="simple" xlink:href="https://wiki.didosolutions.com/dido/99_annexes/annex-b-terms-and-definitions/c/compliance_assessment" text:style-name="Internet_20_link" text:visited-style-name="Visited_20_Internet_20_Link">Compliance Assessment</text:a>, <text:a xlink:type="simple" xlink:href="https://wiki.didosolutions.com/dido/99_annexes/annex-b-terms-and-definitions/c/crucible" text:style-name="Internet_20_link" text:visited-style-name="Visited_20_Internet_20_Link">Crucible</text:a> produces a Compliance Report describing the assessment and its results.</text:p>
      <text:p text:style-name="Text_20_body">The Compliance Report presents the assessment information in a form suitable for review and subsequent compliance activities. Producing the report does not independently establish compliance, approve an exception, accept risk, or authorize operation.</text:p>
      <text:h text:style-name="Heading_20_2" text:outline-level="2"><text:bookmark-start text:name="__RefHeading___identify_the_assessment_2"/><text:bookmark-start text:name="identify_the_assessment"/>Identify the Assessment<text:bookmark-end text:name="__RefHeading___identify_the_assessment_2"/><text:bookmark-end text:name="identify_the_assessment"/></text:h>
      <text:p text:style-name="Text_20_body">The Compliance Report identifies the assessment to which it applies.</text:p>
      <text:p text:style-name="Text_20_body">The report can identify:</text:p>
      <text:p text:style-name="Text_20_body">The assessment identifierThe assessment subjectThe subject revisionThe selected Compliance BaselineThe applicable compliance criteriaThe assessment providerThe provider revisionThe assessment timeThe assessment statusThe report remains associated with the specific subject and assessment represented by its contents.</text:p>
      <text:h text:style-name="Heading_20_2" text:outline-level="2"><text:bookmark-start text:name="__RefHeading___present_the_assessment_results_3"/><text:bookmark-start text:name="present_the_assessment_results"/>Present the Assessment Results<text:bookmark-end text:name="__RefHeading___present_the_assessment_results_3"/><text:bookmark-end text:name="present_the_assessment_results"/></text:h>
      <text:p text:style-name="Text_20_body">Crucible presents the results returned by the applicable assessment process.</text:p>
      <text:p text:style-name="Text_20_body">The report can include:</text:p>
      <text:p text:style-name="Text_20_body">The criteria evaluatedThe result associated with each evaluated criterionCriteria the provider could not evaluateIncomplete or failed evaluationsAssessment errorsSummary information derived from the assessment resultsReferences to associated Compliance Evidence ArtifactsThe Compliance Report does not replace the provider-native results or the supporting Evidence generated under separate requirements.</text:p>
      <text:h text:style-name="Heading_20_2" text:outline-level="2"><text:bookmark-start text:name="__RefHeading___identify_unsupported_and_incomplete_results_4"/><text:bookmark-start text:name="identify_unsupported_and_incomplete_results"/>Identify Unsupported and Incomplete Results<text:bookmark-end text:name="__RefHeading___identify_unsupported_and_incomplete_results_4"/><text:bookmark-end text:name="identify_unsupported_and_incomplete_results"/></text:h>
      <text:p text:style-name="Text_20_body">The report distinguishes a completed assessment from an assessment that could not evaluate all applicable criteria.</text:p>
      <text:p text:style-name="Text_20_body">The report can identify:</text:p>
      <text:p text:style-name="Text_20_body">Unsupported criteriaUnsupported subject typesUnsupported operating systemsMissing assessment inputsProvider failuresIncomplete assessment resultsCriteria for which no determination was producedCrucible does not report an unsupported, incomplete, or failed evaluation as a successful result.</text:p>
      <text:h text:style-name="Heading_20_2" text:outline-level="2"><text:bookmark-start text:name="__RefHeading___relate_results_to_the_selected_criteria_5"/><text:bookmark-start text:name="relate_results_to_the_selected_criteria"/>Relate Results to the Selected Criteria<text:bookmark-end text:name="__RefHeading___relate_results_to_the_selected_criteria_5"/><text:bookmark-end text:name="relate_results_to_the_selected_criteria"/></text:h>
      <text:p text:style-name="Text_20_body">The report maintains the relationship between each reported result and the compliance criterion evaluated.</text:p>
      <text:p text:style-name="Text_20_body">The report can identify:</text:p>
      <text:p text:style-name="Text_20_body">The criterion identifierThe criterion sourceThe applicable Compliance BaselineThe Baseline revisionThe assessment resultThe assessment providerAny associated explanatory informationAny reference to supporting EvidenceThis relationship allows a reviewer to determine which criterion produced each reported result.</text:p>
      <text:h text:style-name="Heading_20_2" text:outline-level="2"><text:bookmark-start text:name="__RefHeading___support_human_and_automated_review_6"/><text:bookmark-start text:name="support_human_and_automated_review"/>Support Human and Automated Review<text:bookmark-end text:name="__RefHeading___support_human_and_automated_review_6"/><text:bookmark-end text:name="support_human_and_automated_review"/></text:h>
      <text:p text:style-name="Text_20_body">The Compliance Report can support review by authorized people and systems.</text:p>
      <text:p text:style-name="Text_20_body">The report format can support:</text:p>
      <text:p text:style-name="Text_20_body">Human-readable presentationMachine-readable processingComparison of assessment resultsReview of unsupported or incomplete evaluationsAssociation with Compliance Evidence ArtifactsSubsequent compliance and authorization-supporting activitiesFR-COMP-003 establishes Compliance Reporting. It does not by itself prescribe a particular report format, schema, visualization, or reporting product.</text:p>
      <text:h text:style-name="Heading_20_2" text:outline-level="2"><text:bookmark-start text:name="__RefHeading___report_result_7"/><text:bookmark-start text:name="report_result"/>Report Result<text:bookmark-end text:name="__RefHeading___report_result_7"/><text:bookmark-end text:name="report_result"/></text:h>
      <text:p text:style-name="Text_20_body">The reporting result identifies:</text:p>
      <text:p text:style-name="Text_20_body">The Compliance ReportThe assessment represented by the reportThe assessed subjectThe selected Compliance Baseline and criteriaThe assessment providerThe reported assessment resultsAny unsupported, incomplete, or failed evaluationReferences to associated Compliance Evidence Artifacts, when availableThe report-generation statusThe Compliance Report becomes an input to authorized review, remediation planning, audit, governance, and authorization-supporting activities.</text:p>
      <text:h text:style-name="Heading_20_2" text:outline-level="2"><text:bookmark-start text:name="__RefHeading___requirements_addressed_8"/><text:bookmark-start text:name="requirements_addressed"/>Requirements Addressed<text:bookmark-end text:name="__RefHeading___requirements_addressed_8"/><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3/start" text:style-name="Internet_20_link" text:visited-style-name="Visited_20_Internet_20_Link">FR-COMP-003 — Compliance Reporting</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Compliance Reports.</text:p>
          </table:table-cell>
        </table:table-row>
      </table:table>
      <text:p text:style-name="Text_20_body">The linked leaf requirement page remains the canonical sour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20:27</meta:creation-date>
    <dc:creator>Generated</dc:creator>
    <dc:date>2026-08-24T01::20:27</dc:date>
    <dc:language>en-US</dc:language>
    <meta:editing-cycles>1</meta:editing-cycles>
    <meta:editing-duration>PT0S</meta:editing-duration>
    <dc:title>dido:02-crusible:08-compliance-and-authorization-operations:08-03-produce-compliance-reports</dc:title>
  </office:meta>
</office:document-meta>
</file>