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08-02-perform-compliance-assessments"/><text:bookmark-start text:name="__RefHeading___perform_compliance_assessments_1"/><text:bookmark-start text:name="perform_compliance_assessments"/>8.2 Perform Compliance Assessments<text:bookmark-end text:name="__RefHeading___perform_compliance_assessments_1"/><text:bookmark-end text:name="perform_compliance_assessments"/></text:h>
      <text:p text:style-name="Text_20_body"><text:a xlink:type="simple" xlink:href="https://wiki.didosolutions.com/dido/02-crusible/08-compliance-and-authorization-operations/start" text:style-name="Internet_20_link" text:visited-style-name="Visited_20_Internet_20_Link">Go to 8. Compliance Operations</text:a></text:p>
      <text:p text:style-name="Text_20_body"><text:a xlink:type="simple" xlink:href="https://wiki.didosolutions.com/dido/99_annexes/annex-b-terms-and-definitions/c/crucible" text:style-name="Internet_20_link" text:visited-style-name="Visited_20_Internet_20_Link">Crucible</text:a> performs a <text:a xlink:type="simple" xlink:href="https://wiki.didosolutions.com/dido/99_annexes/annex-b-terms-and-definitions/c/compliance_assessment" text:style-name="Internet_20_link" text:visited-style-name="Visited_20_Internet_20_Link">Compliance Assessment</text:a> by evaluating an identified subject against the compliance criteria selected in <text:a xlink:type="simple" xlink:href="https://wiki.didosolutions.com/dido/02-crusible/08-compliance-and-authorization-operations/08-01-select-compliance-criteria-and-baselines" text:style-name="Internet_20_link" text:visited-style-name="Visited_20_Internet_20_Link">8.1 Select Compliance Criteria and Baselines</text:a>.</text:p>
      <text:p text:style-name="Text_20_body">Crucible integrates with an applicable compliance-scanning tool through an operating-system-independent assessment abstraction. The abstraction separates the compliance operation from a particular scanning product or operating system.</text:p>
      <text:h text:style-name="Heading_20_2" text:outline-level="2"><text:bookmark-start text:name="__RefHeading___identify_the_assessment_subject_2"/><text:bookmark-start text:name="identify_the_assessment_subject"/>Identify the Assessment Subject<text:bookmark-end text:name="__RefHeading___identify_the_assessment_subject_2"/><text:bookmark-end text:name="identify_the_assessment_subject"/></text:h>
      <text:p text:style-name="Text_20_body">Crucible identifies the subject to evaluate.</text:p>
      <text:p text:style-name="Text_20_body">An assessment subject can include:</text:p>
      <text:p text:style-name="Text_20_body">A Machine ImageA Container ImageAn Infrastructure ConfigurationAn Infrastructure EnvironmentA deployed resourceAnother subject supported by the selected Compliance Baseline and assessment providerThe subject remains identifiable throughout the assessment so the assessment result can be associated with the evaluated subject and revision.</text:p>
      <text:h text:style-name="Heading_20_2" text:outline-level="2"><text:bookmark-start text:name="__RefHeading___apply_the_selected_criteria_3"/><text:bookmark-start text:name="apply_the_selected_criteria"/>Apply the Selected Criteria<text:bookmark-end text:name="__RefHeading___apply_the_selected_criteria_3"/><text:bookmark-end text:name="apply_the_selected_criteria"/></text:h>
      <text:p text:style-name="Text_20_body">The assessment uses the Compliance Baseline and criteria selected for the identified subject.</text:p>
      <text:p text:style-name="Text_20_body">The assessment inputs identify:</text:p>
      <text:p text:style-name="Text_20_body">The assessment subjectThe selected Compliance BaselineThe applicable criteriaThe Baseline revisionApplicable parameters or tailoring informationThe selected assessment providerCrucible does not independently determine which legal, regulatory, contractual, or organizational obligations apply to the subject.</text:p>
      <text:h text:style-name="Heading_20_2" text:outline-level="2"><text:bookmark-start text:name="__RefHeading___select_the_assessment_provider_4"/><text:bookmark-start text:name="select_the_assessment_provider"/>Select the Assessment Provider<text:bookmark-end text:name="__RefHeading___select_the_assessment_provider_4"/><text:bookmark-end text:name="select_the_assessment_provider"/></text:h>
      <text:p text:style-name="Text_20_body">Crucible selects an applicable compliance-scanning or assessment tool through the supported provider interface.</text:p>
      <text:p text:style-name="Text_20_body">The selected provider identifies:</text:p>
      <text:p text:style-name="Text_20_body">The scanning or assessment toolThe provider implementationThe provider revisionThe supported subject typeThe supported operating systemThe provider-specific parametersThe criteria the provider can evaluateSupport for a compliance-scanning tool does not imply that the tool can evaluate every criterion in the selected Compliance Baseline.</text:p>
      <text:h text:style-name="Heading_20_2" text:outline-level="2"><text:bookmark-start text:name="__RefHeading___use_the_compliance-scanning_abstraction_5"/><text:bookmark-start text:name="use_the_compliance-scanning_abstraction"/>Use the Compliance-Scanning Abstraction<text:bookmark-end text:name="__RefHeading___use_the_compliance-scanning_abstraction_5"/><text:bookmark-end text:name="use_the_compliance-scanning_abstraction"/></text:h>
      <text:p text:style-name="Text_20_body">The compliance-scanning abstraction defines a common means to invoke supported assessment providers.</text:p>
      <text:p text:style-name="Text_20_body">The abstraction separates:</text:p>
      <text:p text:style-name="Text_20_body">The identified assessment subjectThe selected compliance criteriaThe requested assessment operationProvider-specific invocation detailsProvider-native resultsThis separation allows Crucible to integrate with different compliance-scanning tools without defining the compliance workflow around one product-specific interface.</text:p>
      <text:h text:style-name="Heading_20_2" text:outline-level="2"><text:bookmark-start text:name="__RefHeading___support_multiple_operating_systems_6"/><text:bookmark-start text:name="support_multiple_operating_systems"/>Support Multiple Operating Systems<text:bookmark-end text:name="__RefHeading___support_multiple_operating_systems_6"/><text:bookmark-end text:name="support_multiple_operating_systems"/></text:h>
      <text:p text:style-name="Text_20_body">Crucible supports compliance scanning for multiple operating systems through the compliance-scanning abstraction and applicable provider implementations.</text:p>
      <text:p text:style-name="Text_20_body">An assessment provider can support:</text:p>
      <text:p text:style-name="Text_20_body">One operating systemMultiple operating systemsParticular operating-system familiesParticular versions or distributionsParticular subject typesMultiple-operating-system support does not require every provider to support every operating system.</text:p>
      <text:p text:style-name="Text_20_body">The selected provider must support the operating system and subject type associated with the requested assessment.</text:p>
      <text:h text:style-name="Heading_20_2" text:outline-level="2"><text:bookmark-start text:name="__RefHeading___perform_the_assessment_7"/><text:bookmark-start text:name="perform_the_assessment"/>Perform the Assessment<text:bookmark-end text:name="__RefHeading___perform_the_assessment_7"/><text:bookmark-end text:name="perform_the_assessment"/></text:h>
      <text:p text:style-name="Text_20_body">Crucible performs the assessment by:</text:p>
      <text:p text:style-name="Text_20_body">Identifying the assessment subjectApplying the selected Compliance Baseline and criteriaSelecting an applicable assessment providerSupplying the required provider-specific parametersInvoking the assessment providerReceiving the provider-native resultsAssociating the results with the assessed subject and selected criteriaRecording the assessment statusThe provider performs the provider-specific scanning behavior. Crucible coordinates the assessment and maintains the relationship among the subject, criteria, provider, and returned results.</text:p>
      <text:h text:style-name="Heading_20_2" text:outline-level="2"><text:bookmark-start text:name="__RefHeading___handle_unsupported_or_incomplete_assessments_8"/><text:bookmark-start text:name="handle_unsupported_or_incomplete_assessments"/>Handle Unsupported or Incomplete Assessments<text:bookmark-end text:name="__RefHeading___handle_unsupported_or_incomplete_assessments_8"/><text:bookmark-end text:name="handle_unsupported_or_incomplete_assessments"/></text:h>
      <text:p text:style-name="Text_20_body">Crucible records a condition that prevents the requested assessment from completing.</text:p>
      <text:p text:style-name="Text_20_body">Such conditions can include:</text:p>
      <text:p text:style-name="Text_20_body">No available provider supports the assessment subjectNo available provider supports the subject operating systemThe selected provider cannot evaluate one or more criteriaRequired provider parameters are unavailableThe assessment subject is inaccessibleThe provider returns an incomplete resultThe assessment operation failsCrucible does not treat an incomplete or unsupported assessment as a successful assessment.</text:p>
      <text:h text:style-name="Heading_20_2" text:outline-level="2"><text:bookmark-start text:name="__RefHeading___assessment_result_9"/><text:bookmark-start text:name="assessment_result"/>Assessment Result<text:bookmark-end text:name="__RefHeading___assessment_result_9"/><text:bookmark-end text:name="assessment_result"/></text:h>
      <text:p text:style-name="Text_20_body">The assessment result identifies:</text:p>
      <text:p text:style-name="Text_20_body">The assessment subjectThe subject revisionThe selected Compliance BaselineThe applicable criteriaThe assessment providerThe provider revisionThe provider-specific parametersThe provider-native resultsThe assessment statusAny unsupported, incomplete, or failed evaluationThe assessment result provides the input used to produce the applicable Compliance Findings, reports, and Evidence under their respective requirements.</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2/start" text:style-name="Internet_20_link" text:visited-style-name="Visited_20_Internet_20_Link">FR-COMP-002 — Compliance Scanning Tool Integr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tegrate with Compliance Scanning Tool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a" text:style-name="Internet_20_link" text:visited-style-name="Visited_20_Internet_20_Link">FR-COMP-008a — Compliance Scanning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a Compliance Scanning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b" text:style-name="Internet_20_link" text:visited-style-name="Visited_20_Internet_20_Link">FR-COMP-008b — Multiple Operating-System Suppor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valuate two or more Operating Systems against defined compliance criteri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5:45</meta:creation-date>
    <dc:creator>Generated</dc:creator>
    <dc:date>2026-08-22T13::35:45</dc:date>
    <dc:language>en-US</dc:language>
    <meta:editing-cycles>1</meta:editing-cycles>
    <meta:editing-duration>PT0S</meta:editing-duration>
    <dc:title>dido:02-crusible:08-compliance-and-authorization-operations:08-02-perform-compliance-assessments</dc:title>
  </office:meta>
</office:document-meta>
</file>