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8-compliance-and-authorization-operations:08-01-select-compliance-criteria-and-baselines"/><text:bookmark-start text:name="__RefHeading___select_compliance_criteria_and_baselines_1"/><text:bookmark-start text:name="select_compliance_criteria_and_baselines"/>8.1 Select Compliance Criteria and Baselines<text:bookmark-end text:name="__RefHeading___select_compliance_criteria_and_baselines_1"/><text:bookmark-end text:name="select_compliance_criteria_and_baselines"/></text:h>
      <text:p text:style-name="Text_20_body"><text:a xlink:type="simple" xlink:href="https://wiki.didosolutions.com/dido/02-crusible/08-compliance-operations/start" text:style-name="Internet_20_link" text:visited-style-name="Visited_20_Internet_20_Link">Go to 8. Compliance Operations</text:a></text:p>
      <text:p text:style-name="Text_20_body">Before performing a <text:a xlink:type="simple" xlink:href="https://wiki.didosolutions.com/dido/99_annexes/annex-b-terms-and-definitions/c/compliance_assessment" text:style-name="Internet_20_link" text:visited-style-name="Visited_20_Internet_20_Link">Compliance Assessment</text:a>, the applicable organization identifies the compliance criteria and <text:a xlink:type="simple" xlink:href="https://wiki.didosolutions.com/dido/99_annexes/annex-b-terms-and-definitions/c/compliance_baseline" text:style-name="Internet_20_link" text:visited-style-name="Visited_20_Internet_20_Link">Compliance Baseline</text:a> against which <text:a xlink:type="simple" xlink:href="https://wiki.didosolutions.com/dido/99_annexes/annex-b-terms-and-definitions/c/crucible" text:style-name="Internet_20_link" text:visited-style-name="Visited_20_Internet_20_Link">Crucible</text:a> evaluates the assessment subject.</text:p>
      <text:p text:style-name="Text_20_body">Crucible supports defined Compliance Baselines, including:</text:p>
      <text:p text:style-name="Text_20_body">DISA STIG Compliance BaselinesFedRAMP Baseline DefinitionsCustom Compliance FrameworksOther Compliance Baselines represented through the supported baseline-definition capabilityThe selection establishes the criteria for the assessment. It does not independently determine which legal, regulatory, contractual, security, or organizational obligations apply to the subject.</text:p>
      <text:h text:style-name="Heading_20_2" text:outline-level="2"><text:bookmark-start text:name="__RefHeading___identify_the_assessment_subject_2"/><text:bookmark-start text:name="identify_the_assessment_subject"/>Identify the Assessment Subject<text:bookmark-end text:name="__RefHeading___identify_the_assessment_subject_2"/><text:bookmark-end text:name="identify_the_assessment_subject"/></text:h>
      <text:p text:style-name="Text_20_body">The compliance operation identifies the subject to which the selected criteria apply.</text:p>
      <text:p text:style-name="Text_20_body">An assessment subject can include:</text:p>
      <text:p text:style-name="Text_20_body">A Machine ImageA Container ImageAn Infrastructure ConfigurationAn Infrastructure EnvironmentA deployed resourceAnother identified artifact supported by the applicable Compliance BaselineThe subject remains identifiable by the information needed to distinguish it from another artifact, resource, environment, or revision.</text:p>
      <text:h text:style-name="Heading_20_2" text:outline-level="2"><text:bookmark-start text:name="__RefHeading___identify_the_applicable_compliance_obligations_3"/><text:bookmark-start text:name="identify_the_applicable_compliance_obligations"/>Identify the Applicable Compliance Obligations<text:bookmark-end text:name="__RefHeading___identify_the_applicable_compliance_obligations_3"/><text:bookmark-end text:name="identify_the_applicable_compliance_obligations"/></text:h>
      <text:p text:style-name="Text_20_body">The responsible organization determines the compliance obligations applicable to the assessment subject.</text:p>
      <text:p text:style-name="Text_20_body">Those obligations can derive from:</text:p>
      <text:p text:style-name="Text_20_body">Organizational security policyA government security programA regulatory obligationA contractual obligationA deployment-environment requirementA Security Domain policyAn approved custom compliance frameworkCrucible does not independently decide which obligation governs the subject.</text:p>
      <text:h text:style-name="Heading_20_2" text:outline-level="2"><text:bookmark-start text:name="__RefHeading___select_a_compliance_baseline_4"/><text:bookmark-start text:name="select_a_compliance_baseline"/>Select a Compliance Baseline<text:bookmark-end text:name="__RefHeading___select_a_compliance_baseline_4"/><text:bookmark-end text:name="select_a_compliance_baseline"/></text:h>
      <text:p text:style-name="Text_20_body">The compliance operation selects a Compliance Baseline that represents the criteria applicable to the identified subject.</text:p>
      <text:p text:style-name="Text_20_body">The selected Compliance Baseline identifies:</text:p>
      <text:p text:style-name="Text_20_body">The BaselineThe Baseline revisionThe Baseline sourceThe included compliance criteriaThe subject or subject type to which the Baseline appliesApplicable profiles, parameters, or tailoring informationThe compliance framework represented by the BaselineThe assessment uses the identified Baseline revision rather than an unspecified or changing set of criteria.</text:p>
      <text:h text:style-name="Heading_20_2" text:outline-level="2"><text:bookmark-start text:name="__RefHeading___disa_stig_compliance_baselines_5"/><text:bookmark-start text:name="disa_stig_compliance_baselines"/>DISA STIG Compliance Baselines<text:bookmark-end text:name="__RefHeading___disa_stig_compliance_baselines_5"/><text:bookmark-end text:name="disa_stig_compliance_baselines"/></text:h>
      <text:p text:style-name="Text_20_body">Crucible supports Compliance Baselines based on Defense Information Systems Agency Security Technical Implementation Guides.</text:p>
      <text:p text:style-name="Text_20_body">A selected DISA STIG Compliance Baseline identifies the STIG content and revision applicable to the assessment subject.</text:p>
      <text:p text:style-name="Text_20_body">Support for a DISA STIG Compliance Baseline does not establish that:</text:p>
      <text:p text:style-name="Text_20_body">Every STIG applies to the subjectEvery STIG criterion can be evaluated by the selected assessment toolThe subject satisfies the selected STIGAn exception or deviation has been approvedThe subject has received operational authorizationThe applicable organization determines the selected STIG, tailoring, exceptions, and acceptance process.</text:p>
      <text:h text:style-name="Heading_20_2" text:outline-level="2"><text:bookmark-start text:name="__RefHeading___fedramp_baseline_definitions_6"/><text:bookmark-start text:name="fedramp_baseline_definitions"/>FedRAMP Baseline Definitions<text:bookmark-end text:name="__RefHeading___fedramp_baseline_definitions_6"/><text:bookmark-end text:name="fedramp_baseline_definitions"/></text:h>
      <text:p text:style-name="Text_20_body">Crucible supports definitions representing applicable FedRAMP Baselines.</text:p>
      <text:p text:style-name="Text_20_body">The selected definition identifies the FedRAMP Baseline and revision used to organize or relate the applicable compliance criteria.</text:p>
      <text:p text:style-name="Text_20_body">Support for a FedRAMP Baseline Definition does not grant FedRAMP authorization or establish that the complete system satisfies FedRAMP requirements.</text:p>
      <text:h text:style-name="Heading_20_2" text:outline-level="2"><text:bookmark-start text:name="__RefHeading___custom_compliance_frameworks_7"/><text:bookmark-start text:name="custom_compliance_frameworks"/>Custom Compliance Frameworks<text:bookmark-end text:name="__RefHeading___custom_compliance_frameworks_7"/><text:bookmark-end text:name="custom_compliance_frameworks"/></text:h>
      <text:p text:style-name="Text_20_body">Crucible supports organization-defined or otherwise approved custom compliance frameworks.</text:p>
      <text:p text:style-name="Text_20_body">A custom compliance framework can represent criteria not completely addressed by a predefined Compliance Baseline.</text:p>
      <text:p text:style-name="Text_20_body">The custom framework identifies:</text:p>
      <text:p text:style-name="Text_20_body">The frameworkThe framework revisionThe governing source or organizationThe included compliance criteriaThe subjects to which the framework appliesApplicable parameters or tailoring informationA custom framework remains a controlled compliance definition rather than an undocumented collection of assessment checks.</text:p>
      <text:h text:style-name="Heading_20_2" text:outline-level="2"><text:bookmark-start text:name="__RefHeading___select_the_applicable_criteria_8"/><text:bookmark-start text:name="select_the_applicable_criteria"/>Select the Applicable Criteria<text:bookmark-end text:name="__RefHeading___select_the_applicable_criteria_8"/><text:bookmark-end text:name="select_the_applicable_criteria"/></text:h>
      <text:p text:style-name="Text_20_body">The selected Compliance Baseline can contain more criteria than apply to a particular subject or assessment activity.</text:p>
      <text:p text:style-name="Text_20_body">The responsible organization identifies the applicable criteria and any approved:</text:p>
      <text:p text:style-name="Text_20_body">ProfilesParametersTailoring decisionsExceptionsExclusionsAlternative criteriaCrucible preserves the selected baseline and criteria as inputs to the subsequent Compliance Assessment.</text:p>
      <text:p text:style-name="Text_20_body">An exclusion from the selected assessment does not by itself establish an approved compliance exception or risk acceptance.</text:p>
      <text:h text:style-name="Heading_20_2" text:outline-level="2"><text:bookmark-start text:name="__RefHeading___selection_result_9"/><text:bookmark-start text:name="selection_result"/>Selection Result<text:bookmark-end text:name="__RefHeading___selection_result_9"/><text:bookmark-end text:name="selection_result"/></text:h>
      <text:p text:style-name="Text_20_body">The selection result identifies:</text:p>
      <text:p text:style-name="Text_20_body">The assessment subjectThe selected Compliance BaselineThe Baseline revisionThe represented compliance frameworkThe applicable compliance criteriaApplicable parameters or tailoring informationThe source of the selected BaselineAny approved exception or exclusion reference provided as an assessment inputThe selected criteria and Compliance Baseline become controlled inputs to <text:a xlink:type="simple" xlink:href="https://wiki.didosolutions.com/dido/02-crusible/08-compliance-operations/08-02-perform-compliance-assessments" text:style-name="Internet_20_link" text:visited-style-name="Visited_20_Internet_20_Link">8.2 Perform Compliance Assessments</text:a>.</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1/start" text:style-name="Internet_20_link" text:visited-style-name="Visited_20_Internet_20_Link">FR-COMP-001 — Compliance Baseline Definit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fine <text:a xlink:type="simple" xlink:href="https://wiki.didosolutions.com/dido/99_annexes/annex-b-terms-and-definitions/c/compliance_baseline" text:style-name="Internet_20_link" text:visited-style-name="Visited_20_Internet_20_Link">Compliance Baselines</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5/start" text:style-name="Internet_20_link" text:visited-style-name="Visited_20_Internet_20_Link">FR-COMP-005 — DISA STIG Compliance Baselin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text:a xlink:type="simple" xlink:href="https://wiki.didosolutions.com/dido/99_annexes/annex-b-terms-and-definitions/d/disa" text:style-name="Internet_20_link" text:visited-style-name="Visited_20_Internet_20_Link">Defense Information Systems Agency (DISA)</text:a> <text:a xlink:type="simple" xlink:href="https://wiki.didosolutions.com/dido/99_annexes/annex-b-terms-and-definitions/s/stig" text:style-name="Internet_20_link" text:visited-style-name="Visited_20_Internet_20_Link">Security Technical Implementation Guide (STIG)</text:a> <text:a xlink:type="simple" xlink:href="https://wiki.didosolutions.com/dido/99_annexes/annex-b-terms-and-definitions/c/compliance_baseline" text:style-name="Internet_20_link" text:visited-style-name="Visited_20_Internet_20_Link">Compliance Baselines</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6/start" text:style-name="Internet_20_link" text:visited-style-name="Visited_20_Internet_20_Link">FR-COMP-006 — FedRAMP Baseline Definit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fine <text:a xlink:type="simple" xlink:href="https://wiki.didosolutions.com/dido/99_annexes/annex-b-terms-and-definitions/f/fedramp" text:style-name="Internet_20_link" text:visited-style-name="Visited_20_Internet_20_Link">Federal Risk and Authorization Management Program (FedRAMP)</text:a> <text:a xlink:type="simple" xlink:href="https://wiki.didosolutions.com/dido/99_annexes/annex-b-terms-and-definitions/c/compliance_baseline" text:style-name="Internet_20_link" text:visited-style-name="Visited_20_Internet_20_Link">Compliance Baselines</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7/start" text:style-name="Internet_20_link" text:visited-style-name="Visited_20_Internet_20_Link">FR-COMP-007 — Custom Compliance Framework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fine user-defined Compliance Frameworks.</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10:14</meta:creation-date>
    <dc:creator>Generated</dc:creator>
    <dc:date>2026-08-24T00::10:14</dc:date>
    <dc:language>en-US</dc:language>
    <meta:editing-cycles>1</meta:editing-cycles>
    <meta:editing-duration>PT0S</meta:editing-duration>
    <dc:title>dido:02-crusible:08-compliance-and-authorization-operations:08-01-select-compliance-criteria-and-baselines</dc:title>
  </office:meta>
</office:document-meta>
</file>