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07-disconnected-and-air-gapped-operations:start"/><text:bookmark-start text:name="__RefHeading___disconnected_and_air-gapped_operations_1"/><text:bookmark-start text:name="disconnected_and_air-gapped_operations"/>7. Disconnected and Air-Gapped Operations<text:bookmark-end text:name="__RefHeading___disconnected_and_air-gapped_operations_1"/><text:bookmark-end text:name="disconnected_and_air-gapped_operations"/></text:h>
      <text:p text:style-name="Text_20_body"><text:a xlink:type="simple" xlink:href="https://wiki.didosolutions.com/dido/02-crusible/start" text:style-name="Internet_20_link" text:visited-style-name="Visited_20_Internet_20_Link">Go to Crucible</text:a></text:p>
      <text:p text:style-name="Text_20_body">Disconnected and Air-Gapped Operations describe how <text:a xlink:type="simple" xlink:href="https://wiki.didosolutions.com/dido/99_annexes/annex-b-terms-and-definitions/c/crucible" text:style-name="Internet_20_link" text:visited-style-name="Visited_20_Internet_20_Link">Crucible</text:a> supports lifecycle activities when required external resources are unavailable through direct network access.</text:p>
      <text:p text:style-name="Text_20_body">A <text:a xlink:type="simple" xlink:href="https://wiki.didosolutions.com/dido/99_annexes/annex-b-terms-and-definitions/d/disconnected_environment" text:style-name="Internet_20_link" text:visited-style-name="Visited_20_Internet_20_Link">Disconnected Environment</text:a> operates without continuous access to one or more external resources needed by the selected lifecycle activity.</text:p>
      <text:p text:style-name="Text_20_body">An <text:a xlink:type="simple" xlink:href="https://wiki.didosolutions.com/dido/99_annexes/annex-b-terms-and-definitions/a/air-gapped_environment" text:style-name="Internet_20_link" text:visited-style-name="Visited_20_Internet_20_Link">Air-Gapped Environment</text:a> enforces physical, logical, or procedural separation from external networks and systems.</text:p>
      <text:p text:style-name="Text_20_body">Crucible prepares the artifacts, dependencies, compliance information, and associated records required for operation within those environments. Authorized personnel and approved transfer mechanisms move the prepared content across the applicable security or connectivity boundary.</text:p>
      <text:p text:style-name="Text_20_body">Disconnected and Air-Gapped Operations can include:</text:p>
      <text:p text:style-name="Text_20_body">Identifying and capturing required dependenciesPreserving captured dependencies in a controlled formProducing a Transfer BundleTransferring the bundle through an authorized processImporting and verifying the bundlePopulating Offline RepositoriesRebuilding and deploying within the destination environmentPreserving associations and traceability across environmentsThe operational sequence does not permit Crucible to bypass a Security Domain restriction, information-handling rule, transfer authorization, or access-control decision.</text:p>
      <text:p text:style-name="Text_20_body">The applicable leaf requirements in <text:a xlink:type="simple" xlink:href="https://wiki.didosolutions.com/dido/02-crusible/99-annexes/annex-c-requirements/start" text:style-name="Internet_20_link" text:visited-style-name="Visited_20_Internet_20_Link">Annex C: Requirements</text:a> define the required behavior. Each child page identifies and transcludes the canonical requirement Statements that support the activity described.</text:p>
      <text:h text:style-name="Heading_20_2" text:outline-level="2"><text:bookmark-start text:name="__RefHeading___contents_2"/><text:bookmark-start text:name="contents"/>Contents<text:bookmark-end text:name="__RefHeading___contents_2"/><text:bookmark-end text:name="contents"/></text:h>
      <text:a xlink:type="simple" xlink:href="https://wiki.didosolutions.com/dido/02-crusible/07-disconnected-and-air-gapped-operations/07-01-capture-and-preserve-dependencies" text:style-name="Internet_20_link" text:visited-style-name="Visited_20_Internet_20_Link">7.1 Capture and Preserve Dependencies</text:a>
      <text:a xlink:type="simple" xlink:href="https://wiki.didosolutions.com/dido/02-crusible/07-disconnected-and-air-gapped-operations/07-02-produce-the-transfer-bundle" text:style-name="Internet_20_link" text:visited-style-name="Visited_20_Internet_20_Link">7.2 Produce the Transfer Bundle</text:a>
      <text:a xlink:type="simple" xlink:href="https://wiki.didosolutions.com/dido/02-crusible/07-disconnected-and-air-gapped-operations/07-03-transfer-across-the-boundary" text:style-name="Internet_20_link" text:visited-style-name="Visited_20_Internet_20_Link">7.3 Transfer Across the Boundary</text:a>
      <text:a xlink:type="simple" xlink:href="https://wiki.didosolutions.com/dido/02-crusible/07-disconnected-and-air-gapped-operations/07-04-import-the-transfer-bundle" text:style-name="Internet_20_link" text:visited-style-name="Visited_20_Internet_20_Link">7.4 Import the Transfer Bundle</text:a>
      <text:a xlink:type="simple" xlink:href="https://wiki.didosolutions.com/dido/02-crusible/07-disconnected-and-air-gapped-operations/07-05-populate-offline-repositories" text:style-name="Internet_20_link" text:visited-style-name="Visited_20_Internet_20_Link">7.5 Populate Offline Repositories</text:a>
      <text:a xlink:type="simple" xlink:href="https://wiki.didosolutions.com/dido/02-crusible/07-disconnected-and-air-gapped-operations/07-06-rebuild-and-deploy" text:style-name="Internet_20_link" text:visited-style-name="Visited_20_Internet_20_Link">7.6 Rebuild and Deploy</text:a>
      <text:a xlink:type="simple" xlink:href="https://wiki.didosolutions.com/dido/02-crusible/07-disconnected-and-air-gapped-operations/07-07-preserve-traceability-across-environments" text:style-name="Internet_20_link" text:visited-style-name="Visited_20_Internet_20_Link">7.7 Preserve Traceability Across Environments</text:a>
      <text:h text:style-name="Heading_20_2" text:outline-level="2"><text:bookmark-start text:name="__RefHeading___notes_for_editors_3"/><text:bookmark-start text:name="notes_for_editors"/>Notes for Editors<text:bookmark-end text:name="__RefHeading___notes_for_editors_3"/><text:bookmark-end text:name="notes_for_editors"/></text:h>
      <text:p text:style-name="Text_20_body">The child pages describe only operational behavior supported by approved leaf requirements.</text:p>
      <text:p text:style-name="Text_20_body">Requirements remain canonical in <text:a xlink:type="simple" xlink:href="https://wiki.didosolutions.com/dido/02-crusible/99-annexes/annex-c-requirements/start" text:style-name="Internet_20_link" text:visited-style-name="Visited_20_Internet_20_Link">Annex C: Requirements</text:a> and SHALL NOT be duplicated on these page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22::02:59</meta:creation-date>
    <dc:creator>Generated</dc:creator>
    <dc:date>2026-08-22T22::02:59</dc:date>
    <dc:language>en-US</dc:language>
    <meta:editing-cycles>1</meta:editing-cycles>
    <meta:editing-duration>PT0S</meta:editing-duration>
    <dc:title>dido:02-crusible:07-disconnected-and-air-gapped-operations:start</dc:title>
  </office:meta>
</office:document-meta>
</file>