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07-07-preserve-traceability-across-environments"/><text:bookmark-start text:name="__RefHeading___preserve_traceability_across_environments_1"/><text:bookmark-start text:name="preserve_traceability_across_environments"/>7.7 Preserve Traceability Across Environments<text:bookmark-end text:name="__RefHeading___preserve_traceability_across_environments_1"/><text:bookmark-end text:name="preserve_traceability_across_environments"/></text:h>
      <text:p text:style-name="Text_20_body"><text:a xlink:type="simple" xlink:href="https://wiki.didosolutions.com/dido/02-crusible/07-disconnected-and-air-gapped-operations/start" text:style-name="Internet_20_link" text:visited-style-name="Visited_20_Internet_20_Link">Go to 7. Disconnected and Air-Gapped Operations</text:a></text:p>
      <text:p text:style-name="Text_20_body">When <text:a xlink:type="simple" xlink:href="https://wiki.didosolutions.com/dido/99_annexes/annex-b-terms-and-definitions/c/compliance_finding" text:style-name="Internet_20_link" text:visited-style-name="Visited_20_Internet_20_Link">Compliance Findings</text:a> accompany an artifact between environments, <text:a xlink:type="simple" xlink:href="https://wiki.didosolutions.com/dido/99_annexes/annex-b-terms-and-definitions/c/crucible" text:style-name="Internet_20_link" text:visited-style-name="Visited_20_Internet_20_Link">Crucible</text:a> preserves the association between each finding and the artifact or subject that the finding describes.</text:p>
      <text:p text:style-name="Text_20_body">The preserved association allows the destination environment to determine which transferred artifact was assessed and which Compliance Findings resulted from that assessment.</text:p>
      <text:p text:style-name="Text_20_body">This page addresses preservation of the association required by FR-COMP-010b. It does not establish a general records-retention, provenance-preservation, or lifecycle-traceability capability beyond the approved requirement.</text:p>
      <text:h text:style-name="Heading_20_2" text:outline-level="2"><text:bookmark-start text:name="__RefHeading___identify_the_transferred_subject_2"/><text:bookmark-start text:name="identify_the_transferred_subject"/>Identify the Transferred Subject<text:bookmark-end text:name="__RefHeading___identify_the_transferred_subject_2"/><text:bookmark-end text:name="identify_the_transferred_subject"/></text:h>
      <text:p text:style-name="Text_20_body">Crucible identifies the artifact or subject included in the <text:a xlink:type="simple" xlink:href="https://wiki.didosolutions.com/dido/99_annexes/annex-b-terms-and-definitions/t/transfer_bundle" text:style-name="Internet_20_link" text:visited-style-name="Visited_20_Internet_20_Link">Transfer Bundle</text:a>.</text:p>
      <text:p text:style-name="Text_20_body">The transferred subject remains distinguishable from:</text:p>
      <text:p text:style-name="Text_20_body">Other artifacts in the Transfer BundleOther revisions of the same artifactArtifacts transferred through another Transfer BundleArtifacts already present in the destination environmentThe identifying information must be sufficient to maintain the association between the subject and its transferred Compliance Findings.</text:p>
      <text:h text:style-name="Heading_20_2" text:outline-level="2"><text:bookmark-start text:name="__RefHeading___identify_the_associated_compliance_findings_3"/><text:bookmark-start text:name="identify_the_associated_compliance_findings"/>Identify the Associated Compliance Findings<text:bookmark-end text:name="__RefHeading___identify_the_associated_compliance_findings_3"/><text:bookmark-end text:name="identify_the_associated_compliance_findings"/></text:h>
      <text:p text:style-name="Text_20_body">Crucible identifies the Compliance Findings associated with the transferred subject.</text:p>
      <text:p text:style-name="Text_20_body">Each association identifies:</text:p>
      <text:p text:style-name="Text_20_body">The transferred subjectThe associated Compliance FindingThe assessment result represented by the findingThe relationship between the finding and the assessed subjectA Transfer Bundle can contain findings associated with more than one subject. Crucible preserves each subject-to-finding association independently.</text:p>
      <text:h text:style-name="Heading_20_2" text:outline-level="2"><text:bookmark-start text:name="__RefHeading___preserve_the_association_during_transfer_4"/><text:bookmark-start text:name="preserve_the_association_during_transfer"/>Preserve the Association During Transfer<text:bookmark-end text:name="__RefHeading___preserve_the_association_during_transfer_4"/><text:bookmark-end text:name="preserve_the_association_during_transfer"/></text:h>
      <text:p text:style-name="Text_20_body">Crucible includes the information required to preserve the association within the Transfer Bundle.</text:p>
      <text:p text:style-name="Text_20_body">The transfer process must not convert the associated findings into an unidentified collection of results.</text:p>
      <text:p text:style-name="Text_20_body">The preserved association allows the destination environment to determine:</text:p>
      <text:p text:style-name="Text_20_body">Which findings apply to the transferred subjectWhich findings apply to another subjectWhether a finding remains associated with the expected artifactWhether the transferred subject and associated findings were carried by the same Transfer Bundle</text:p>
      <text:h text:style-name="Heading_20_2" text:outline-level="2"><text:bookmark-start text:name="__RefHeading___preserve_the_association_during_import_5"/><text:bookmark-start text:name="preserve_the_association_during_import"/>Preserve the Association During Import<text:bookmark-end text:name="__RefHeading___preserve_the_association_during_import_5"/><text:bookmark-end text:name="preserve_the_association_during_import"/></text:h>
      <text:p text:style-name="Text_20_body">During import, Crucible maintains the association represented in the Transfer Bundle.</text:p>
      <text:p text:style-name="Text_20_body">Import does not:</text:p>
      <text:p text:style-name="Text_20_body">Reassign a Compliance Finding to another artifactRemove the association between a finding and its subjectTreat an unassociated finding as evidence about the imported artifactChange the result recorded by the Compliance FindingThe imported association remains available to the destination-side lifecycle activities that use the transferred subject or review its Compliance Findings.</text:p>
      <text:h text:style-name="Heading_20_2" text:outline-level="2"><text:bookmark-start text:name="__RefHeading___relationship_to_rebuilding_6"/><text:bookmark-start text:name="relationship_to_rebuilding"/>Relationship to Rebuilding<text:bookmark-end text:name="__RefHeading___relationship_to_rebuilding_6"/><text:bookmark-end text:name="relationship_to_rebuilding"/></text:h>
      <text:p text:style-name="Text_20_body">A rebuilt artifact is a new lifecycle result, even when Crucible constructs it from the same transferred inputs.</text:p>
      <text:p text:style-name="Text_20_body">Compliance Findings associated with the transferred source artifact do not automatically become findings for the rebuilt artifact.</text:p>
      <text:p text:style-name="Text_20_body">The applicable compliance requirements determine whether Crucible must assess the rebuilt artifact and generate new Compliance Findings.</text:p>
      <text:p text:style-name="Text_20_body">Crucible must preserve the distinction between:</text:p>
      <text:p text:style-name="Text_20_body">The transferred artifact and its associated findingsThe rebuilt artifactAny subsequent assessment of the rebuilt artifactAny findings generated by that subsequent assessment</text:p>
      <text:h text:style-name="Heading_20_2" text:outline-level="2"><text:bookmark-start text:name="__RefHeading___relationship_to_deployment_7"/><text:bookmark-start text:name="relationship_to_deployment"/>Relationship to Deployment<text:bookmark-end text:name="__RefHeading___relationship_to_deployment_7"/><text:bookmark-end text:name="relationship_to_deployment"/></text:h>
      <text:p text:style-name="Text_20_body">Deployment of a transferred or rebuilt artifact does not change the recorded association between the original assessed subject and its Compliance Findings.</text:p>
      <text:p text:style-name="Text_20_body">Compliance Findings associated with an artifact do not automatically represent the compliance state of:</text:p>
      <text:p text:style-name="Text_20_body">The destination environmentThe deployed configurationOther deployed resourcesA later revision of the artifactThe complete operational systemSeparate assessment requirements govern those subjects.</text:p>
      <text:h text:style-name="Heading_20_2" text:outline-level="2"><text:bookmark-start text:name="__RefHeading___preserved_association_result_8"/><text:bookmark-start text:name="preserved_association_result"/>Preserved Association Result<text:bookmark-end text:name="__RefHeading___preserved_association_result_8"/><text:bookmark-end text:name="preserved_association_result"/></text:h>
      <text:p text:style-name="Text_20_body">The preserved association identifies:</text:p>
      <text:p text:style-name="Text_20_body">The transferred subjectThe subject identifier or revisionThe associated Compliance FindingsThe Transfer Bundle carrying the subject and findingsThe imported subjectThe destination environmentThe maintained subject-to-finding relationshipsAny missing, unresolved, or invalid associationThe preserved association supports review of the transferred Compliance Findings without changing their meaning or applying them to a different subject.</text:p>
      <text:h text:style-name="Heading_20_2" text:outline-level="2"><text:bookmark-start text:name="__RefHeading___requirements_addressed_9"/><text:bookmark-start text:name="requirements_addressed"/>Requirements Addressed<text:bookmark-end text:name="__RefHeading___requirements_addressed_9"/><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b" text:style-name="Internet_20_link" text:visited-style-name="Visited_20_Internet_20_Link">FR-COMP-010b — Compliance Finding Association Preserv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serve the association between each <text:a xlink:type="simple" xlink:href="https://wiki.didosolutions.com/dido/99_annexes/annex-b-terms-and-definitions/c/compliance_finding" text:style-name="Internet_20_link" text:visited-style-name="Visited_20_Internet_20_Link">Compliance Finding</text:a> and the <text:a xlink:type="simple" xlink:href="https://wiki.didosolutions.com/dido/99_annexes/annex-b-terms-and-definitions/a/artifact" text:style-name="Internet_20_link" text:visited-style-name="Visited_20_Internet_20_Link">Artifact</text:a> to which the Compliance Finding applies when transferring them in a <text:a xlink:type="simple" xlink:href="https://wiki.didosolutions.com/dido/99_annexes/annex-b-terms-and-definitions/t/transfer_bundle" text:style-name="Internet_20_link" text:visited-style-name="Visited_20_Internet_20_Link">Transfer Bundle</text:a> from a <text:a xlink:type="simple" xlink:href="https://wiki.didosolutions.com/dido/99_annexes/annex-b-terms-and-definitions/c/connected_environment" text:style-name="Internet_20_link" text:visited-style-name="Visited_20_Internet_20_Link">Connected Environment</text:a> to a <text:a xlink:type="simple" xlink:href="https://wiki.didosolutions.com/dido/99_annexes/annex-b-terms-and-definitions/d/disconnected_environment" text:style-name="Internet_20_link" text:visited-style-name="Visited_20_Internet_20_Link">Disconnected Environment</text:a>.</text:p>
          </table:table-cell>
        </table:table-row>
      </table:table>
      <text:p text:style-name="Text_20_body">The linked leaf requirement page remains the canonical source.</text:p>
      <text:h text:style-name="Heading_20_2" text:outline-level="2"><text:bookmark-start text:name="__RefHeading___notes_for_editors_10"/><text:bookmark-start text:name="notes_for_editors"/>Notes for Editors<text:bookmark-end text:name="__RefHeading___notes_for_editors_10"/><text:bookmark-end text:name="notes_for_editors"/></text:h>
      <text:p text:style-name="Text_20_body">The title uses “Traceability” in the limited sense of preserving the association between transferred Compliance Findings and their assessed subjects.</text:p>
      <text:p text:style-name="Text_20_body">A broader page covering general provenance, lifecycle records, cross-environment lineage, retention, or auditability requires additional approved leaf requirem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0:20</meta:creation-date>
    <dc:creator>Generated</dc:creator>
    <dc:date>2026-08-22T18::30:20</dc:date>
    <dc:language>en-US</dc:language>
    <meta:editing-cycles>1</meta:editing-cycles>
    <meta:editing-duration>PT0S</meta:editing-duration>
    <dc:title>dido:02-crusible:07-disconnected-and-air-gapped-operations:07-07-preserve-traceability-across-environments</dc:title>
  </office:meta>
</office:document-meta>
</file>