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6-rebuild-and-deploy"/><text:bookmark-start text:name="__RefHeading___rebuild_and_deploy_1"/><text:bookmark-start text:name="rebuild_and_deploy"/>7.6 Rebuild and Deploy<text:bookmark-end text:name="__RefHeading___rebuild_and_deploy_1"/><text:bookmark-end text:name="rebuild_and_deploy"/></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Within the destination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 <text:a xlink:type="simple" xlink:href="https://wiki.didosolutions.com/dido/99_annexes/annex-b-terms-and-definitions/c/crucible" text:style-name="Internet_20_link" text:visited-style-name="Visited_20_Internet_20_Link">Crucible</text:a> uses the imported content and populated <text:a xlink:type="simple" xlink:href="https://wiki.didosolutions.com/dido/99_annexes/annex-b-terms-and-definitions/o/offline_repository" text:style-name="Internet_20_link" text:visited-style-name="Visited_20_Internet_20_Link">Offline Repositories</text:a> to construct required Images and deploy the intended environment.</text:p>
      <text:p text:style-name="Text_20_body">The destination-side lifecycle uses locally available inputs rather than depending on direct access to connected repositories, registries, provider services, or other unavailable external resources.</text:p>
      <text:h text:style-name="Heading_20_2" text:outline-level="2"><text:bookmark-start text:name="__RefHeading___prepare_the_destination-side_inputs_2"/><text:bookmark-start text:name="prepare_the_destination-side_inputs"/>Prepare the Destination-Side Inputs<text:bookmark-end text:name="__RefHeading___prepare_the_destination-side_inputs_2"/><text:bookmark-end text:name="prepare_the_destination-side_inputs"/></text:h>
      <text:p text:style-name="Text_20_body">Crucible identifies the controlled inputs required for the destination-side construction and deployment activities.</text:p>
      <text:p text:style-name="Text_20_body">The inputs can include:</text:p>
      <text:p text:style-name="Text_20_body">Imported application contentSelected BaselinesImage LayersInfrastructure BaselinesBase ImagesSoftware packagesBuild toolsRuntime librariesConfiguration definitionsCompliance contentProvider tools and pluginsDirect and transitive DependenciesDeployment parametersProvider-specific parametersThe applicable lifecycle definition determines which inputs the activity requires.</text:p>
      <text:p text:style-name="Text_20_body">Crucible obtains those inputs from the imported Transfer Bundle, populated Offline Repositories, approved destination repositories, or other authorized resources available within the destination environment.</text:p>
      <text:h text:style-name="Heading_20_2" text:outline-level="2"><text:bookmark-start text:name="__RefHeading___resolve_dependencies_locally_3"/><text:bookmark-start text:name="resolve_dependencies_locally"/>Resolve Dependencies Locally<text:bookmark-end text:name="__RefHeading___resolve_dependencies_locally_3"/><text:bookmark-end text:name="resolve_dependencies_locally"/></text:h>
      <text:p text:style-name="Text_20_body">Destination-side tools resolve required Dependencies from the populated Offline Repositories.</text:p>
      <text:p text:style-name="Text_20_body">Local dependency resolution avoids reliance on an unavailable connected source.</text:p>
      <text:p text:style-name="Text_20_body">The resolution activity can confirm:</text:p>
      <text:p text:style-name="Text_20_body">The required Dependency is availableThe selected version or revision is availableDirect and transitive Dependencies are resolvableRequired repository metadata is availableRecorded integrity information matches the local contentThe Dependency is available to the applicable construction or deployment toolCrucible does not silently substitute another Dependency version when the selected version is unavailable.</text:p>
      <text:p text:style-name="Text_20_body">A missing or unresolved Dependency can prevent the applicable construction or deployment activity from completing.</text:p>
      <text:h text:style-name="Heading_20_2" text:outline-level="2"><text:bookmark-start text:name="__RefHeading___rebuild_images_4"/><text:bookmark-start text:name="rebuild_images"/>Rebuild Images<text:bookmark-end text:name="__RefHeading___rebuild_images_4"/><text:bookmark-end text:name="rebuild_images"/></text:h>
      <text:p text:style-name="Text_20_body">When the destination activity requires a Machine Image or Container Image, Crucible constructs the Image from the locally available controlled inputs.</text:p>
      <text:p text:style-name="Text_20_body">The reconstruction activity can include:</text:p>
      <text:p text:style-name="Text_20_body">Select the applicable Image definitionResolve required Dependencies from Offline RepositoriesApply the selected Image LayersApply application and configuration contentExecute the applicable build processProduce the resulting ImageAssign the Image identifier and revisionRecord the Image content digestSign or verify the Image when required by the applicable workflowRecord the construction resultThe reconstructed Image remains associated with the Baselines, Dependencies, parameters, and other controlled inputs used to produce it.</text:p>
      <text:p text:style-name="Text_20_body">A destination-side reconstruction does not require the resulting Image to have the same provider-specific representation as an Image constructed in another environment. The applicable requirements and Acceptance Criteria determine whether the reconstructed result is acceptable.</text:p>
      <text:h text:style-name="Heading_20_2" text:outline-level="2"><text:bookmark-start text:name="__RefHeading___prepare_the_deployment_5"/><text:bookmark-start text:name="prepare_the_deployment"/>Prepare the Deployment<text:bookmark-end text:name="__RefHeading___prepare_the_deployment_5"/><text:bookmark-end text:name="prepare_the_deployment"/></text:h>
      <text:p text:style-name="Text_20_body">Crucible prepares the locally available inputs required to realize the destination environment.</text:p>
      <text:p text:style-name="Text_20_body">The deployment inputs can include:</text:p>
      <text:p text:style-name="Text_20_body">The applicable Infrastructure BaselineReconstructed or imported Machine ImagesReconstructed or imported Container ImagesApplication artifactsConfiguration definitionsNetwork definitionsStorage definitionsSecurity configurationLocally available DependenciesCredential referencesDeployment parametersProvider-specific parametersEach input retains its identity and revision so Crucible can relate the deployed result to the content used to create it.</text:p>
      <text:h text:style-name="Heading_20_2" text:outline-level="2"><text:bookmark-start text:name="__RefHeading___select_the_destination_deployment_target_6"/><text:bookmark-start text:name="select_the_destination_deployment_target"/>Select the Destination Deployment Target<text:bookmark-end text:name="__RefHeading___select_the_destination_deployment_target_6"/><text:bookmark-end text:name="select_the_destination_deployment_target"/></text:h>
      <text:p text:style-name="Text_20_body">Crucible identifies an authorized Deployment Target within the destination environment.</text:p>
      <text:p text:style-name="Text_20_body">The selected target must provide the resources and interfaces required by the applicable deployment definition.</text:p>
      <text:p text:style-name="Text_20_body">A destination Deployment Target can include:</text:p>
      <text:p text:style-name="Text_20_body">Virtualized infrastructurePhysical infrastructureContainer infrastructurePrivate cloud infrastructureLocal platform servicesAnother supported infrastructure environment available within the destination Security DomainThe applicable Provider Implementation resolves provider-independent deployment intent into the operations and parameters required by the selected destination platform.</text:p>
      <text:h text:style-name="Heading_20_2" text:outline-level="2"><text:bookmark-start text:name="__RefHeading___deploy_the_environment_7"/><text:bookmark-start text:name="deploy_the_environment"/>Deploy the Environment<text:bookmark-end text:name="__RefHeading___deploy_the_environment_7"/><text:bookmark-end text:name="deploy_the_environment"/></text:h>
      <text:p text:style-name="Text_20_body">Crucible performs the operations required to realize the intended environment on the selected destination Deployment Target.</text:p>
      <text:p text:style-name="Text_20_body">The deployment can include:</text:p>
      <text:p text:style-name="Text_20_body">Verify the required deployment inputsVerify locally available DependenciesPrepare the Deployment TargetCreate or configure infrastructure resourcesCreate network and storage resourcesInstantiate Machine Images or Container ImagesApply configurationDeploy application workloadsApply security configurationExecute required post-deployment activitiesRecord the result of each operationThe applicable Infrastructure Baseline and deployment definition determine which operations apply and their required order.</text:p>
      <text:h text:style-name="Heading_20_2" text:outline-level="2"><text:bookmark-start text:name="__RefHeading___operate_without_connected_resources_8"/><text:bookmark-start text:name="operate_without_connected_resources"/>Operate Without Connected Resources<text:bookmark-end text:name="__RefHeading___operate_without_connected_resources_8"/><text:bookmark-end text:name="operate_without_connected_resources"/></text:h>
      <text:p text:style-name="Text_20_body">The reconstruction and deployment activities use resources available within the destination operational boundary.</text:p>
      <text:p text:style-name="Text_20_body">The activities do not depend on direct access to:</text:p>
      <text:p text:style-name="Text_20_body">External source repositoriesExternal package repositoriesExternal Image registriesConnected build servicesConnected assessment servicesUnavailable provider servicesOther resources outside the destination boundaryIf a required resource is not available locally, Crucible records the unresolved condition rather than substituting an unidentified resource or bypassing the applicable boundary controls.</text:p>
      <text:h text:style-name="Heading_20_2" text:outline-level="2"><text:bookmark-start text:name="__RefHeading___handle_construction_and_deployment_failures_9"/><text:bookmark-start text:name="handle_construction_and_deployment_failures"/>Handle Construction and Deployment Failures<text:bookmark-end text:name="__RefHeading___handle_construction_and_deployment_failures_9"/><text:bookmark-end text:name="handle_construction_and_deployment_failures"/></text:h>
      <text:p text:style-name="Text_20_body">Crucible records a failure that prevents successful reconstruction or deployment.</text:p>
      <text:p text:style-name="Text_20_body">A failure record can identify:</text:p>
      <text:p text:style-name="Text_20_body">The failed activityThe affected Image or Deployment TargetThe controlled inputs suppliedThe missing or unresolved DependencyThe observed failureThe operations completed before the failureThe resources created or changedThe resulting stateThe applicable workflow determines whether the failure requires correction, production of another Transfer Bundle, additional repository population, reconstruction, redeployment, rollback, or another authorized activity.</text:p>
      <text:h text:style-name="Heading_20_2" text:outline-level="2"><text:bookmark-start text:name="__RefHeading___rebuild_and_deployment_result_10"/><text:bookmark-start text:name="rebuild_and_deployment_result"/>Rebuild and Deployment Result<text:bookmark-end text:name="__RefHeading___rebuild_and_deployment_result_10"/><text:bookmark-end text:name="rebuild_and_deployment_result"/></text:h>
      <text:p text:style-name="Text_20_body">The result identifies:</text:p>
      <text:p text:style-name="Text_20_body">The destination environmentThe controlled inputs usedThe Offline Repositories usedThe Dependencies resolvedEach constructed ImageEach Image identifier and revisionThe selected Deployment TargetThe Infrastructure Baseline and revisionThe Provider ImplementationThe deployment parametersThe deployment operations performedThe status of each operationThe resources created or changedThe resulting deployment statusAny missing Dependency, failure, or unresolved conditionThe resulting deployment can undergo the applicable deployment validation and compliance assessment activities within the destination environment.</text:p>
      <text:h text:style-name="Heading_20_2" text:outline-level="2"><text:bookmark-start text:name="__RefHeading___requirements_addressed_11"/><text:bookmark-start text:name="requirements_addressed"/>Requirements Addressed<text:bookmark-end text:name="__RefHeading___requirements_addressed_11"/><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1" text:style-name="Internet_20_link" text:visited-style-name="Visited_20_Internet_20_Link">FR-IMG-001 — Build Virtual Machine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m/machine_image" text:style-name="Internet_20_link" text:visited-style-name="Visited_20_Internet_20_Link">Machine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2-image-management/fr-img-002" text:style-name="Internet_20_link" text:visited-style-name="Visited_20_Internet_20_Link">FR-IMG-002 — Build Container Im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build <text:a xlink:type="simple" xlink:href="https://wiki.didosolutions.com/dido/99_annexes/annex-b-terms-and-definitions/c/container_image" text:style-name="Internet_20_link" text:visited-style-name="Visited_20_Internet_20_Link">Container Imag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i/infrastructure_resource" text:style-name="Internet_20_link" text:visited-style-name="Visited_20_Internet_20_Link">Infrastructure Resourc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2" text:style-name="Internet_20_link" text:visited-style-name="Visited_20_Internet_20_Link">FR-DEP-002 — Deploy Virtual Mach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v/virtual_machine" text:style-name="Internet_20_link" text:visited-style-name="Visited_20_Internet_20_Link">Virtual Machine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k/kubernetes_cluster" text:style-name="Internet_20_link" text:visited-style-name="Visited_20_Internet_20_Link">Kubernetes Cluster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c/containerized_workload" text:style-name="Internet_20_link" text:visited-style-name="Visited_20_Internet_20_Link">Containerized Workloads</text:a>.</text:p>
          </table:table-cell>
        </table:table-row>
        <table:table-row>
          <table:table-cell office:value-type="string" table:style-name="tablecell">
            <text:p text:style-name="tablealignleft"> <text:a xlink:type="simple" xlink:href="https://wiki.didosolutions.com/dido/02-crusible/99-annexes/annex-c-requirements/03-functional-requirements/03-03-deployment-orchestration/fr-dep-005" text:style-name="Internet_20_link" text:visited-style-name="Visited_20_Internet_20_Link">FR-DEP-005 — Deploy Platform Servic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ploy <text:a xlink:type="simple" xlink:href="https://wiki.didosolutions.com/dido/99_annexes/annex-b-terms-and-definitions/p/platform_service" text:style-name="Internet_20_link" text:visited-style-name="Visited_20_Internet_20_Link">Platform Services</text:a>.</text:p>
          </table:table-cell>
        </table:table-row>
        <table:table-row>
          <table:table-cell office:value-type="string" table:style-name="tablecell">
            <text:p text:style-name="tablealignleft"> <text:a xlink:type="simple" xlink:href="https://wiki.didosolutions.com/dido/02-crusible/99-annexes/annex-c-requirements/03-functional-requirements/03-10-dependency-capture-and-offline-transfer/fr-depc-004" text:style-name="Internet_20_link" text:visited-style-name="Visited_20_Internet_20_Link">FR-DEPC-004 — Populate Offline Repositor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opulate <text:a xlink:type="simple" xlink:href="https://wiki.didosolutions.com/dido/99_annexes/annex-b-terms-and-definitions/o/offline_repository" text:style-name="Internet_20_link" text:visited-style-name="Visited_20_Internet_20_Link">Offline Repositories</text:a> in a <text:a xlink:type="simple" xlink:href="https://wiki.didosolutions.com/dido/99_annexes/annex-b-terms-and-definitions/d/disconnected_environment" text:style-name="Internet_20_link" text:visited-style-name="Visited_20_Internet_20_Link">Disconnected Environment</text:a> from a <text:a xlink:type="simple" xlink:href="https://wiki.didosolutions.com/dido/99_annexes/annex-b-terms-and-definitions/t/transfer_bundle" text:style-name="Internet_20_link" text:visited-style-name="Visited_20_Internet_20_Link">Transfer Bundle</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7:49</meta:creation-date>
    <dc:creator>Generated</dc:creator>
    <dc:date>2026-08-22T13::37:49</dc:date>
    <dc:language>en-US</dc:language>
    <meta:editing-cycles>1</meta:editing-cycles>
    <meta:editing-duration>PT0S</meta:editing-duration>
    <dc:title>dido:02-crusible:07-disconnected-and-air-gapped-operations:07-06-rebuild-and-deploy</dc:title>
  </office:meta>
</office:document-meta>
</file>