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7-disconnected-and-air-gapped-operations:07-05-populate-offline-repositories"/><text:bookmark-start text:name="__RefHeading___populate_offline_repositories_1"/><text:bookmark-start text:name="populate_offline_repositories"/>7.5 Populate Offline Repositories<text:bookmark-end text:name="__RefHeading___populate_offline_repositories_1"/><text:bookmark-end text:name="populate_offline_repositories"/></text:h>
      <text:p text:style-name="Text_20_body"><text:a xlink:type="simple" xlink:href="https://wiki.didosolutions.com/dido/02-crusible/07-disconnected-and-air-gapped-operations/start" text:style-name="Internet_20_link" text:visited-style-name="Visited_20_Internet_20_Link">Go to 7. Disconnected and Air-Gapped Operations</text:a></text:p>
      <text:p text:style-name="Text_20_body">After successful import of the <text:a xlink:type="simple" xlink:href="https://wiki.didosolutions.com/dido/99_annexes/annex-b-terms-and-definitions/t/transfer_bundle" text:style-name="Internet_20_link" text:visited-style-name="Visited_20_Internet_20_Link">Transfer Bundle</text:a>, <text:a xlink:type="simple" xlink:href="https://wiki.didosolutions.com/dido/99_annexes/annex-b-terms-and-definitions/c/crucible" text:style-name="Internet_20_link" text:visited-style-name="Visited_20_Internet_20_Link">Crucible</text:a> uses the imported dependency content to populate repositories available within the destination <text:a xlink:type="simple" xlink:href="https://wiki.didosolutions.com/dido/99_annexes/annex-b-terms-and-definitions/d/disconnected_environment" text:style-name="Internet_20_link" text:visited-style-name="Visited_20_Internet_20_Link">Disconnected Environment</text:a> or <text:a xlink:type="simple" xlink:href="https://wiki.didosolutions.com/dido/99_annexes/annex-b-terms-and-definitions/a/air-gapped_environment" text:style-name="Internet_20_link" text:visited-style-name="Visited_20_Internet_20_Link">Air-Gapped Environment</text:a>.</text:p>
      <text:p text:style-name="Text_20_body">An <text:a xlink:type="simple" xlink:href="https://wiki.didosolutions.com/dido/99_annexes/annex-b-terms-and-definitions/o/offline_repository" text:style-name="Internet_20_link" text:visited-style-name="Visited_20_Internet_20_Link">Offline Repository</text:a> provides locally available content that would otherwise require access to an external connected source.</text:p>
      <text:p text:style-name="Text_20_body">Repository population makes imported Dependencies available to the tools and lifecycle activities that require them. It does not independently authorize use of every imported Dependency.</text:p>
      <text:h text:style-name="Heading_20_2" text:outline-level="2"><text:bookmark-start text:name="__RefHeading___identify_the_destination_repositories_2"/><text:bookmark-start text:name="identify_the_destination_repositories"/>Identify the Destination Repositories<text:bookmark-end text:name="__RefHeading___identify_the_destination_repositories_2"/><text:bookmark-end text:name="identify_the_destination_repositories"/></text:h>
      <text:p text:style-name="Text_20_body">Crucible identifies the Offline Repositories required by the planned destination lifecycle activity.</text:p>
      <text:p text:style-name="Text_20_body">The destination environment can contain repositories for:</text:p>
      <text:p text:style-name="Text_20_body">Software packagesOperating-system packagesLanguage-specific packagesMachine ImagesContainer ImagesBuild artifactsCompliance contentProvider tools and pluginsOther preserved DependenciesThe applicable dependency type and destination activity determine which repository receives the imported content.</text:p>
      <text:h text:style-name="Heading_20_2" text:outline-level="2"><text:bookmark-start text:name="__RefHeading___select_imported_content_3"/><text:bookmark-start text:name="select_imported_content"/>Select Imported Content<text:bookmark-end text:name="__RefHeading___select_imported_content_3"/><text:bookmark-end text:name="select_imported_content"/></text:h>
      <text:p text:style-name="Text_20_body">Crucible selects the imported Dependencies intended for each Offline Repository.</text:p>
      <text:p text:style-name="Text_20_body">The selected content can include:</text:p>
      <text:p text:style-name="Text_20_body">Direct DependenciesTransitive DependenciesPackage metadataRepository metadataDependency identifiersVersion or revision informationIntegrity informationRelationships among DependenciesCrucible preserves the identity of each imported item while preparing it for repository population.</text:p>
      <text:h text:style-name="Heading_20_2" text:outline-level="2"><text:bookmark-start text:name="__RefHeading___populate_the_offline_repositories_4"/><text:bookmark-start text:name="populate_the_offline_repositories"/>Populate the Offline Repositories<text:bookmark-end text:name="__RefHeading___populate_the_offline_repositories_4"/><text:bookmark-end text:name="populate_the_offline_repositories"/></text:h>
      <text:p text:style-name="Text_20_body">Crucible places the selected imported content into the applicable Offline Repository.</text:p>
      <text:p text:style-name="Text_20_body">Repository population can include:</text:p>
      <text:p text:style-name="Text_20_body">Identify the destination repositorySelect the applicable imported DependenciesConvert or arrange the content into the repository structure required by the destination toolingAdd required repository metadataPreserve Dependency identifiers and versionsPreserve available integrity informationRecord the population resultThe repository representation can differ from the original connected source when the destination tooling requires a different local organization.</text:p>
      <text:p text:style-name="Text_20_body">A change in repository organization does not change the identity or revision of the preserved Dependency.</text:p>
      <text:h text:style-name="Heading_20_2" text:outline-level="2"><text:bookmark-start text:name="__RefHeading___preserve_dependency_relationships_5"/><text:bookmark-start text:name="preserve_dependency_relationships"/>Preserve Dependency Relationships<text:bookmark-end text:name="__RefHeading___preserve_dependency_relationships_5"/><text:bookmark-end text:name="preserve_dependency_relationships"/></text:h>
      <text:p text:style-name="Text_20_body">Crucible preserves the relationships needed to use the populated repository correctly.</text:p>
      <text:p text:style-name="Text_20_body">These relationships can identify:</text:p>
      <text:p text:style-name="Text_20_body">A package and its required DependenciesA direct Dependency and its transitive DependenciesAn Image and its required build inputsCompliance content and the assessment activity that uses itA repository item and the Transfer Bundle from which it originatedA repository item and its original connected sourcePreserving these relationships supports subsequent construction, assessment, deployment, validation, maintenance, and recovery activities within the destination environment.</text:p>
      <text:h text:style-name="Heading_20_2" text:outline-level="2"><text:bookmark-start text:name="__RefHeading___support_multiple_repository_types_6"/><text:bookmark-start text:name="support_multiple_repository_types"/>Support Multiple Repository Types<text:bookmark-end text:name="__RefHeading___support_multiple_repository_types_6"/><text:bookmark-end text:name="support_multiple_repository_types"/></text:h>
      <text:p text:style-name="Text_20_body">Crucible can populate more than one type of Offline Repository when the imported dependency set contains content used by different tools or lifecycle activities.</text:p>
      <text:p text:style-name="Text_20_body">Repository types can differ in their:</text:p>
      <text:p text:style-name="Text_20_body">Content organizationMetadata requirementsIndex formatsNaming conventionsVersion-resolution behaviorIntegrity mechanismsClient interfacesCrucible does not require every Dependency to use one repository format.</text:p>
      <text:p text:style-name="Text_20_body">The applicable repository implementation determines how the preserved Dependency content becomes available to destination-side tools.</text:p>
      <text:h text:style-name="Heading_20_2" text:outline-level="2"><text:bookmark-start text:name="__RefHeading___verify_repository_population_7"/><text:bookmark-start text:name="verify_repository_population"/>Verify Repository Population<text:bookmark-end text:name="__RefHeading___verify_repository_population_7"/><text:bookmark-end text:name="verify_repository_population"/></text:h>
      <text:p text:style-name="Text_20_body">Crucible determines whether the selected imported content became available in the applicable Offline Repository.</text:p>
      <text:p text:style-name="Text_20_body">Verification can include:</text:p>
      <text:p text:style-name="Text_20_body">Confirmation that the expected Dependency is presentConfirmation of the expected version or revisionComparison with recorded integrity informationConfirmation that required repository metadata existsConfirmation that direct and transitive Dependencies remain resolvableConfirmation that destination-side tools can locate the repository contentA successful repository-population result establishes that the selected content is available through the Offline Repository. It does not independently establish that the content is compliant, approved, secure, or suitable for every use.</text:p>
      <text:h text:style-name="Heading_20_2" text:outline-level="2"><text:bookmark-start text:name="__RefHeading___handle_population_exceptions_8"/><text:bookmark-start text:name="handle_population_exceptions"/>Handle Population Exceptions<text:bookmark-end text:name="__RefHeading___handle_population_exceptions_8"/><text:bookmark-end text:name="handle_population_exceptions"/></text:h>
      <text:p text:style-name="Text_20_body">Crucible records conditions that prevent successful repository population.</text:p>
      <text:p text:style-name="Text_20_body">Exceptions can include:</text:p>
      <text:p text:style-name="Text_20_body">Missing imported contentMissing repository metadataAn unsupported Dependency typeAn unsupported repository formatAn integrity mismatchA version conflictAn unresolved transitive DependencyInsufficient repository storageA destination access restrictionAn unreadable or incomplete imported itemCrucible does not silently substitute another Dependency version when the selected version cannot be populated.</text:p>
      <text:p text:style-name="Text_20_body">The applicable operator or workflow determines whether an exception requires correction, replacement of the Transfer Bundle, additional import activity, or another authorized response.</text:p>
      <text:h text:style-name="Heading_20_2" text:outline-level="2"><text:bookmark-start text:name="__RefHeading___offline-repository_result_9"/><text:bookmark-start text:name="offline-repository_result"/>Offline-Repository Result<text:bookmark-end text:name="__RefHeading___offline-repository_result_9"/><text:bookmark-end text:name="offline-repository_result"/></text:h>
      <text:p text:style-name="Text_20_body">The repository-population result identifies:</text:p>
      <text:p text:style-name="Text_20_body">The destination environmentEach Offline Repository populatedEach imported Dependency selectedEach Dependency successfully populatedThe version or revision of each DependencyThe repository locationThe integrity-verification result, when performedAny missing or unresolved DependencyAny population exceptionThe overall population statusThe populated Offline Repositories provide controlled inputs to <text:a xlink:type="simple" xlink:href="https://wiki.didosolutions.com/dido/02-crusible/07-disconnected-and-air-gapped-operations/07-06-rebuild-and-deploy" text:style-name="Internet_20_link" text:visited-style-name="Visited_20_Internet_20_Link">7.6 Rebuild and Deploy</text:a>.</text:p>
      <text:h text:style-name="Heading_20_2" text:outline-level="2"><text:bookmark-start text:name="__RefHeading___requirements_addressed_10"/><text:bookmark-start text:name="requirements_addressed"/>Requirements Addressed<text:bookmark-end text:name="__RefHeading___requirements_addressed_10"/><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4" text:style-name="Internet_20_link" text:visited-style-name="Visited_20_Internet_20_Link">FR-DEPC-004 — Populate Offline Repositori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opulate <text:a xlink:type="simple" xlink:href="https://wiki.didosolutions.com/dido/99_annexes/annex-b-terms-and-definitions/o/offline_repository" text:style-name="Internet_20_link" text:visited-style-name="Visited_20_Internet_20_Link">Offline Repositories</text:a> in a <text:a xlink:type="simple" xlink:href="https://wiki.didosolutions.com/dido/99_annexes/annex-b-terms-and-definitions/d/disconnected_environment" text:style-name="Internet_20_link" text:visited-style-name="Visited_20_Internet_20_Link">Disconnected Environment</text:a> from a <text:a xlink:type="simple" xlink:href="https://wiki.didosolutions.com/dido/99_annexes/annex-b-terms-and-definitions/t/transfer_bundle" text:style-name="Internet_20_link" text:visited-style-name="Visited_20_Internet_20_Link">Transfer Bundle</text:a>.</text:p>
          </table:table-cell>
        </table:table-row>
      </table:table>
      <text:p text:style-name="Text_20_body">The linked leaf requirement page remains the canonical sour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36:16</meta:creation-date>
    <dc:creator>Generated</dc:creator>
    <dc:date>2026-08-22T16::36:16</dc:date>
    <dc:language>en-US</dc:language>
    <meta:editing-cycles>1</meta:editing-cycles>
    <meta:editing-duration>PT0S</meta:editing-duration>
    <dc:title>dido:02-crusible:07-disconnected-and-air-gapped-operations:07-05-populate-offline-repositories</dc:title>
  </office:meta>
</office:document-meta>
</file>