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7-disconnected-and-air-gapped-operations:07-04-import-the-transfer-bundle"/><text:bookmark-start text:name="__RefHeading___import_the_transfer_bundle_1"/><text:bookmark-start text:name="import_the_transfer_bundle"/>7.4 Import the Transfer Bundle<text:bookmark-end text:name="__RefHeading___import_the_transfer_bundle_1"/><text:bookmark-end text:name="import_the_transfer_bundle"/></text:h>
      <text:p text:style-name="Text_20_body"><text:a xlink:type="simple" xlink:href="https://wiki.didosolutions.com/dido/02-crusible/07-disconnected-and-air-gapped-operations/start" text:style-name="Internet_20_link" text:visited-style-name="Visited_20_Internet_20_Link">Go to 7. Disconnected and Air-Gapped Operations</text:a></text:p>
      <text:p text:style-name="Text_20_body">After an authorized transfer reaches the destination environment, <text:a xlink:type="simple" xlink:href="https://wiki.didosolutions.com/dido/99_annexes/annex-b-terms-and-definitions/c/crucible" text:style-name="Internet_20_link" text:visited-style-name="Visited_20_Internet_20_Link">Crucible</text:a> imports the identified <text:a xlink:type="simple" xlink:href="https://wiki.didosolutions.com/dido/99_annexes/annex-b-terms-and-definitions/t/transfer_bundle" text:style-name="Internet_20_link" text:visited-style-name="Visited_20_Internet_20_Link">Transfer Bundle</text:a> into the applicable <text:a xlink:type="simple" xlink:href="https://wiki.didosolutions.com/dido/99_annexes/annex-b-terms-and-definitions/d/disconnected_environment" text:style-name="Internet_20_link" text:visited-style-name="Visited_20_Internet_20_Link">Disconnected Environment</text:a> or <text:a xlink:type="simple" xlink:href="https://wiki.didosolutions.com/dido/99_annexes/annex-b-terms-and-definitions/a/air-gapped_environment" text:style-name="Internet_20_link" text:visited-style-name="Visited_20_Internet_20_Link">Air-Gapped Environment</text:a>.</text:p>
      <text:p text:style-name="Text_20_body">Import makes approved bundle content available for subsequent repository population, construction, assessment, deployment, or validation. Import does not independently authorize use of every item contained in the bundle.</text:p>
      <text:h text:style-name="Heading_20_2" text:outline-level="2"><text:bookmark-start text:name="__RefHeading___receive_the_transfer_bundle_2"/><text:bookmark-start text:name="receive_the_transfer_bundle"/>Receive the Transfer Bundle<text:bookmark-end text:name="__RefHeading___receive_the_transfer_bundle_2"/><text:bookmark-end text:name="receive_the_transfer_bundle"/></text:h>
      <text:p text:style-name="Text_20_body">Crucible receives the Transfer Bundle through the approved destination-side transfer process.</text:p>
      <text:p text:style-name="Text_20_body">The received bundle remains associated with:</text:p>
      <text:p text:style-name="Text_20_body">The Transfer Bundle identifierThe source environmentThe destination environmentThe source Security DomainThe destination Security DomainThe authorized transfer activityThe intended destination lifecycle activityThe available integrity informationCrucible does not treat unidentified content or an unassociated collection of files as the approved Transfer Bundle.</text:p>
      <text:h text:style-name="Heading_20_2" text:outline-level="2"><text:bookmark-start text:name="__RefHeading___apply_destination_controls_3"/><text:bookmark-start text:name="apply_destination_controls"/>Apply Destination Controls<text:bookmark-end text:name="__RefHeading___apply_destination_controls_3"/><text:bookmark-end text:name="apply_destination_controls"/></text:h>
      <text:p text:style-name="Text_20_body">The destination Security Domain applies its access restrictions, information-handling rules, and import controls to the received bundle.</text:p>
      <text:p text:style-name="Text_20_body">Destination controls can determine:</text:p>
      <text:p text:style-name="Text_20_body">Whether the bundle can enter the destination environmentWhether the receiving actor can perform the importWhich bundle content the destination can acceptWhich content requires additional reviewWhich information must remain restrictedWhether the bundle requires inspection or verificationWhether the destination can use the imported contentA successful transfer across the boundary does not require the destination environment to accept or use the bundle.</text:p>
      <text:h text:style-name="Heading_20_2" text:outline-level="2"><text:bookmark-start text:name="__RefHeading___verify_bundle_identity_and_integrity_4"/><text:bookmark-start text:name="verify_bundle_identity_and_integrity"/>Verify Bundle Identity and Integrity<text:bookmark-end text:name="__RefHeading___verify_bundle_identity_and_integrity_4"/><text:bookmark-end text:name="verify_bundle_identity_and_integrity"/></text:h>
      <text:p text:style-name="Text_20_body">Crucible verifies that the received bundle corresponds to the Transfer Bundle selected for import.</text:p>
      <text:p text:style-name="Text_20_body">Verification can include:</text:p>
      <text:p text:style-name="Text_20_body">Confirmation of the Transfer Bundle identifierComparison of the received content with the recorded integrity valueVerification of an associated Digital SignatureConfirmation of the expected bundle representationConfirmation of required bundle metadataConfirmation of the intended destination environmentAn integrity mismatch, missing identifier, invalid signature, or unexpected bundle representation prevents Crucible from treating the received content as the verified Transfer Bundle.</text:p>
      <text:p text:style-name="Text_20_body">A successful integrity verification establishes that the evaluated bundle corresponds to the expected representation. It does not independently establish that every included item is compliant, approved, or suitable for use.</text:p>
      <text:h text:style-name="Heading_20_2" text:outline-level="2"><text:bookmark-start text:name="__RefHeading___inspect_the_bundle_contents_5"/><text:bookmark-start text:name="inspect_the_bundle_contents"/>Inspect the Bundle Contents<text:bookmark-end text:name="__RefHeading___inspect_the_bundle_contents_5"/><text:bookmark-end text:name="inspect_the_bundle_contents"/></text:h>
      <text:p text:style-name="Text_20_body">Crucible identifies the content and relationships represented within the verified Transfer Bundle.</text:p>
      <text:p text:style-name="Text_20_body">The bundle can include:</text:p>
      <text:p text:style-name="Text_20_body">Captured direct DependenciesCaptured transitive DependenciesDependency metadataContent intended for Offline RepositoriesCompliance FindingsAssociations between Compliance Findings and the artifacts they describeIntegrity informationOther content required by the approved destination activityThe import activity preserves the identity of each included item and does not merge unrelated content into a single unidentified artifact.</text:p>
      <text:h text:style-name="Heading_20_2" text:outline-level="2"><text:bookmark-start text:name="__RefHeading___preserve_included_associations_6"/><text:bookmark-start text:name="preserve_included_associations"/>Preserve Included Associations<text:bookmark-end text:name="__RefHeading___preserve_included_associations_6"/><text:bookmark-end text:name="preserve_included_associations"/></text:h>
      <text:p text:style-name="Text_20_body">Crucible preserves the relationships represented by the Transfer Bundle during import.</text:p>
      <text:p text:style-name="Text_20_body">These relationships can associate:</text:p>
      <text:p text:style-name="Text_20_body">A Dependency with its version or revisionA Dependency with its original sourceA direct Dependency with its transitive DependenciesAn artifact with its associated Compliance FindingsA Compliance Finding with the subject assessedIncluded content with the destination activity that requires itAn imported item with the Transfer Bundle that carried itImport does not change the recorded meaning or status of a Compliance Finding.</text:p>
      <text:h text:style-name="Heading_20_2" text:outline-level="2"><text:bookmark-start text:name="__RefHeading___handle_import_exceptions_7"/><text:bookmark-start text:name="handle_import_exceptions"/>Handle Import Exceptions<text:bookmark-end text:name="__RefHeading___handle_import_exceptions_7"/><text:bookmark-end text:name="handle_import_exceptions"/></text:h>
      <text:p text:style-name="Text_20_body">Crucible records conditions that prevent successful import.</text:p>
      <text:p text:style-name="Text_20_body">Import exceptions can include:</text:p>
      <text:p text:style-name="Text_20_body">An unidentified Transfer BundleAn integrity mismatchAn invalid Digital SignatureMissing bundle metadataMissing required contentContent prohibited by destination information-handling rulesContent unsupported by the destination environmentAn unauthorized import requestAn incomplete or unreadable bundleCrucible does not silently replace, omit, repair, or substitute bundle content when doing so would change the approved Transfer Bundle.</text:p>
      <text:p text:style-name="Text_20_body">The applicable policy or authorized actor determines whether an exception requires rejection, quarantine, additional review, retransmission, or creation of a replacement bundle.</text:p>
      <text:h text:style-name="Heading_20_2" text:outline-level="2"><text:bookmark-start text:name="__RefHeading___complete_the_import_8"/><text:bookmark-start text:name="complete_the_import"/>Complete the Import<text:bookmark-end text:name="__RefHeading___complete_the_import_8"/><text:bookmark-end text:name="complete_the_import"/></text:h>
      <text:p text:style-name="Text_20_body">After successful verification and application of destination controls, Crucible makes the accepted bundle content available within the destination environment.</text:p>
      <text:p text:style-name="Text_20_body">Successful import can make the content available for:</text:p>
      <text:p text:style-name="Text_20_body">Population of Offline RepositoriesImage constructionCompliance AssessmentInfrastructure deploymentDeployment ValidationAnother approved disconnected or air-gapped lifecycle activityImport does not itself perform those subsequent activities.</text:p>
      <text:h text:style-name="Heading_20_2" text:outline-level="2"><text:bookmark-start text:name="__RefHeading___import_result_9"/><text:bookmark-start text:name="import_result"/>Import Result<text:bookmark-end text:name="__RefHeading___import_result_9"/><text:bookmark-end text:name="import_result"/></text:h>
      <text:p text:style-name="Text_20_body">The import result identifies:</text:p>
      <text:p text:style-name="Text_20_body">The Transfer Bundle receivedThe destination environmentThe receiving Security DomainThe import operationThe identity-verification resultThe integrity-verification resultThe destination-control resultThe content accepted for importThe content rejected or held for reviewThe associations preserved during importThe overall import statusAny exception or unresolved conditionThe successfully imported content becomes a controlled input to <text:a xlink:type="simple" xlink:href="https://wiki.didosolutions.com/dido/02-crusible/07-disconnected-and-air-gapped-operations/07-05-populate-offline-repositories" text:style-name="Internet_20_link" text:visited-style-name="Visited_20_Internet_20_Link">7.5 Populate Offline Repositories</text:a> or another approved destination lifecycle activity.</text:p>
      <text:h text:style-name="Heading_20_2" text:outline-level="2"><text:bookmark-start text:name="__RefHeading___requirements_addressed_10"/><text:bookmark-start text:name="requirements_addressed"/>Requirements Addressed<text:bookmark-end text:name="__RefHeading___requirements_addressed_10"/><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2-operational-requirements/or-003/or-003d" text:style-name="Internet_20_link" text:visited-style-name="Visited_20_Internet_20_Link">OR-003d — Security Domain Information Enforcemen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vent an operation from processing information not authorized within the operation's governing <text:a xlink:type="simple" xlink:href="https://wiki.didosolutions.com/dido/99_annexes/annex-b-terms-and-definitions/s/security_domain" text:style-name="Internet_20_link" text:visited-style-name="Visited_20_Internet_20_Link">Security Domain</text:a>.</text:p>
          </table:table-cell>
        </table:table-row>
        <table:table-row>
          <table:table-cell office:value-type="string" table:style-name="tablecell">
            <text:p text:style-name="tablealignleft"> <text:a xlink:type="simple" xlink:href="https://wiki.didosolutions.com/dido/02-crusible/99-annexes/annex-c-requirements/02-operational-requirements/or-003/or-003e" text:style-name="Internet_20_link" text:visited-style-name="Visited_20_Internet_20_Link">OR-003e — Information Handling Rule Enforcemen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vent an operation from handling information in a manner prohibited by the <text:a xlink:type="simple" xlink:href="https://wiki.didosolutions.com/dido/99_annexes/annex-b-terms-and-definitions/i/information_handling_rules" text:style-name="Internet_20_link" text:visited-style-name="Visited_20_Internet_20_Link">Information Handling Rules</text:a> governing that information.</text:p>
          </table:table-cell>
        </table:table-row>
        <table:table-row>
          <table:table-cell office:value-type="string" table:style-name="tablecell">
            <text:p text:style-name="tablealignleft"> <text:a xlink:type="simple" xlink:href="https://wiki.didosolutions.com/dido/02-crusible/99-annexes/annex-c-requirements/02-operational-requirements/or-003/or-003f" text:style-name="Internet_20_link" text:visited-style-name="Visited_20_Internet_20_Link">OR-003f — Cross-Domain Transfer Control</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transfer information between <text:a xlink:type="simple" xlink:href="https://wiki.didosolutions.com/dido/99_annexes/annex-b-terms-and-definitions/s/security_domain" text:style-name="Internet_20_link" text:visited-style-name="Visited_20_Internet_20_Link">Security Domains</text:a> only through an authorized <text:a xlink:type="simple" xlink:href="https://wiki.didosolutions.com/dido/99_annexes/annex-b-terms-and-definitions/c/cross-domain_transfer" text:style-name="Internet_20_link" text:visited-style-name="Visited_20_Internet_20_Link">Cross-Domain Transfer</text:a>.</text:p>
          </tabl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2" text:style-name="Internet_20_link" text:visited-style-name="Visited_20_Internet_20_Link">FR-AG-002 — Artifact Export Pack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create <text:a xlink:type="simple" xlink:href="https://wiki.didosolutions.com/dido/99_annexes/annex-b-terms-and-definitions/t/transfer_bundle" text:style-name="Internet_20_link" text:visited-style-name="Visited_20_Internet_20_Link">Transfer Bundles</text:a> for export.</text:p>
          </tabl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3" text:style-name="Internet_20_link" text:visited-style-name="Visited_20_Internet_20_Link">FR-AG-003 — Artifact Import Pack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mport <text:a xlink:type="simple" xlink:href="https://wiki.didosolutions.com/dido/99_annexes/annex-b-terms-and-definitions/t/transfer_bundle" text:style-name="Internet_20_link" text:visited-style-name="Visited_20_Internet_20_Link">Transfer Bundles</text:a>.</text:p>
          </tabl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5" text:style-name="Internet_20_link" text:visited-style-name="Visited_20_Internet_20_Link">FR-AG-005 — Deployment Traceability Across Disconnected Environment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maintain <text:a xlink:type="simple" xlink:href="https://wiki.didosolutions.com/dido/99_annexes/annex-b-terms-and-definitions/d/deployment" text:style-name="Internet_20_link" text:visited-style-name="Visited_20_Internet_20_Link">Deployment</text:a> <text:a xlink:type="simple" xlink:href="https://wiki.didosolutions.com/dido/99_annexes/annex-b-terms-and-definitions/t/traceability" text:style-name="Internet_20_link" text:visited-style-name="Visited_20_Internet_20_Link">Traceability</text:a> across <text:a xlink:type="simple" xlink:href="https://wiki.didosolutions.com/dido/99_annexes/annex-b-terms-and-definitions/d/disconnected_environment" text:style-name="Internet_20_link" text:visited-style-name="Visited_20_Internet_20_Link">Disconnected Environments</text:a>.</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51:54</meta:creation-date>
    <dc:creator>Generated</dc:creator>
    <dc:date>2026-08-24T10::51:54</dc:date>
    <dc:language>en-US</dc:language>
    <meta:editing-cycles>1</meta:editing-cycles>
    <meta:editing-duration>PT0S</meta:editing-duration>
    <dc:title>dido:02-crusible:07-disconnected-and-air-gapped-operations:07-04-import-the-transfer-bundle</dc:title>
  </office:meta>
</office:document-meta>
</file>