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07-disconnected-and-air-gapped-operations:07-03-transfer-across-the-boundary"/><text:bookmark-start text:name="__RefHeading___transfer_across_the_boundary_1"/><text:bookmark-start text:name="transfer_across_the_boundary"/>7.3 Transfer Across the Boundary<text:bookmark-end text:name="__RefHeading___transfer_across_the_boundary_1"/><text:bookmark-end text:name="transfer_across_the_boundary"/></text:h>
      <text:p text:style-name="Text_20_body"><text:a xlink:type="simple" xlink:href="https://wiki.didosolutions.com/dido/02-crusible/07-disconnected-and-air-gapped-operations/start" text:style-name="Internet_20_link" text:visited-style-name="Visited_20_Internet_20_Link">Go to 7. Disconnected and Air-Gapped Operations</text:a></text:p>
      <text:p text:style-name="Text_20_body">The transfer activity moves an authorized <text:a xlink:type="simple" xlink:href="https://wiki.didosolutions.com/dido/99_annexes/annex-b-terms-and-definitions/t/transfer_bundle" text:style-name="Internet_20_link" text:visited-style-name="Visited_20_Internet_20_Link">Transfer Bundle</text:a> from its source <text:a xlink:type="simple" xlink:href="https://wiki.didosolutions.com/dido/99_annexes/annex-b-terms-and-definitions/s/security_domain" text:style-name="Internet_20_link" text:visited-style-name="Visited_20_Internet_20_Link">Security Domain</text:a> across a controlled boundary toward the destination environment.</text:p>
      <text:p text:style-name="Text_20_body">The applicable organization controls the transfer through its approved personnel, procedures, media, transfer services, and cross-domain mechanisms. <text:a xlink:type="simple" xlink:href="https://wiki.didosolutions.com/dido/99_annexes/annex-b-terms-and-definitions/c/crucible" text:style-name="Internet_20_link" text:visited-style-name="Visited_20_Internet_20_Link">Crucible</text:a> provides the identified Transfer Bundle and the information required to associate the transferred content with the applicable lifecycle activity.</text:p>
      <text:p text:style-name="Text_20_body">Producing a Transfer Bundle does not authorize its release or movement across the boundary.</text:p>
      <text:h text:style-name="Heading_20_2" text:outline-level="2"><text:bookmark-start text:name="__RefHeading___identify_the_transfer_boundary_2"/><text:bookmark-start text:name="identify_the_transfer_boundary"/>Identify the Transfer Boundary<text:bookmark-end text:name="__RefHeading___identify_the_transfer_boundary_2"/><text:bookmark-end text:name="identify_the_transfer_boundary"/></text:h>
      <text:p text:style-name="Text_20_body">The transfer activity identifies the boundary separating the source environment from the destination environment.</text:p>
      <text:p text:style-name="Text_20_body">The boundary can separate:</text:p>
      <text:p text:style-name="Text_20_body">A Connected Environment from a Disconnected EnvironmentA Connected Environment from an Air-Gapped EnvironmentTwo Security DomainsTwo environments governed by different information-handling rulesTwo environments with different access restrictionsAn export environment from an import environmentThe governing organization determines the controls and approvals applicable to the identified boundary.</text:p>
      <text:h text:style-name="Heading_20_2" text:outline-level="2"><text:bookmark-start text:name="__RefHeading___identify_the_transfer_bundle_3"/><text:bookmark-start text:name="identify_the_transfer_bundle"/>Identify the Transfer Bundle<text:bookmark-end text:name="__RefHeading___identify_the_transfer_bundle_3"/><text:bookmark-end text:name="identify_the_transfer_bundle"/></text:h>
      <text:p text:style-name="Text_20_body">The transfer activity uses the Transfer Bundle produced in <text:a xlink:type="simple" xlink:href="https://wiki.didosolutions.com/dido/02-crusible/07-disconnected-and-air-gapped-operations/07-02-produce-the-transfer-bundle" text:style-name="Internet_20_link" text:visited-style-name="Visited_20_Internet_20_Link">7.2 Produce the Transfer Bundle</text:a>.</text:p>
      <text:p text:style-name="Text_20_body">The bundle remains identifiable throughout the transfer process.</text:p>
      <text:p text:style-name="Text_20_body">The transfer information can identify:</text:p>
      <text:p text:style-name="Text_20_body">The Transfer Bundle identifierThe source environmentThe destination environmentThe source Security DomainThe destination Security DomainThe planned destination activityThe bundle-production resultAvailable integrity informationThe applicable handling restrictionsThe transfer process must not substitute an unidentified or modified bundle for the approved Transfer Bundle.</text:p>
      <text:h text:style-name="Heading_20_2" text:outline-level="2"><text:bookmark-start text:name="__RefHeading___apply_information-handling_rules_4"/><text:bookmark-start text:name="apply_information-handling_rules"/>Apply Information-Handling Rules<text:bookmark-end text:name="__RefHeading___apply_information-handling_rules_4"/><text:bookmark-end text:name="apply_information-handling_rules"/></text:h>
      <text:p text:style-name="Text_20_body">The applicable information-handling rules govern whether the Transfer Bundle can cross the identified boundary.</text:p>
      <text:p text:style-name="Text_20_body">Those rules can restrict:</text:p>
      <text:p text:style-name="Text_20_body">The information permitted in the bundleThe source from which the information originatesThe destination permitted to receive the informationThe transfer mechanismThe personnel authorized to perform or approve the transferThe media permitted for the transferThe required inspection or reviewThe required integrity protectionThe records required for the transferCrucible does not override an information-handling restriction or convert an unauthorized transfer into an authorized transfer.</text:p>
      <text:h text:style-name="Heading_20_2" text:outline-level="2"><text:bookmark-start text:name="__RefHeading___enforce_cross-domain_transfer_control_5"/><text:bookmark-start text:name="enforce_cross-domain_transfer_control"/>Enforce Cross-Domain Transfer Control<text:bookmark-end text:name="__RefHeading___enforce_cross-domain_transfer_control_5"/><text:bookmark-end text:name="enforce_cross-domain_transfer_control"/></text:h>
      <text:p text:style-name="Text_20_body">Cross-domain transfer control applies the rules governing movement between the source and destination Security Domains.</text:p>
      <text:p text:style-name="Text_20_body">The control decision can permit, deny, or prevent the transfer according to the applicable policy and authorization.</text:p>
      <text:p text:style-name="Text_20_body">A permitted transfer establishes only that the approved transfer process allows the identified bundle to proceed across the boundary. It does not establish that:</text:p>
      <text:p text:style-name="Text_20_body">The destination accepts the bundleThe bundle imports successfullyThe included content is suitable for every destination activityThe destination environment satisfies applicable compliance criteriaThe transferred content receives operational approvalSeparate import, verification, assessment, deployment, and authorization activities make those determinations.</text:p>
      <text:h text:style-name="Heading_20_2" text:outline-level="2"><text:bookmark-start text:name="__RefHeading___use_an_approved_transfer_mechanism_6"/><text:bookmark-start text:name="use_an_approved_transfer_mechanism"/>Use an Approved Transfer Mechanism<text:bookmark-end text:name="__RefHeading___use_an_approved_transfer_mechanism_6"/><text:bookmark-end text:name="use_an_approved_transfer_mechanism"/></text:h>
      <text:p text:style-name="Text_20_body">Authorized personnel use an organization-approved transfer mechanism to move the Transfer Bundle.</text:p>
      <text:p text:style-name="Text_20_body">The approved mechanism can include:</text:p>
      <text:p text:style-name="Text_20_body">Controlled removable mediaAn approved transfer serviceA cross-domain solutionA controlled staging environmentAnother authorized physical, logical, or procedural mechanismThe governing organization determines which mechanism is appropriate for the boundary and the information being transferred.</text:p>
      <text:p text:style-name="Text_20_body">Crucible does not define or replace the organization’s media-control, chain-of-custody, release, inspection, or cross-domain authorization procedures unless an applicable requirement explicitly assigns that behavior to Crucible.</text:p>
      <text:h text:style-name="Heading_20_2" text:outline-level="2"><text:bookmark-start text:name="__RefHeading___protect_bundle_integrity_7"/><text:bookmark-start text:name="protect_bundle_integrity"/>Protect Bundle Integrity<text:bookmark-end text:name="__RefHeading___protect_bundle_integrity_7"/><text:bookmark-end text:name="protect_bundle_integrity"/></text:h>
      <text:p text:style-name="Text_20_body">The transfer process maintains the identity and integrity information associated with the Transfer Bundle.</text:p>
      <text:p text:style-name="Text_20_body">Integrity verification can compare the transferred bundle with the value recorded when Crucible produced the bundle.</text:p>
      <text:p text:style-name="Text_20_body">An integrity mismatch indicates that the received bundle does not correspond to the expected bundle representation.</text:p>
      <text:p text:style-name="Text_20_body">A successful integrity verification does not independently establish that the transfer complied with every organizational or regulatory requirement.</text:p>
      <text:h text:style-name="Heading_20_2" text:outline-level="2"><text:bookmark-start text:name="__RefHeading___record_the_transfer_result_8"/><text:bookmark-start text:name="record_the_transfer_result"/>Record the Transfer Result<text:bookmark-end text:name="__RefHeading___record_the_transfer_result_8"/><text:bookmark-end text:name="record_the_transfer_result"/></text:h>
      <text:p text:style-name="Text_20_body">The transfer result can identify:</text:p>
      <text:p text:style-name="Text_20_body">The Transfer Bundle transferredThe source environmentThe destination environmentThe applicable Transfer BoundaryThe transfer mechanismThe transfer statusThe transfer timeThe integrity informationAny denial, interruption, or unresolved conditionThe organization’s approved transfer process determines any additional custody, release, inspection, transport, receipt, or accountability records.</text:p>
      <text:p text:style-name="Text_20_body">The transferred bundle becomes the controlled input to <text:a xlink:type="simple" xlink:href="https://wiki.didosolutions.com/dido/02-crusible/07-disconnected-and-air-gapped-operations/07-04-import-the-transfer-bundle" text:style-name="Internet_20_link" text:visited-style-name="Visited_20_Internet_20_Link">7.4 Import the Transfer Bundle</text:a>.</text:p>
      <text:h text:style-name="Heading_20_2" text:outline-level="2"><text:bookmark-start text:name="__RefHeading___requirements_addressed_9"/><text:bookmark-start text:name="requirements_addressed"/>Requirements Addressed<text:bookmark-end text:name="__RefHeading___requirements_addressed_9"/><text:bookmark-end text:name="requirements_addressed"/></text:h>
      <table:table table:style-name="Table">
        <table:table-column/>
        <table:table-column/>
        <table:table-row>
          <table:table-cell office:value-type="string" table:style-name="tableheader">
            <text:p text:style-name="Table_20_Heading"> Requirement </text:p>
          </table:table-cell>
          <table:table-cell office:value-type="string" table:style-name="tableheader">
            <text:p text:style-name="Table_20_Heading"> Statement </text:p>
          </table:table-cell>
        </table:table-row>
        <table:table-row>
          <table:table-cell office:value-type="string" table:style-name="tablecell">
            <text:p text:style-name="tablealignleft"> <text:a xlink:type="simple" xlink:href="https://wiki.didosolutions.com/dido/02-crusible/99-annexes/annex-c-requirements/02-operational-requirements/or-003/or-003d" text:style-name="Internet_20_link" text:visited-style-name="Visited_20_Internet_20_Link">OR-003d — Security Domain Information Enforcement</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prevent an operation from processing information not authorized within the operation's governing <text:a xlink:type="simple" xlink:href="https://wiki.didosolutions.com/dido/99_annexes/annex-b-terms-and-definitions/s/security_domain" text:style-name="Internet_20_link" text:visited-style-name="Visited_20_Internet_20_Link">Security Domain</text:a>.</text:p>
          </table:table-cell>
        </table:table-row>
        <table:table-row>
          <table:table-cell office:value-type="string" table:style-name="tablecell">
            <text:p text:style-name="tablealignleft"> <text:a xlink:type="simple" xlink:href="https://wiki.didosolutions.com/dido/02-crusible/99-annexes/annex-c-requirements/02-operational-requirements/or-003/or-003e" text:style-name="Internet_20_link" text:visited-style-name="Visited_20_Internet_20_Link">OR-003e — Information Handling Rule Enforcement</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prevent an operation from handling information in a manner prohibited by the <text:a xlink:type="simple" xlink:href="https://wiki.didosolutions.com/dido/99_annexes/annex-b-terms-and-definitions/i/information_handling_rules" text:style-name="Internet_20_link" text:visited-style-name="Visited_20_Internet_20_Link">Information Handling Rules</text:a> governing that information.</text:p>
          </table:table-cell>
        </table:table-row>
        <table:table-row>
          <table:table-cell office:value-type="string" table:style-name="tablecell">
            <text:p text:style-name="tablealignleft"> <text:a xlink:type="simple" xlink:href="https://wiki.didosolutions.com/dido/02-crusible/99-annexes/annex-c-requirements/02-operational-requirements/or-003/or-003f" text:style-name="Internet_20_link" text:visited-style-name="Visited_20_Internet_20_Link">OR-003f — Cross-Domain Transfer Control</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transfer information between <text:a xlink:type="simple" xlink:href="https://wiki.didosolutions.com/dido/99_annexes/annex-b-terms-and-definitions/s/security_domain" text:style-name="Internet_20_link" text:visited-style-name="Visited_20_Internet_20_Link">Security Domains</text:a> only through an authorized <text:a xlink:type="simple" xlink:href="https://wiki.didosolutions.com/dido/99_annexes/annex-b-terms-and-definitions/c/cross-domain_transfer" text:style-name="Internet_20_link" text:visited-style-name="Visited_20_Internet_20_Link">Cross-Domain Transfer</text:a>.</text:p>
          </table:table-cell>
        </table:table-row>
      </table:table>
      <text:p text:style-name="Text_20_body">The linked leaf requirement pages remain the canonical source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7::33:58</meta:creation-date>
    <dc:creator>Generated</dc:creator>
    <dc:date>2026-08-22T17::33:58</dc:date>
    <dc:language>en-US</dc:language>
    <meta:editing-cycles>1</meta:editing-cycles>
    <meta:editing-duration>PT0S</meta:editing-duration>
    <dc:title>dido:02-crusible:07-disconnected-and-air-gapped-operations:07-03-transfer-across-the-boundary</dc:title>
  </office:meta>
</office:document-meta>
</file>