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7-disconnected-and-air-gapped-operations:07-02-produce-the-transfer-bundle"/><text:bookmark-start text:name="__RefHeading___produce_the_transfer_bundle_1"/><text:bookmark-start text:name="produce_the_transfer_bundle"/>7.2 Produce the Transfer Bundle<text:bookmark-end text:name="__RefHeading___produce_the_transfer_bundle_1"/><text:bookmark-end text:name="produce_the_transfer_bundle"/></text:h>
      <text:p text:style-name="Text_20_body"><text:a xlink:type="simple" xlink:href="https://wiki.didosolutions.com/dido/02-crusible/07-disconnected-and-air-gapped-operations/start" text:style-name="Internet_20_link" text:visited-style-name="Visited_20_Internet_20_Link">Go to 7. Disconnected and Air-Gapped Operations</text:a></text:p>
      <text:p text:style-name="Text_20_body"><text:a xlink:type="simple" xlink:href="https://wiki.didosolutions.com/dido/99_annexes/annex-b-terms-and-definitions/c/crucible" text:style-name="Internet_20_link" text:visited-style-name="Visited_20_Internet_20_Link">Crucible</text:a> produces a <text:a xlink:type="simple" xlink:href="https://wiki.didosolutions.com/dido/99_annexes/annex-b-terms-and-definitions/t/transfer_bundle" text:style-name="Internet_20_link" text:visited-style-name="Visited_20_Internet_20_Link">Transfer Bundle</text:a> containing the controlled content required for an authorized operation in a <text:a xlink:type="simple" xlink:href="https://wiki.didosolutions.com/dido/99_annexes/annex-b-terms-and-definitions/d/disconnected_environment" text:style-name="Internet_20_link" text:visited-style-name="Visited_20_Internet_20_Link">Disconnected Environment</text:a> or <text:a xlink:type="simple" xlink:href="https://wiki.didosolutions.com/dido/99_annexes/annex-b-terms-and-definitions/a/air-gapped_environment" text:style-name="Internet_20_link" text:visited-style-name="Visited_20_Internet_20_Link">Air-Gapped Environment</text:a>.</text:p>
      <text:p text:style-name="Text_20_body">The Transfer Bundle provides a defined unit for subsequent transfer across the applicable boundary. Producing the bundle does not authorize its export, physical movement, release, or import into another <text:a xlink:type="simple" xlink:href="https://wiki.didosolutions.com/dido/99_annexes/annex-b-terms-and-definitions/s/security_domain" text:style-name="Internet_20_link" text:visited-style-name="Visited_20_Internet_20_Link">Security Domain</text:a>.</text:p>
      <text:h text:style-name="Heading_20_2" text:outline-level="2"><text:bookmark-start text:name="__RefHeading___select_the_bundle_content_2"/><text:bookmark-start text:name="select_the_bundle_content"/>Select the Bundle Content<text:bookmark-end text:name="__RefHeading___select_the_bundle_content_2"/><text:bookmark-end text:name="select_the_bundle_content"/></text:h>
      <text:p text:style-name="Text_20_body">Crucible selects the content required by the planned destination-environment activity.</text:p>
      <text:p text:style-name="Text_20_body">The Transfer Bundle can contain:</text:p>
      <text:p text:style-name="Text_20_body">Captured direct DependenciesCaptured transitive DependenciesDependency metadataDependency relationship informationContent required to populate Offline RepositoriesCompliance Findings associated with included artifactsInformation needed to preserve the associations between Compliance Findings and the artifacts they describeThe applicable lifecycle activity and requirements determine the content included in a particular Transfer Bundle.</text:p>
      <text:p text:style-name="Text_20_body">Crucible does not include unrelated content merely because that content is available in the source environment.</text:p>
      <text:h text:style-name="Heading_20_2" text:outline-level="2"><text:bookmark-start text:name="__RefHeading___assemble_the_transfer_bundle_3"/><text:bookmark-start text:name="assemble_the_transfer_bundle"/>Assemble the Transfer Bundle<text:bookmark-end text:name="__RefHeading___assemble_the_transfer_bundle_3"/><text:bookmark-end text:name="assemble_the_transfer_bundle"/></text:h>
      <text:p text:style-name="Text_20_body">Crucible assembles the selected content into an identifiable Transfer Bundle.</text:p>
      <text:p text:style-name="Text_20_body">The assembly activity can include:</text:p>
      <text:p text:style-name="Text_20_body">Select the captured dependency setSelect associated metadataSelect applicable Compliance FindingsPreserve required relationships among the included itemsCreate the bundle representationAssign the Transfer Bundle identifierRecord the bundle-production resultThe Transfer Bundle can contain content originating from more than one authorized source. Inclusion in the same bundle does not merge the identity, revision, provenance, or governance of the individual items.</text:p>
      <text:h text:style-name="Heading_20_2" text:outline-level="2"><text:bookmark-start text:name="__RefHeading___include_captured_dependencies_4"/><text:bookmark-start text:name="include_captured_dependencies"/>Include Captured Dependencies<text:bookmark-end text:name="__RefHeading___include_captured_dependencies_4"/><text:bookmark-end text:name="include_captured_dependencies"/></text:h>
      <text:p text:style-name="Text_20_body">The Transfer Bundle contains the captured Dependencies required by the planned disconnected or air-gapped activity.</text:p>
      <text:p text:style-name="Text_20_body">The included dependency information identifies, as applicable:</text:p>
      <text:p text:style-name="Text_20_body">The DependencyThe selected version or revisionThe Dependency typeThe original sourceAvailable integrity informationThe relationship to the activity requiring the DependencyRelationships among direct and transitive DependenciesThe bundle must contain the dependency content required by the destination activity rather than references that require unavailable connected access.</text:p>
      <text:h text:style-name="Heading_20_2" text:outline-level="2"><text:bookmark-start text:name="__RefHeading___include_compliance_findings_5"/><text:bookmark-start text:name="include_compliance_findings"/>Include Compliance Findings<text:bookmark-end text:name="__RefHeading___include_compliance_findings_5"/><text:bookmark-end text:name="include_compliance_findings"/></text:h>
      <text:p text:style-name="Text_20_body">When an included artifact has associated <text:a xlink:type="simple" xlink:href="https://wiki.didosolutions.com/dido/99_annexes/annex-b-terms-and-definitions/c/compliance_finding" text:style-name="Internet_20_link" text:visited-style-name="Visited_20_Internet_20_Link">Compliance Findings</text:a>, Crucible includes the applicable findings in the Transfer Bundle.</text:p>
      <text:p text:style-name="Text_20_body">The bundle preserves the relationship between each included Compliance Finding and the artifact or subject that the finding describes.</text:p>
      <text:p text:style-name="Text_20_body">Including a Compliance Finding does not:</text:p>
      <text:p text:style-name="Text_20_body">Change the recorded findingResolve the findingApprove an exceptionEstablish risk acceptanceGrant operational authorizationEstablish that the destination environment satisfies the same compliance criteriaA change to the transferred artifact or its destination environment can require another assessment.</text:p>
      <text:h text:style-name="Heading_20_2" text:outline-level="2"><text:bookmark-start text:name="__RefHeading___preserve_bundle_relationships_6"/><text:bookmark-start text:name="preserve_bundle_relationships"/>Preserve Bundle Relationships<text:bookmark-end text:name="__RefHeading___preserve_bundle_relationships_6"/><text:bookmark-end text:name="preserve_bundle_relationships"/></text:h>
      <text:p text:style-name="Text_20_body">Crucible preserves the relationships needed to interpret the bundle after import.</text:p>
      <text:p text:style-name="Text_20_body">These relationships can identify:</text:p>
      <text:p text:style-name="Text_20_body">A Dependency and the activity requiring itA direct Dependency and its transitive DependenciesAn artifact and its associated Compliance FindingsA finding and the subject assessedAn included item and its sourceAn included item and its selected revisionAn included item and its integrity informationThe destination environment must be able to distinguish the included content and reconstruct the relationships required by the subsequent lifecycle activity.</text:p>
      <text:h text:style-name="Heading_20_2" text:outline-level="2"><text:bookmark-start text:name="__RefHeading___identify_the_transfer_bundle_7"/><text:bookmark-start text:name="identify_the_transfer_bundle"/>Identify the Transfer Bundle<text:bookmark-end text:name="__RefHeading___identify_the_transfer_bundle_7"/><text:bookmark-end text:name="identify_the_transfer_bundle"/></text:h>
      <text:p text:style-name="Text_20_body">The produced Transfer Bundle has an identifiable representation.</text:p>
      <text:p text:style-name="Text_20_body">The bundle-production result can identify:</text:p>
      <text:p text:style-name="Text_20_body">The Transfer Bundle identifierThe planned destination environmentThe planned destination activityThe included DependenciesThe included Compliance FindingsThe relationships among included itemsThe bundle format or representationThe bundle-production timeThe bundle-production statusAny required content that was not includedThe applicable transfer process can add separate export, custody, transport, inspection, release, or import records. Those records are not created merely by producing the Transfer Bundle.</text:p>
      <text:h text:style-name="Heading_20_2" text:outline-level="2"><text:bookmark-start text:name="__RefHeading___review_bundle_completeness_8"/><text:bookmark-start text:name="review_bundle_completeness"/>Review Bundle Completeness<text:bookmark-end text:name="__RefHeading___review_bundle_completeness_8"/><text:bookmark-end text:name="review_bundle_completeness"/></text:h>
      <text:p text:style-name="Text_20_body">Before transfer, the bundle can be reviewed to determine whether it contains the content selected for the planned destination activity.</text:p>
      <text:p text:style-name="Text_20_body">The review can identify:</text:p>
      <text:p text:style-name="Text_20_body">Missing DependenciesMissing transitive DependenciesMissing Compliance FindingsMissing associationsUnresolved contentContent that is not authorized for inclusionContent that cannot be represented in the bundleA complete bundle contains the selected content and relationships. Completeness does not independently authorize transfer across the boundary.</text:p>
      <text:h text:style-name="Heading_20_2" text:outline-level="2"><text:bookmark-start text:name="__RefHeading___transfer-bundle_result_9"/><text:bookmark-start text:name="transfer-bundle_result"/>Transfer-Bundle Result<text:bookmark-end text:name="__RefHeading___transfer-bundle_result_9"/><text:bookmark-end text:name="transfer-bundle_result"/></text:h>
      <text:p text:style-name="Text_20_body">The Transfer-Bundle result identifies:</text:p>
      <text:p text:style-name="Text_20_body">The produced Transfer BundleThe selected bundle contentThe captured Dependencies includedThe Compliance Findings includedThe preserved associationsThe bundle-production statusAny missing or unresolved contentThe produced Transfer Bundle becomes the controlled input to <text:a xlink:type="simple" xlink:href="https://wiki.didosolutions.com/dido/02-crusible/07-disconnected-and-air-gapped-operations/07-03-transfer-across-the-boundary" text:style-name="Internet_20_link" text:visited-style-name="Visited_20_Internet_20_Link">7.3 Transfer Across the Boundary</text:a>.</text:p>
      <text:h text:style-name="Heading_20_2" text:outline-level="2"><text:bookmark-start text:name="__RefHeading___requirements_addressed_10"/><text:bookmark-start text:name="requirements_addressed"/>Requirements Addressed<text:bookmark-end text:name="__RefHeading___requirements_addressed_10"/><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10-dependency-capture-and-offline-transfer/fr-depc-003" text:style-name="Internet_20_link" text:visited-style-name="Visited_20_Internet_20_Link">FR-DEPC-003 — Produce a Transfer Bundl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oduce a <text:a xlink:type="simple" xlink:href="https://wiki.didosolutions.com/dido/99_annexes/annex-b-terms-and-definitions/t/transfer_bundle" text:style-name="Internet_20_link" text:visited-style-name="Visited_20_Internet_20_Link">Transfer Bundle</text:a> containing captured <text:a xlink:type="simple" xlink:href="https://wiki.didosolutions.com/dido/99_annexes/annex-b-terms-and-definitions/b/build_dependency" text:style-name="Internet_20_link" text:visited-style-name="Visited_20_Internet_20_Link">Build Dependencies</text:a>.</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10/fr-comp-010a" text:style-name="Internet_20_link" text:visited-style-name="Visited_20_Internet_20_Link">FR-COMP-010a — Compliance Finding Transfer Bundle Inclus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include Compliance Findings in the <text:a xlink:type="simple" xlink:href="https://wiki.didosolutions.com/dido/99_annexes/annex-b-terms-and-definitions/t/transfer_bundle" text:style-name="Internet_20_link" text:visited-style-name="Visited_20_Internet_20_Link">Transfer Bundle</text:a> containing the <text:a xlink:type="simple" xlink:href="https://wiki.didosolutions.com/dido/99_annexes/annex-b-terms-and-definitions/a/artifact" text:style-name="Internet_20_link" text:visited-style-name="Visited_20_Internet_20_Link">Artifacts</text:a> to which the Compliance Findings apply.</text:p>
          </table:table-cell>
        </table:table-row>
      </table:table>
      <text:p text:style-name="Text_20_body">The linked leaf requirement pages remain the canonical sour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16:52</meta:creation-date>
    <dc:creator>Generated</dc:creator>
    <dc:date>2026-08-23T22::16:52</dc:date>
    <dc:language>en-US</dc:language>
    <meta:editing-cycles>1</meta:editing-cycles>
    <meta:editing-duration>PT0S</meta:editing-duration>
    <dc:title>dido:02-crusible:07-disconnected-and-air-gapped-operations:07-02-produce-the-transfer-bundle</dc:title>
  </office:meta>
</office:document-meta>
</file>