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7-disconnected-and-air-gapped-operations:07-01-capture-and-preserve-dependencies"/><text:bookmark-start text:name="__RefHeading___capture_and_preserve_dependencies_1"/><text:bookmark-start text:name="capture_and_preserve_dependencies"/>7.1 Capture and Preserve Dependencies<text:bookmark-end text:name="__RefHeading___capture_and_preserve_dependencies_1"/><text:bookmark-end text:name="capture_and_preserve_dependencies"/></text:h>
      <text:p text:style-name="Text_20_body"><text:a xlink:type="simple" xlink:href="https://wiki.didosolutions.com/dido/02-crusible/07-disconnected-and-air-gapped-operations/start" text:style-name="Internet_20_link" text:visited-style-name="Visited_20_Internet_20_Link">Go to 7. Disconnected and Air-Gapped Operations</text:a></text:p>
      <text:p text:style-name="Text_20_body">Before a lifecycle activity moves into a <text:a xlink:type="simple" xlink:href="https://wiki.didosolutions.com/dido/99_annexes/annex-b-terms-and-definitions/d/disconnected_environment" text:style-name="Internet_20_link" text:visited-style-name="Visited_20_Internet_20_Link">Disconnected Environment</text:a> or <text:a xlink:type="simple" xlink:href="https://wiki.didosolutions.com/dido/99_annexes/annex-b-terms-and-definitions/a/air-gapped_environment" text:style-name="Internet_20_link" text:visited-style-name="Visited_20_Internet_20_Link">Air-Gapped Environment</text:a>, <text:a xlink:type="simple" xlink:href="https://wiki.didosolutions.com/dido/99_annexes/annex-b-terms-and-definitions/c/crucible" text:style-name="Internet_20_link" text:visited-style-name="Visited_20_Internet_20_Link">Crucible</text:a> captures the <text:a xlink:type="simple" xlink:href="https://wiki.didosolutions.com/dido/99_annexes/annex-b-terms-and-definitions/d/dependency" text:style-name="Internet_20_link" text:visited-style-name="Visited_20_Internet_20_Link">Dependencies</text:a> required to perform that activity without direct access to their original connected sources.</text:p>
      <text:p text:style-name="Text_20_body">Dependency capture identifies the content required by the planned disconnected activity, retrieves that content from authorized sources, and records sufficient information to distinguish the captured content from another version or source.</text:p>
      <text:p text:style-name="Text_20_body">Captured Dependencies are preserved in a <text:a xlink:type="simple" xlink:href="https://wiki.didosolutions.com/dido/99_annexes/annex-b-terms-and-definitions/d/dependency_store" text:style-name="Internet_20_link" text:visited-style-name="Visited_20_Internet_20_Link">Dependency Store</text:a> so that subsequent transfer, import, repository population, construction, assessment, and deployment activities can use the identified dependency set.</text:p>
      <text:h text:style-name="Heading_20_2" text:outline-level="2"><text:bookmark-start text:name="__RefHeading___identify_required_dependencies_2"/><text:bookmark-start text:name="identify_required_dependencies"/>Identify Required Dependencies<text:bookmark-end text:name="__RefHeading___identify_required_dependencies_2"/><text:bookmark-end text:name="identify_required_dependencies"/></text:h>
      <text:p text:style-name="Text_20_body">Crucible identifies the Dependencies required by the planned disconnected or air-gapped lifecycle activity.</text:p>
      <text:p text:style-name="Text_20_body">The required dependency set can include:</text:p>
      <text:p text:style-name="Text_20_body">Software packagesPackage metadataBuild toolsRuntime librariesBase ImagesContainer build inputsImage LayersInfrastructure BaselinesConfiguration contentCompliance contentProvider tools and pluginsScriptsDirect DependenciesTransitive DependenciesThe applicable Baseline, build definition, assessment definition, deployment description, or other controlled lifecycle input determines which Dependencies are required.</text:p>
      <text:h text:style-name="Heading_20_2" text:outline-level="2"><text:bookmark-start text:name="__RefHeading___capture_dependencies_3"/><text:bookmark-start text:name="capture_dependencies"/>Capture Dependencies<text:bookmark-end text:name="__RefHeading___capture_dependencies_3"/><text:bookmark-end text:name="capture_dependencies"/></text:h>
      <text:p text:style-name="Text_20_body">Crucible captures the identified Dependencies while the authorized source remains accessible.</text:p>
      <text:p text:style-name="Text_20_body">For each captured Dependency, Crucible can record:</text:p>
      <text:p text:style-name="Text_20_body">The Dependency identifierThe Dependency typeThe selected version or revisionThe sourceThe retrieval locationAvailable integrity informationThe relationship to the lifecycle activity requiring the DependencyThe relationship to other captured DependenciesThe capture resultCrucible captures the identified version or revision rather than relying on an unspecified or changing source reference.</text:p>
      <text:p text:style-name="Text_20_body">When Crucible cannot capture a required Dependency, the capture result identifies the missing or unresolved Dependency.</text:p>
      <text:h text:style-name="Heading_20_2" text:outline-level="2"><text:bookmark-start text:name="__RefHeading___capture_direct_and_transitive_dependencies_4"/><text:bookmark-start text:name="capture_direct_and_transitive_dependencies"/>Capture Direct and Transitive Dependencies<text:bookmark-end text:name="__RefHeading___capture_direct_and_transitive_dependencies_4"/><text:bookmark-end text:name="capture_direct_and_transitive_dependencies"/></text:h>
      <text:p text:style-name="Text_20_body">A direct Dependency is explicitly referenced by the selected lifecycle input.</text:p>
      <text:p text:style-name="Text_20_body">A transitive Dependency is required by another Dependency in the captured set.</text:p>
      <text:p text:style-name="Text_20_body">Crucible captures both direct and transitive Dependencies when the planned disconnected activity requires them.</text:p>
      <text:p text:style-name="Text_20_body">Capturing only the directly referenced content can produce an incomplete dependency set when the activity also depends on packages, tools, libraries, metadata, or other indirectly required resources.</text:p>
      <text:h text:style-name="Heading_20_2" text:outline-level="2"><text:bookmark-start text:name="__RefHeading___preserve_captured_dependencies_5"/><text:bookmark-start text:name="preserve_captured_dependencies"/>Preserve Captured Dependencies<text:bookmark-end text:name="__RefHeading___preserve_captured_dependencies_5"/><text:bookmark-end text:name="preserve_captured_dependencies"/></text:h>
      <text:p text:style-name="Text_20_body">Crucible preserves the captured dependency set in a Dependency Store.</text:p>
      <text:p text:style-name="Text_20_body">The preserved representation maintains the information required to identify:</text:p>
      <text:p text:style-name="Text_20_body">Each captured DependencyIts selected version or revisionIts sourceIts integrity informationIts relationship to the planned lifecycle activityIts relationship to other DependenciesIts preservation locationIts capture and preservation statusPreservation makes the captured content available for subsequent preparation of the <text:a xlink:type="simple" xlink:href="https://wiki.didosolutions.com/dido/99_annexes/annex-b-terms-and-definitions/t/transfer_bundle" text:style-name="Internet_20_link" text:visited-style-name="Visited_20_Internet_20_Link">Transfer Bundle</text:a>.</text:p>
      <text:p text:style-name="Text_20_body">Preservation does not independently authorize transfer across a Security Domain or other controlled boundary.</text:p>
      <text:h text:style-name="Heading_20_2" text:outline-level="2"><text:bookmark-start text:name="__RefHeading___extensible_dependency_representation_6"/><text:bookmark-start text:name="extensible_dependency_representation"/>Extensible Dependency Representation<text:bookmark-end text:name="__RefHeading___extensible_dependency_representation_6"/><text:bookmark-end text:name="extensible_dependency_representation"/></text:h>
      <text:p text:style-name="Text_20_body">The Dependency Store represents different dependency types without limiting Crucible to one package manager, repository type, operating system, build tool, or artifact format.</text:p>
      <text:p text:style-name="Text_20_body">An extensible representation allows Crucible to preserve the identifying information and relationships needed for additional dependency types as Crucible supports them.</text:p>
      <text:p text:style-name="Text_20_body">The representation does not require every Dependency to use the same native format. It provides a consistent means to identify and relate the preserved content to the lifecycle activity that requires it.</text:p>
      <text:h text:style-name="Heading_20_2" text:outline-level="2"><text:bookmark-start text:name="__RefHeading___verify_the_captured_set_7"/><text:bookmark-start text:name="verify_the_captured_set"/>Verify the Captured Set<text:bookmark-end text:name="__RefHeading___verify_the_captured_set_7"/><text:bookmark-end text:name="verify_the_captured_set"/></text:h>
      <text:p text:style-name="Text_20_body">Before producing the Transfer Bundle, Crucible determines whether the captured dependency set contains the Dependencies identified for the planned disconnected activity.</text:p>
      <text:p text:style-name="Text_20_body">The verification can identify:</text:p>
      <text:p text:style-name="Text_20_body">Successfully captured DependenciesMissing DependenciesUnresolved transitive DependenciesUnavailable versionsIntegrity mismatchesUnauthorized sources or contentDependencies that cannot be represented or preservedAn incomplete dependency set can prevent the planned activity from completing after transfer into the destination environment.</text:p>
      <text:h text:style-name="Heading_20_2" text:outline-level="2"><text:bookmark-start text:name="__RefHeading___capture_and_preservation_result_8"/><text:bookmark-start text:name="capture_and_preservation_result"/>Capture and Preservation Result<text:bookmark-end text:name="__RefHeading___capture_and_preservation_result_8"/><text:bookmark-end text:name="capture_and_preservation_result"/></text:h>
      <text:p text:style-name="Text_20_body">The capture and preservation result identifies:</text:p>
      <text:p text:style-name="Text_20_body">The planned disconnected lifecycle activityThe required dependency setThe captured direct DependenciesThe captured transitive DependenciesThe selected versions or revisionsThe source of each DependencyThe integrity informationThe Dependency Store representationThe preservation locationThe capture and preservation statusAny missing or unresolved DependencyThe preserved dependency set becomes an input to <text:a xlink:type="simple" xlink:href="https://wiki.didosolutions.com/dido/02-crusible/07-disconnected-and-air-gapped-operations/07-02-produce-the-transfer-bundle" text:style-name="Internet_20_link" text:visited-style-name="Visited_20_Internet_20_Link">7.2 Produce the Transfer Bundle</text:a>.</text:p>
      <text:h text:style-name="Heading_20_2" text:outline-level="2"><text:bookmark-start text:name="__RefHeading___requirements_addressed_9"/><text:bookmark-start text:name="requirements_addressed"/>Requirements Addressed<text:bookmark-end text:name="__RefHeading___requirements_addressed_9"/><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10-dependency-capture-and-offline-transfer/fr-depc-001" text:style-name="Internet_20_link" text:visited-style-name="Visited_20_Internet_20_Link">FR-DEPC-001 — Capture Build Dependenci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erform <text:a xlink:type="simple" xlink:href="https://wiki.didosolutions.com/dido/99_annexes/annex-b-terms-and-definitions/d/dependency_capture" text:style-name="Internet_20_link" text:visited-style-name="Visited_20_Internet_20_Link">Dependency Capture</text:a> for <text:a xlink:type="simple" xlink:href="https://wiki.didosolutions.com/dido/99_annexes/annex-b-terms-and-definitions/b/build_dependency" text:style-name="Internet_20_link" text:visited-style-name="Visited_20_Internet_20_Link">Build Dependencies</text:a>.</text:p>
          </table:table-cell>
        </table:table-row>
        <table:table-row>
          <table:table-cell office:value-type="string" table:style-name="tablecell">
            <text:p text:style-name="tablealignleft"> <text:a xlink:type="simple" xlink:href="https://wiki.didosolutions.com/dido/02-crusible/99-annexes/annex-c-requirements/03-functional-requirements/03-10-dependency-capture-and-offline-transfer/fr-depc-002" text:style-name="Internet_20_link" text:visited-style-name="Visited_20_Internet_20_Link">FR-DEPC-002 — Preserve Dependencies in a Dependency Stor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eserve captured <text:a xlink:type="simple" xlink:href="https://wiki.didosolutions.com/dido/99_annexes/annex-b-terms-and-definitions/b/build_dependency" text:style-name="Internet_20_link" text:visited-style-name="Visited_20_Internet_20_Link">Build Dependencies</text:a> in a managed <text:a xlink:type="simple" xlink:href="https://wiki.didosolutions.com/dido/99_annexes/annex-b-terms-and-definitions/d/dependency_store" text:style-name="Internet_20_link" text:visited-style-name="Visited_20_Internet_20_Link">Dependency Store</text:a>.</text:p>
          </table:table-cell>
        </table:table-row>
        <table:table-row>
          <table:table-cell office:value-type="string" table:style-name="tablecell">
            <text:p text:style-name="tablealignleft"> <text:a xlink:type="simple" xlink:href="https://wiki.didosolutions.com/dido/02-crusible/99-annexes/annex-c-requirements/03-functional-requirements/03-10-dependency-capture-and-offline-transfer/fr-depc-005" text:style-name="Internet_20_link" text:visited-style-name="Visited_20_Internet_20_Link">FR-DEPC-005 — Dependency Store Implementation Independenc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ermit the implementation of a <text:a xlink:type="simple" xlink:href="https://wiki.didosolutions.com/dido/99_annexes/annex-b-terms-and-definitions/d/dependency_store" text:style-name="Internet_20_link" text:visited-style-name="Visited_20_Internet_20_Link">Dependency Store</text:a> to change without changing the <text:a xlink:type="simple" xlink:href="https://wiki.didosolutions.com/dido/99_annexes/annex-b-terms-and-definitions/d/dependency_capture" text:style-name="Internet_20_link" text:visited-style-name="Visited_20_Internet_20_Link">Dependency Capture</text:a> <text:a xlink:type="simple" xlink:href="https://wiki.didosolutions.com/dido/99_annexes/annex-b-terms-and-definitions/c/contract" text:style-name="Internet_20_link" text:visited-style-name="Visited_20_Internet_20_Link">Contract</text:a>.</text:p>
          </table:table-cell>
        </table:table-row>
      </table:table>
      <text:p text:style-name="Text_20_body">The linked leaf requirement pages remain the canonical 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34:48</meta:creation-date>
    <dc:creator>Generated</dc:creator>
    <dc:date>2026-08-22T18::34:48</dc:date>
    <dc:language>en-US</dc:language>
    <meta:editing-cycles>1</meta:editing-cycles>
    <meta:editing-duration>PT0S</meta:editing-duration>
    <dc:title>dido:02-crusible:07-disconnected-and-air-gapped-operations:07-01-capture-and-preserve-dependencies</dc:title>
  </office:meta>
</office:document-meta>
</file>