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06-connected-operations:06-02-deploy-in-a-connected-environment"/><text:bookmark-start text:name="__RefHeading___deploy_in_a_connected_environment_1"/><text:bookmark-start text:name="deploy_in_a_connected_environment"/>6.2 Deploy in a Connected Environment<text:bookmark-end text:name="__RefHeading___deploy_in_a_connected_environment_1"/><text:bookmark-end text:name="deploy_in_a_connected_environment"/></text:h>
      <text:p text:style-name="Text_20_body"><text:a xlink:type="simple" xlink:href="https://wiki.didosolutions.com/dido/02-crusible/06-connected-operations/start" text:style-name="Internet_20_link" text:visited-style-name="Visited_20_Internet_20_Link">Go to 6. Connected Operations</text:a></text:p>
      <text:p text:style-name="Text_20_body">Within a <text:a xlink:type="simple" xlink:href="https://wiki.didosolutions.com/dido/99_annexes/annex-b-terms-and-definitions/c/connected_environment" text:style-name="Internet_20_link" text:visited-style-name="Visited_20_Internet_20_Link">Connected Environment</text:a>, <text:a xlink:type="simple" xlink:href="https://wiki.didosolutions.com/dido/99_annexes/annex-b-terms-and-definitions/c/crucible" text:style-name="Internet_20_link" text:visited-style-name="Visited_20_Internet_20_Link">Crucible</text:a> deploys an identified environment to an authorized <text:a xlink:type="simple" xlink:href="https://wiki.didosolutions.com/dido/99_annexes/annex-b-terms-and-definitions/d/deployment_target" text:style-name="Internet_20_link" text:visited-style-name="Visited_20_Internet_20_Link">Deployment Target</text:a>.</text:p>
      <text:p text:style-name="Text_20_body">Connected operation allows the deployment activity to interact with the authorized provider services, repositories, registries, and other External Systems required by the applicable deployment.</text:p>
      <text:p text:style-name="Text_20_body">Connectivity establishes the operating condition. The Deployment Orchestration and Multi-Cloud Management requirements define the deployment capabilities.</text:p>
      <text:h text:style-name="Heading_20_2" text:outline-level="2"><text:bookmark-start text:name="__RefHeading___identify_the_deployment_2"/><text:bookmark-start text:name="identify_the_deployment"/>Identify the Deployment<text:bookmark-end text:name="__RefHeading___identify_the_deployment_2"/><text:bookmark-end text:name="identify_the_deployment"/></text:h>
      <text:p text:style-name="Text_20_body">Crucible identifies the deployment to perform and the environment to be realized.</text:p>
      <text:p text:style-name="Text_20_body">The deployment identifies:</text:p>
      <text:p text:style-name="Text_20_body">The applicable Infrastructure BaselineThe selected Machine Images or Container ImagesThe required application artifactsThe selected Deployment TargetThe applicable Provider ImplementationThe deployment parametersThe provider-specific parametersThe required infrastructure resourcesThe applicable security and configuration informationEach controlled input retains its identity and revision so the deployed result can be traced to the content used to create it.</text:p>
      <text:h text:style-name="Heading_20_2" text:outline-level="2"><text:bookmark-start text:name="__RefHeading___select_the_deployment_target_3"/><text:bookmark-start text:name="select_the_deployment_target"/>Select the Deployment Target<text:bookmark-end text:name="__RefHeading___select_the_deployment_target_3"/><text:bookmark-end text:name="select_the_deployment_target"/></text:h>
      <text:p text:style-name="Text_20_body">Crucible selects an authorized Deployment Target that supports the resources and operations required by the deployment.</text:p>
      <text:p text:style-name="Text_20_body">A connected Deployment Target can provide access to:</text:p>
      <text:p text:style-name="Text_20_body">Compute resourcesStorage resourcesNetwork resourcesVirtual-machine servicesContainer servicesPlatform servicesProvider-specific deployment interfacesThe selected Deployment Target can reside in a commercial cloud, private cloud, on-premises environment, or another supported infrastructure environment when the applicable requirements and Provider Implementation support that target.</text:p>
      <text:p text:style-name="Text_20_body">Selection of a Deployment Target does not independently authorize deployment. The applicable access controls, Security Domain restrictions, and organizational approvals continue to govern the operation.</text:p>
      <text:h text:style-name="Heading_20_2" text:outline-level="2"><text:bookmark-start text:name="__RefHeading___prepare_the_deployment_inputs_4"/><text:bookmark-start text:name="prepare_the_deployment_inputs"/>Prepare the Deployment Inputs<text:bookmark-end text:name="__RefHeading___prepare_the_deployment_inputs_4"/><text:bookmark-end text:name="prepare_the_deployment_inputs"/></text:h>
      <text:p text:style-name="Text_20_body">Crucible makes the controlled deployment inputs available to the applicable deployment operation.</text:p>
      <text:p text:style-name="Text_20_body">The deployment inputs can include:</text:p>
      <text:p text:style-name="Text_20_body">An Infrastructure BaselineMachine ImagesContainer ImagesApplication artifactsConfiguration definitionsNetwork definitionsStorage definitionsSecurity configurationPreserved DependenciesCredential referencesDeployment parametersProvider-specific parametersA connected deployment can obtain required inputs from authorized external repositories and services when the applicable lifecycle activity permits that access.</text:p>
      <text:p text:style-name="Text_20_body">Crucible preserves the identity and revision of each input used by the deployment.</text:p>
      <text:h text:style-name="Heading_20_2" text:outline-level="2"><text:bookmark-start text:name="__RefHeading___resolve_provider-specific_realization_5"/><text:bookmark-start text:name="resolve_provider-specific_realization"/>Resolve Provider-Specific Realization<text:bookmark-end text:name="__RefHeading___resolve_provider-specific_realization_5"/><text:bookmark-end text:name="resolve_provider-specific_realization"/></text:h>
      <text:p text:style-name="Text_20_body">Crucible separates provider-independent deployment intent from provider-specific realization.</text:p>
      <text:p text:style-name="Text_20_body">The provider-independent deployment content identifies the required resources, relationships, and lifecycle operations.</text:p>
      <text:p text:style-name="Text_20_body">The applicable Provider Implementation resolves that intent into the interfaces, resource types, identifiers, and parameters required by the selected provider.</text:p>
      <text:p text:style-name="Text_20_body">Provider-specific information can include:</text:p>
      <text:p text:style-name="Text_20_body">Provider resource typesRegions or locationsCompute classesStorage classesNetwork identifiersImage identifiersService identifiersProvider credentials or credential referencesProvider-specific configuration parametersThe Provider Implementation does not change the intended deployment outcome merely because the provider uses a different resource model or interface.</text:p>
      <text:h text:style-name="Heading_20_2" text:outline-level="2"><text:bookmark-start text:name="__RefHeading___perform_the_deployment_6"/><text:bookmark-start text:name="perform_the_deployment"/>Perform the Deployment<text:bookmark-end text:name="__RefHeading___perform_the_deployment_6"/><text:bookmark-end text:name="perform_the_deployment"/></text:h>
      <text:p text:style-name="Text_20_body">Crucible performs the operations required to realize the environment on the selected Deployment Target.</text:p>
      <text:p text:style-name="Text_20_body">The deployment can include:</text:p>
      <text:p text:style-name="Text_20_body">Verify the required deployment inputsEstablish access to the selected Deployment TargetCreate or configure infrastructure resourcesCreate network and storage resourcesInstantiate Machine Images or Container ImagesApply the required configurationDeploy application workloadsApply security configurationExecute required post-deployment operationsRecord the result of each operationThe applicable Infrastructure Baseline and deployment description determine which operations Crucible performs and their required ordering.</text:p>
      <text:h text:style-name="Heading_20_2" text:outline-level="2"><text:bookmark-start text:name="__RefHeading___coordinate_deployment_operations_7"/><text:bookmark-start text:name="coordinate_deployment_operations"/>Coordinate Deployment Operations<text:bookmark-end text:name="__RefHeading___coordinate_deployment_operations_7"/><text:bookmark-end text:name="coordinate_deployment_operations"/></text:h>
      <text:p text:style-name="Text_20_body">Crucible coordinates the individual operations that comprise the deployment.</text:p>
      <text:p text:style-name="Text_20_body">Deployment orchestration preserves the relationships among:</text:p>
      <text:p text:style-name="Text_20_body">The selected Deployment TargetThe Infrastructure BaselineThe Provider ImplementationThe deployed ImagesThe deployment parametersThe individual deployment operationsThe resources created or changedThe resulting deployment statusCrucible records whether each deployment operation completed, failed, or could not proceed.</text:p>
      <text:h text:style-name="Heading_20_2" text:outline-level="2"><text:bookmark-start text:name="__RefHeading___deploy_across_supported_providers_8"/><text:bookmark-start text:name="deploy_across_supported_providers"/>Deploy Across Supported Providers<text:bookmark-end text:name="__RefHeading___deploy_across_supported_providers_8"/><text:bookmark-end text:name="deploy_across_supported_providers"/></text:h>
      <text:p text:style-name="Text_20_body">Crucible can apply a consistent deployment lifecycle across supported provider environments.</text:p>
      <text:p text:style-name="Text_20_body">Provider environments can differ in their:</text:p>
      <text:p text:style-name="Text_20_body">Resource modelsInterfacesAuthentication mechanismsNetwork servicesStorage servicesImage formatsConfiguration parametersOperational constraintsThe Provider Implementation handles provider-specific behavior while Crucible preserves the common deployment intent and lifecycle relationships.</text:p>
      <text:p text:style-name="Text_20_body">Support for multiple providers does not require every provider to expose identical services or behavior.</text:p>
      <text:h text:style-name="Heading_20_2" text:outline-level="2"><text:bookmark-start text:name="__RefHeading___deploy_to_multiple_targets_9"/><text:bookmark-start text:name="deploy_to_multiple_targets"/>Deploy to Multiple Targets<text:bookmark-end text:name="__RefHeading___deploy_to_multiple_targets_9"/><text:bookmark-end text:name="deploy_to_multiple_targets"/></text:h>
      <text:p text:style-name="Text_20_body">A deployment can include more than one Deployment Target when the applicable deployment definition requires a distributed environment.</text:p>
      <text:p text:style-name="Text_20_body">Crucible preserves the identity and deployment result of each target-specific operation.</text:p>
      <text:p text:style-name="Text_20_body">A connected multi-target deployment can include:</text:p>
      <text:p text:style-name="Text_20_body">Resources in multiple provider environmentsResources in multiple geographic locationsResources in separate Security DomainsCentral and edge resourcesDifferent infrastructure types within one operational environmentEach Deployment Target remains independently identifiable even when the deployed resources collectively form one environment.</text:p>
      <text:h text:style-name="Heading_20_2" text:outline-level="2"><text:bookmark-start text:name="__RefHeading___handle_deployment_failures_10"/><text:bookmark-start text:name="handle_deployment_failures"/>Handle Deployment Failures<text:bookmark-end text:name="__RefHeading___handle_deployment_failures_10"/><text:bookmark-end text:name="handle_deployment_failures"/></text:h>
      <text:p text:style-name="Text_20_body">When a deployment operation fails, Crucible records:</text:p>
      <text:p text:style-name="Text_20_body">The failed operationThe affected Deployment TargetThe inputs supplied to the operationThe observed failureThe operations completed before the failureThe resources created or changedThe resulting deployment stateA deployment failure does not authorize substitution of an unidentified resource, unapproved provider, or uncontrolled deployment process.</text:p>
      <text:p text:style-name="Text_20_body">Any rollback, recovery, remediation, or redeployment activity remains governed by its applicable requirement and deployment definition.</text:p>
      <text:h text:style-name="Heading_20_2" text:outline-level="2"><text:bookmark-start text:name="__RefHeading___connected_deployment_result_11"/><text:bookmark-start text:name="connected_deployment_result"/>Connected Deployment Result<text:bookmark-end text:name="__RefHeading___connected_deployment_result_11"/><text:bookmark-end text:name="connected_deployment_result"/></text:h>
      <text:p text:style-name="Text_20_body">The connected deployment result identifies:</text:p>
      <text:p text:style-name="Text_20_body">The deployment identifierThe selected Deployment Target or TargetsThe Infrastructure Baseline and revisionThe deployed Images and revisionsThe Provider Implementation and revisionThe deployment parametersThe provider-specific parametersThe deployment operations performedThe status of each operationThe resources created, changed, or removedThe resulting deployment statusAny failure informationThe associated <text:a xlink:type="simple" xlink:href="https://wiki.didosolutions.com/dido/99_annexes/annex-b-terms-and-definitions/p/provenance" text:style-name="Internet_20_link" text:visited-style-name="Visited_20_Internet_20_Link">Provenance</text:a>The associated <text:a xlink:type="simple" xlink:href="https://wiki.didosolutions.com/dido/99_annexes/annex-b-terms-and-definitions/t/traceability" text:style-name="Internet_20_link" text:visited-style-name="Visited_20_Internet_20_Link">Traceability</text:a>The deployment result becomes the subject of the applicable validation, assessment, remediation, or subsequent lifecycle activity.</text:p>
      <text:h text:style-name="Heading_20_2" text:outline-level="2"><text:bookmark-start text:name="__RefHeading___requirements_addressed_12"/><text:bookmark-start text:name="requirements_addressed"/>Requirements Addressed<text:bookmark-end text:name="__RefHeading___requirements_addressed_12"/><text:bookmark-end text:name="requirements_addressed"/></text:h>
      <table:table table:style-name="Table">
        <table:table-column/>
        <table:table-column/>
        <table:table-row>
          <table:table-cell office:value-type="string" table:style-name="tableheader">
            <text:p text:style-name="Table_20_Heading"> Requirement </text:p>
          </table:table-cell>
          <table:table-cell office:value-type="string" table:style-name="tableheader">
            <text:p text:style-name="Table_20_Heading"> Statement </text:p>
          </table:table-cell>
        </table:table-row>
        <table:table-row>
          <table:table-cell office:value-type="string" table:style-name="tablecell">
            <text:p text:style-name="tablealignleft"> <text:a xlink:type="simple" xlink:href="https://wiki.didosolutions.com/dido/02-crusible/99-annexes/annex-c-requirements/03-functional-requirements/03-03-deployment-orchestration/fr-dep-001" text:style-name="Internet_20_link" text:visited-style-name="Visited_20_Internet_20_Link">FR-DEP-001 — Deploy Infrastructure Resource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deploy <text:a xlink:type="simple" xlink:href="https://wiki.didosolutions.com/dido/99_annexes/annex-b-terms-and-definitions/i/infrastructure_resource" text:style-name="Internet_20_link" text:visited-style-name="Visited_20_Internet_20_Link">Infrastructure Resources</text:a>.</text:p>
          </table:table-cell>
        </table:table-row>
        <table:table-row>
          <table:table-cell office:value-type="string" table:style-name="tablecell">
            <text:p text:style-name="tablealignleft"> <text:a xlink:type="simple" xlink:href="https://wiki.didosolutions.com/dido/02-crusible/99-annexes/annex-c-requirements/03-functional-requirements/03-03-deployment-orchestration/fr-dep-002" text:style-name="Internet_20_link" text:visited-style-name="Visited_20_Internet_20_Link">FR-DEP-002 — Deploy Virtual Machine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deploy <text:a xlink:type="simple" xlink:href="https://wiki.didosolutions.com/dido/99_annexes/annex-b-terms-and-definitions/v/virtual_machine" text:style-name="Internet_20_link" text:visited-style-name="Visited_20_Internet_20_Link">Virtual Machines</text:a>.</text:p>
          </table:table-cell>
        </table:table-row>
        <table:table-row>
          <table:table-cell office:value-type="string" table:style-name="tablecell">
            <text:p text:style-name="tablealignleft"> <text:a xlink:type="simple" xlink:href="https://wiki.didosolutions.com/dido/02-crusible/99-annexes/annex-c-requirements/03-functional-requirements/03-03-deployment-orchestration/fr-dep-003" text:style-name="Internet_20_link" text:visited-style-name="Visited_20_Internet_20_Link">FR-DEP-003 — Deploy Kubernetes Cluster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deploy <text:a xlink:type="simple" xlink:href="https://wiki.didosolutions.com/dido/99_annexes/annex-b-terms-and-definitions/k/kubernetes_cluster" text:style-name="Internet_20_link" text:visited-style-name="Visited_20_Internet_20_Link">Kubernetes Clusters</text:a>.</text:p>
          </table:table-cell>
        </table:table-row>
        <table:table-row>
          <table:table-cell office:value-type="string" table:style-name="tablecell">
            <text:p text:style-name="tablealignleft"> <text:a xlink:type="simple" xlink:href="https://wiki.didosolutions.com/dido/02-crusible/99-annexes/annex-c-requirements/03-functional-requirements/03-03-deployment-orchestration/fr-dep-004" text:style-name="Internet_20_link" text:visited-style-name="Visited_20_Internet_20_Link">FR-DEP-004 — Deploy Containerized Workload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deploy <text:a xlink:type="simple" xlink:href="https://wiki.didosolutions.com/dido/99_annexes/annex-b-terms-and-definitions/c/containerized_workload" text:style-name="Internet_20_link" text:visited-style-name="Visited_20_Internet_20_Link">Containerized Workloads</text:a>.</text:p>
          </table:table-cell>
        </table:table-row>
        <table:table-row>
          <table:table-cell office:value-type="string" table:style-name="tablecell">
            <text:p text:style-name="tablealignleft"> <text:a xlink:type="simple" xlink:href="https://wiki.didosolutions.com/dido/02-crusible/99-annexes/annex-c-requirements/03-functional-requirements/03-03-deployment-orchestration/fr-dep-005" text:style-name="Internet_20_link" text:visited-style-name="Visited_20_Internet_20_Link">FR-DEP-005 — Deploy Platform Service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deploy <text:a xlink:type="simple" xlink:href="https://wiki.didosolutions.com/dido/99_annexes/annex-b-terms-and-definitions/p/platform_service" text:style-name="Internet_20_link" text:visited-style-name="Visited_20_Internet_20_Link">Platform Services</text:a>.</text:p>
          </table:table-cell>
        </table:table-row>
        <table:table-row>
          <table:table-cell office:value-type="string" table:style-name="tablecell">
            <text:p text:style-name="tablealignleft"> <text:a xlink:type="simple" xlink:href="https://wiki.didosolutions.com/dido/02-crusible/99-annexes/annex-c-requirements/03-functional-requirements/03-04-multi-cloud-management/fr-mc-001" text:style-name="Internet_20_link" text:visited-style-name="Visited_20_Internet_20_Link">FR-MC-001 — Cloud Provider Abstraction</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rovide Cloud Provider Abstraction.</text:p>
          </table:table-cell>
        </table:table-row>
        <table:table-row>
          <table:table-cell office:value-type="string" table:style-name="tablecell">
            <text:p text:style-name="tablealignleft"> <text:a xlink:type="simple" xlink:href="https://wiki.didosolutions.com/dido/02-crusible/99-annexes/annex-c-requirements/03-functional-requirements/03-04-multi-cloud-management/fr-mc-002" text:style-name="Internet_20_link" text:visited-style-name="Visited_20_Internet_20_Link">FR-MC-002 — Provider-Specific Extension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rovide provider-specific extensions through <text:a xlink:type="simple" xlink:href="https://wiki.didosolutions.com/dido/99_annexes/annex-b-terms-and-definitions/p/provider_plugin" text:style-name="Internet_20_link" text:visited-style-name="Visited_20_Internet_20_Link">Provider Plugins</text:a>.</text:p>
          </table:table-cell>
        </table:table-row>
        <table:table-row>
          <table:table-cell office:value-type="string" table:style-name="tablecell">
            <text:p text:style-name="tablealignleft"> <text:a xlink:type="simple" xlink:href="https://wiki.didosolutions.com/dido/02-crusible/99-annexes/annex-c-requirements/03-functional-requirements/03-04-multi-cloud-management/fr-mc-003" text:style-name="Internet_20_link" text:visited-style-name="Visited_20_Internet_20_Link">FR-MC-003 — Deployment Portability Across Cloud Provider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rovide deployment portability across <text:a xlink:type="simple" xlink:href="https://wiki.didosolutions.com/dido/99_annexes/annex-b-terms-and-definitions/c/cloud_provider" text:style-name="Internet_20_link" text:visited-style-name="Visited_20_Internet_20_Link">Cloud Providers</text:a>.</text:p>
          </table:table-cell>
        </table:table-row>
        <table:table-row>
          <table:table-cell office:value-type="string" table:style-name="tablecell">
            <text:p text:style-name="tablealignleft"> <text:a xlink:type="simple" xlink:href="https://wiki.didosolutions.com/dido/02-crusible/99-annexes/annex-c-requirements/03-functional-requirements/03-04-multi-cloud-management/fr-mc-004" text:style-name="Internet_20_link" text:visited-style-name="Visited_20_Internet_20_Link">FR-MC-004 — Hybrid-Cloud Deployment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erform <text:a xlink:type="simple" xlink:href="https://wiki.didosolutions.com/dido/99_annexes/annex-b-terms-and-definitions/h/hybrid-cloud_deployment" text:style-name="Internet_20_link" text:visited-style-name="Visited_20_Internet_20_Link">Hybrid-Cloud Deployments</text:a>.</text:p>
          </table:table-cell>
        </table:table-row>
        <table:table-row>
          <table:table-cell office:value-type="string" table:style-name="tablecell">
            <text:p text:style-name="tablealignleft"> <text:a xlink:type="simple" xlink:href="https://wiki.didosolutions.com/dido/02-crusible/99-annexes/annex-c-requirements/03-functional-requirements/03-04-multi-cloud-management/fr-mc-005" text:style-name="Internet_20_link" text:visited-style-name="Visited_20_Internet_20_Link">FR-MC-005 — Edge Deployment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erform Edge Deployments.</text:p>
          </table:table-cell>
        </table:table-row>
      </table:table>
      <text:p text:style-name="Text_20_body">The linked leaf requirement pages remain the canonical sourc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8::40:36</meta:creation-date>
    <dc:creator>Generated</dc:creator>
    <dc:date>2026-08-22T18::40:36</dc:date>
    <dc:language>en-US</dc:language>
    <meta:editing-cycles>1</meta:editing-cycles>
    <meta:editing-duration>PT0S</meta:editing-duration>
    <dc:title>dido:02-crusible:06-connected-operations:06-02-deploy-in-a-connected-environment</dc:title>
  </office:meta>
</office:document-meta>
</file>