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6-connected-operations:06-01-construct-and-assess-the-environment"/><text:bookmark-start text:name="__RefHeading___construct_and_assess_the_environment_1"/><text:bookmark-start text:name="construct_and_assess_the_environment"/>6.1 Construct and Assess the Environment<text:bookmark-end text:name="__RefHeading___construct_and_assess_the_environment_1"/><text:bookmark-end text:name="construct_and_assess_the_environment"/></text:h>
      <text:p text:style-name="Text_20_body"><text:a xlink:type="simple" xlink:href="https://wiki.didosolutions.com/dido/02-crusible/06-connected-operations/start" text:style-name="Internet_20_link" text:visited-style-name="Visited_20_Internet_20_Link">Go to 6. Connected Operations</text:a></text:p>
      <text:p text:style-name="Text_20_body">Within a <text:a xlink:type="simple" xlink:href="https://wiki.didosolutions.com/dido/99_annexes/annex-b-terms-and-definitions/c/connected_environment" text:style-name="Internet_20_link" text:visited-style-name="Visited_20_Internet_20_Link">Connected Environment</text:a>, <text:a xlink:type="simple" xlink:href="https://wiki.didosolutions.com/dido/99_annexes/annex-b-terms-and-definitions/c/crucible" text:style-name="Internet_20_link" text:visited-style-name="Visited_20_Internet_20_Link">Crucible</text:a> constructs controlled Images and assesses identified subjects against applicable compliance criteria.</text:p>
      <text:p text:style-name="Text_20_body">Connectivity provides access to the authorized resources required by the applicable construction and assessment activities. The Image Management and Compliance Management requirements define the capabilities performed. Connected operation does not establish a separate source-access capability.</text:p>
      <text:h text:style-name="Heading_20_2" text:outline-level="2"><text:bookmark-start text:name="__RefHeading___prepare_the_controlled_inputs_2"/><text:bookmark-start text:name="prepare_the_controlled_inputs"/>Prepare the Controlled Inputs<text:bookmark-end text:name="__RefHeading___prepare_the_controlled_inputs_2"/><text:bookmark-end text:name="prepare_the_controlled_inputs"/></text:h>
      <text:p text:style-name="Text_20_body">Crucible uses the applicable controlled inputs for the selected construction or assessment activity.</text:p>
      <text:p text:style-name="Text_20_body">Construction inputs can include:</text:p>
      <text:p text:style-name="Text_20_body">A selected Baseline CompositionA base Machine Image or Container ImageSelected Image LayersApplication contentSoftware packagesConfiguration definitionsSecurity configurationBuild dependenciesApplicable build parametersAssessment inputs can include:</text:p>
      <text:p text:style-name="Text_20_body">The identified assessment subjectThe applicable Compliance BaselineCompliance criteriaAssessment contentThe selected assessment providerProvider-specific parametersThe applicable lifecycle definition identifies the inputs required for each activity.</text:p>
      <text:h text:style-name="Heading_20_2" text:outline-level="2"><text:bookmark-start text:name="__RefHeading___construct_the_image_3"/><text:bookmark-start text:name="construct_the_image"/>Construct the Image<text:bookmark-end text:name="__RefHeading___construct_the_image_3"/><text:bookmark-end text:name="construct_the_image"/></text:h>
      <text:p text:style-name="Text_20_body">Crucible constructs an identified Machine Image or Container Image from the selected controlled inputs.</text:p>
      <text:p text:style-name="Text_20_body">The construction activity can include:</text:p>
      <text:p text:style-name="Text_20_body">Select the applicable image formSelect the controlled build inputsExecute the applicable construction processProduce the resulting ImageAssign the Image identifier and revisionRecord the Image content digestSign the Image when requiredVerify the Image signature when requiredApply the applicable promotion transitionWhen a required change affects a deployed immutable Image, Crucible constructs a replacement Image rather than modifying the deployed Image in place.</text:p>
      <text:p text:style-name="Text_20_body">Image construction does not independently establish compliance or authorization for deployment.</text:p>
      <text:h text:style-name="Heading_20_2" text:outline-level="2"><text:bookmark-start text:name="__RefHeading___select_the_compliance_criteria_4"/><text:bookmark-start text:name="select_the_compliance_criteria"/>Select the Compliance Criteria<text:bookmark-end text:name="__RefHeading___select_the_compliance_criteria_4"/><text:bookmark-end text:name="select_the_compliance_criteria"/></text:h>
      <text:p text:style-name="Text_20_body">Crucible identifies the compliance criteria applicable to the assessment subject.</text:p>
      <text:p text:style-name="Text_20_body">The criteria can derive from:</text:p>
      <text:p text:style-name="Text_20_body">A Compliance BaselineA DISA STIG Compliance BaselineA FedRAMP BaselineA custom compliance frameworkAnother approved set of compliance criteriaThe responsible organization determines which compliance criteria apply to the assessment subject.</text:p>
      <text:h text:style-name="Heading_20_2" text:outline-level="2"><text:bookmark-start text:name="__RefHeading___perform_the_compliance_assessment_5"/><text:bookmark-start text:name="perform_the_compliance_assessment"/>Perform the Compliance Assessment<text:bookmark-end text:name="__RefHeading___perform_the_compliance_assessment_5"/><text:bookmark-end text:name="perform_the_compliance_assessment"/></text:h>
      <text:p text:style-name="Text_20_body">Crucible integrates with an applicable compliance-scanning or assessment tool and evaluates the identified subject against the selected compliance criteria.</text:p>
      <text:p text:style-name="Text_20_body">The assessment activity can include:</text:p>
      <text:p text:style-name="Text_20_body">Identify the assessment subjectSelect the applicable Compliance Baseline or criteriaSelect the assessment providerSupply the required assessment parametersExecute the assessmentReceive the assessment resultsProduce the applicable Compliance FindingsGenerate the compliance reportGenerate the Compliance Evidence ArtifactsThe compliance-scanning abstraction separates the assessment activity from a particular operating system or scanning product.</text:p>
      <text:p text:style-name="Text_20_body">Support for multiple operating systems does not require every assessment provider to support every operating system.</text:p>
      <text:h text:style-name="Heading_20_2" text:outline-level="2"><text:bookmark-start text:name="__RefHeading___review_the_assessment_results_6"/><text:bookmark-start text:name="review_the_assessment_results"/>Review the Assessment Results<text:bookmark-end text:name="__RefHeading___review_the_assessment_results_6"/><text:bookmark-end text:name="review_the_assessment_results"/></text:h>
      <text:p text:style-name="Text_20_body">The assessment result identifies the relationship between the assessed subject and the applicable compliance criteria.</text:p>
      <text:p text:style-name="Text_20_body">The result can include:</text:p>
      <text:p text:style-name="Text_20_body">The assessed subject and revisionThe selected Compliance Baseline or criteriaThe assessment providerThe assessment resultsCompliance FindingsThe compliance reportCompliance Evidence ArtifactsSecurity-control implementation EvidenceTransferable Compliance Findings, when applicableCrucible generates Evidence that can support Security Control Traceability Matrix, Risk Management Framework, and Authority to Operate activities.</text:p>
      <text:p text:style-name="Text_20_body">Crucible does not grant Accreditation, Operational Approval, risk acceptance, or an Authority to Operate.</text:p>
      <text:h text:style-name="Heading_20_2" text:outline-level="2"><text:bookmark-start text:name="__RefHeading___connected-operation_result_7"/><text:bookmark-start text:name="connected-operation_result"/>Connected-Operation Result<text:bookmark-end text:name="__RefHeading___connected-operation_result_7"/><text:bookmark-end text:name="connected-operation_result"/></text:h>
      <text:p text:style-name="Text_20_body">The connected construction and assessment activities produce identifiable results that can include:</text:p>
      <text:p text:style-name="Text_20_body">A constructed Machine Image or Container ImageAn Image identifier and revisionAn Image content digestA Digital SignatureA signature-verification resultAn Image promotion resultCompliance FindingsA compliance reportCompliance Evidence ArtifactsSecurity-control implementation EvidenceTransferable Compliance FindingsThe applicable lifecycle activity determines which results Crucible produces.</text:p>
      <text:h text:style-name="Heading_20_2" text:outline-level="2"><text:bookmark-start text:name="__RefHeading___requirements_addressed_8"/><text:bookmark-start text:name="requirements_addressed"/>Requirements Addressed<text:bookmark-end text:name="__RefHeading___requirements_addressed_8"/><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1" text:style-name="Internet_20_link" text:visited-style-name="Visited_20_Internet_20_Link">FR-IMG-001 — Build Virtual Machine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m/machine_image" text:style-name="Internet_20_link" text:visited-style-name="Visited_20_Internet_20_Link">Machine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2" text:style-name="Internet_20_link" text:visited-style-name="Visited_20_Internet_20_Link">FR-IMG-002 — Build Container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c/container_image" text:style-name="Internet_20_link" text:visited-style-name="Visited_20_Internet_20_Link">Container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apply changes to deployed images by replacing the images rather than modifying them in place.</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4" text:style-name="Internet_20_link" text:visited-style-name="Visited_20_Internet_20_Link">FR-IMG-004 — Image Signing</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a <text:a xlink:type="simple" xlink:href="https://wiki.didosolutions.com/dido/99_annexes/annex-b-terms-and-definitions/d/digital_signature" text:style-name="Internet_20_link" text:visited-style-name="Visited_20_Internet_20_Link">Digital Signature</text:a> for an identified <text:a xlink:type="simple" xlink:href="https://wiki.didosolutions.com/dido/99_annexes/annex-b-terms-and-definitions/i/image" text:style-name="Internet_20_link" text:visited-style-name="Visited_20_Internet_20_Link">Image</text:a> and associate the Digital Signature with that Image.</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5" text:style-name="Internet_20_link" text:visited-style-name="Visited_20_Internet_20_Link">FR-IMG-005 — Image Verific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verify the <text:a xlink:type="simple" xlink:href="https://wiki.didosolutions.com/dido/99_annexes/annex-b-terms-and-definitions/d/digital_signature" text:style-name="Internet_20_link" text:visited-style-name="Visited_20_Internet_20_Link">Digital Signature</text:a> associated with an identified <text:a xlink:type="simple" xlink:href="https://wiki.didosolutions.com/dido/99_annexes/annex-b-terms-and-definitions/i/image" text:style-name="Internet_20_link" text:visited-style-name="Visited_20_Internet_20_Link">Image</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6" text:style-name="Internet_20_link" text:visited-style-name="Visited_20_Internet_20_Link">FR-IMG-006 — Image Promotion Workflow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i/image_promotion" text:style-name="Internet_20_link" text:visited-style-name="Visited_20_Internet_20_Link">Image Promotion</text:a> for an identified <text:a xlink:type="simple" xlink:href="https://wiki.didosolutions.com/dido/99_annexes/annex-b-terms-and-definitions/i/image" text:style-name="Internet_20_link" text:visited-style-name="Visited_20_Internet_20_Link">Image</text:a> after the Image satisfies the applicable transition criteri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1" text:style-name="Internet_20_link" text:visited-style-name="Visited_20_Internet_20_Link">fr-comp-001</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2" text:style-name="Internet_20_link" text:visited-style-name="Visited_20_Internet_20_Link">fr-comp-002</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3" text:style-name="Internet_20_link" text:visited-style-name="Visited_20_Internet_20_Link">fr-comp-003</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4" text:style-name="Internet_20_link" text:visited-style-name="Visited_20_Internet_20_Link">fr-comp-004</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5" text:style-name="Internet_20_link" text:visited-style-name="Visited_20_Internet_20_Link">fr-comp-005</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6" text:style-name="Internet_20_link" text:visited-style-name="Visited_20_Internet_20_Link">fr-comp-006</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7" text:style-name="Internet_20_link" text:visited-style-name="Visited_20_Internet_20_Link">fr-comp-007</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a" text:style-name="Internet_20_link" text:visited-style-name="Visited_20_Internet_20_Link">FR-COMP-008a — Compliance Scanning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a Compliance Scanning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b" text:style-name="Internet_20_link" text:visited-style-name="Visited_20_Internet_20_Link">FR-COMP-008b — Multiple Operating-System Suppor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valuate two or more Operating Systems against defined compliance criteri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a" text:style-name="Internet_20_link" text:visited-style-name="Visited_20_Internet_20_Link">FR-COMP-009a — Security Control Traceability Matrix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inclusion in a <text:a xlink:type="simple" xlink:href="https://wiki.didosolutions.com/dido/99_annexes/annex-b-terms-and-definitions/s/sctm" text:style-name="Internet_20_link" text:visited-style-name="Visited_20_Internet_20_Link">Security Control Traceability Matrix (SCTM)</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b" text:style-name="Internet_20_link" text:visited-style-name="Visited_20_Internet_20_Link">FR-COMP-009b — Risk Management Framework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r/rmf" text:style-name="Internet_20_link" text:visited-style-name="Visited_20_Internet_20_Link">Risk Management Framework (RMF)</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c" text:style-name="Internet_20_link" text:visited-style-name="Visited_20_Internet_20_Link">FR-COMP-009c — Authorization to Operate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a/ato" text:style-name="Internet_20_link" text:visited-style-name="Visited_20_Internet_20_Link">Authorization to Operate (ATO)</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the association between each <text:a xlink:type="simple" xlink:href="https://wiki.didosolutions.com/dido/99_annexes/annex-b-terms-and-definitions/c/compliance_finding" text:style-name="Internet_20_link" text:visited-style-name="Visited_20_Internet_20_Link">Compliance Finding</text:a>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59:33</meta:creation-date>
    <dc:creator>Generated</dc:creator>
    <dc:date>2026-08-24T05::59:33</dc:date>
    <dc:language>en-US</dc:language>
    <meta:editing-cycles>1</meta:editing-cycles>
    <meta:editing-duration>PT0S</meta:editing-duration>
    <dc:title>dido:02-crusible:06-connected-operations:06-01-construct-and-assess-the-environment</dc:title>
  </office:meta>
</office:document-meta>
</file>