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05-operational-concept:start"/><text:bookmark-start text:name="__RefHeading___operational_concept_1"/><text:bookmark-start text:name="operational_concept"/>5. Operational Concept<text:bookmark-end text:name="__RefHeading___operational_concept_1"/><text:bookmark-end text:name="operational_concept"/></text:h>
      <text:p text:style-name="Text_20_body"><text:a xlink:type="simple" xlink:href="https://wiki.didosolutions.com/dido/02-crusible/start" text:style-name="Internet_20_link" text:visited-style-name="Visited_20_Internet_20_Link">Go to Crucible</text:a></text:p>
      <text:p text:style-name="Text_20_body">The operational concept describes how <text:a xlink:type="simple" xlink:href="https://wiki.didosolutions.com/dido/99_annexes/annex-b-terms-and-definitions/c/crucible" text:style-name="Internet_20_link" text:visited-style-name="Visited_20_Internet_20_Link">Crucible</text:a> applies its approved capabilities as a coordinated lifecycle.</text:p>
      <text:p text:style-name="Text_20_body">The lifecycle begins with the selection and composition of approved <text:a xlink:type="simple" xlink:href="https://wiki.didosolutions.com/dido/99_annexes/annex-b-terms-and-definitions/b/baseline" text:style-name="Internet_20_link" text:visited-style-name="Visited_20_Internet_20_Link">Baselines</text:a> and continues through image construction, <text:a xlink:type="simple" xlink:href="https://wiki.didosolutions.com/dido/99_annexes/annex-b-terms-and-definitions/d/dependency_capture" text:style-name="Internet_20_link" text:visited-style-name="Visited_20_Internet_20_Link">Dependency Capture</text:a>, <text:a xlink:type="simple" xlink:href="https://wiki.didosolutions.com/dido/99_annexes/annex-b-terms-and-definitions/c/compliance_assessment" text:style-name="Internet_20_link" text:visited-style-name="Visited_20_Internet_20_Link">Compliance Assessment</text:a>, deployment, validation, and preservation of <text:a xlink:type="simple" xlink:href="https://wiki.didosolutions.com/dido/99_annexes/annex-b-terms-and-definitions/e/evidence" text:style-name="Internet_20_link" text:visited-style-name="Visited_20_Internet_20_Link">Evidence</text:a> and lifecycle records.</text:p>
      <text:p text:style-name="Text_20_body">The activities described in this section form a logical operational sequence. An implementation can execute some activities separately, repeat an activity, or omit an activity when the selected lifecycle operation and applicable requirements do not require it.</text:p>
      <text:p text:style-name="Text_20_body">Each activity uses identified inputs, produces recorded outputs, and preserves the <text:a xlink:type="simple" xlink:href="https://wiki.didosolutions.com/dido/99_annexes/annex-b-terms-and-definitions/p/provenance" text:style-name="Internet_20_link" text:visited-style-name="Visited_20_Internet_20_Link">Provenance</text:a> and <text:a xlink:type="simple" xlink:href="https://wiki.didosolutions.com/dido/99_annexes/annex-b-terms-and-definitions/t/traceability" text:style-name="Internet_20_link" text:visited-style-name="Visited_20_Internet_20_Link">Traceability</text:a> needed to relate the intended result to the environment, image, assessment result, or other artifact produced.</text:p>
      <text:p text:style-name="Text_20_body">The pages in this section describe only capabilities supported by approved leaf requirements in <text:a xlink:type="simple" xlink:href="https://wiki.didosolutions.com/dido/02-crusible/99-annexes/annex-c-requirements/start" text:style-name="Internet_20_link" text:visited-style-name="Visited_20_Internet_20_Link">Annex C: Requirements</text:a>. Each child page identifies the applicable leaf requirements and displays their canonical Statements through transclus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05-operational-concept/05-01-select-and-compose-baselines" text:style-name="Internet_20_link" text:visited-style-name="Visited_20_Internet_20_Link">5.1 Select and Compose Baselines</text:a>
      <text:a xlink:type="simple" xlink:href="https://wiki.didosolutions.com/dido/02-crusible/05-operational-concept/05-02-construct-images" text:style-name="Internet_20_link" text:visited-style-name="Visited_20_Internet_20_Link">5.2 Construct Images</text:a>
      <text:a xlink:type="simple" xlink:href="https://wiki.didosolutions.com/dido/02-crusible/05-operational-concept/05-03-capture-and-preserve-dependencies" text:style-name="Internet_20_link" text:visited-style-name="Visited_20_Internet_20_Link">5.3 Capture and Preserve Dependencies</text:a>
      <text:a xlink:type="simple" xlink:href="https://wiki.didosolutions.com/dido/02-crusible/05-operational-concept/05-04-assess-compliance" text:style-name="Internet_20_link" text:visited-style-name="Visited_20_Internet_20_Link">5.4 Assess Compliance</text:a>
      <text:a xlink:type="simple" xlink:href="https://wiki.didosolutions.com/dido/02-crusible/05-operational-concept/05-05-deploy-the-environment" text:style-name="Internet_20_link" text:visited-style-name="Visited_20_Internet_20_Link">5.5 Deploy the Environment</text:a>
      <text:a xlink:type="simple" xlink:href="https://wiki.didosolutions.com/dido/02-crusible/05-operational-concept/05-06-validate-the-result" text:style-name="Internet_20_link" text:visited-style-name="Visited_20_Internet_20_Link">5.6 Validate the Result</text:a>
      <text:a xlink:type="simple" xlink:href="https://wiki.didosolutions.com/dido/02-crusible/05-operational-concept/05-07-preserve-evidence-and-lifecycle-records" text:style-name="Internet_20_link" text:visited-style-name="Visited_20_Internet_20_Link">5.7 Preserve Evidence and Lifecycle Records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5:18</meta:creation-date>
    <dc:creator>Generated</dc:creator>
    <dc:date>2026-08-22T18::15:18</dc:date>
    <dc:language>en-US</dc:language>
    <meta:editing-cycles>1</meta:editing-cycles>
    <meta:editing-duration>PT0S</meta:editing-duration>
    <dc:title>dido:02-crusible:05-operational-concept:start</dc:title>
  </office:meta>
</office:document-meta>
</file>