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7-preserve-evidence-and-lifecycle-records"/><text:bookmark-start text:name="__RefHeading___preserve_evidence_and_lifecycle_records_1"/><text:bookmark-start text:name="preserve_evidence_and_lifecycle_records"/>5.7 Preserve Evidence and Lifecycle Records<text:bookmark-end text:name="__RefHeading___preserve_evidence_and_lifecycle_records_1"/><text:bookmark-end text:name="preserve_evidence_and_lifecycle_records"/></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c/crucible" text:style-name="Internet_20_link" text:visited-style-name="Visited_20_Internet_20_Link">Crucible</text:a> preserves <text:a xlink:type="simple" xlink:href="https://wiki.didosolutions.com/dido/99_annexes/annex-b-terms-and-definitions/e/evidence" text:style-name="Internet_20_link" text:visited-style-name="Visited_20_Internet_20_Link">Evidence</text:a> and lifecycle records produced during baseline composition, image construction, dependency capture, compliance assessment, deployment, and validation.</text:p>
      <text:p text:style-name="Text_20_body">Preservation maintains the relationship among:</text:p>
      <text:p text:style-name="Text_20_body">The activity performedThe subject of the activityThe controlled inputsThe applicable criteriaThe actor or system performing the activityThe resulting outputThe observed statusThe generated Evidence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A preserved record documents what occurred during a Crucible lifecycle activity. The record does not independently establish approval, authorization, certification, risk acceptance, or operational suitability.</text:p>
      <text:h text:style-name="Heading_20_2" text:outline-level="2"><text:bookmark-start text:name="__RefHeading___evidence_generation_2"/><text:bookmark-start text:name="evidence_generation"/>Evidence Generation<text:bookmark-end text:name="__RefHeading___evidence_generation_2"/><text:bookmark-end text:name="evidence_generation"/></text:h>
      <text:p text:style-name="Text_20_body">Crucible generates Evidence when an applicable lifecycle activity produces information needed to support evaluation, review, reproduction, audit, or authorization-related processes.</text:p>
      <text:p text:style-name="Text_20_body">Evidence can include:</text:p>
      <text:p text:style-name="Text_20_body">Baseline and composition recordsImage-build recordsImage identifiers and content digestsDigital signatures and signature-verification resultsDependency ManifestsDependency RecordsDependency integrity resultsCompliance FindingsCompliance reportsAssessment-provider resultsDeployment-operation resultsDeployment Validation resultsTransfer recordsImport and export verification resultsError, exception, and incomplete-operation recordsThe applicable requirement determines which Evidence Crucible produces for a particular activity.</text:p>
      <text:h text:style-name="Heading_20_2" text:outline-level="2"><text:bookmark-start text:name="__RefHeading___evidence_identification_3"/><text:bookmark-start text:name="evidence_identification"/>Evidence Identification<text:bookmark-end text:name="__RefHeading___evidence_identification_3"/><text:bookmark-end text:name="evidence_identification"/></text:h>
      <text:p text:style-name="Text_20_body">Each Evidence artifact remains identifiable and associated with the lifecycle activity that produced it.</text:p>
      <text:p text:style-name="Text_20_body">An Evidence record can identify:</text:p>
      <text:p text:style-name="Text_20_body">The Evidence identifierThe Evidence typeThe subject described by the EvidenceThe producing lifecycle activityThe producing actor, component, or External SystemThe activity timeThe applicable Baseline, criterion, or policyThe Evidence contentThe Evidence formatThe integrity valueThe preservation locationRelated Evidence and lifecycle recordsAn Evidence artifact does not become authoritative merely because Crucible preserves it. The applicable governance process determines how an organization evaluates and uses the Evidence.</text:p>
      <text:h text:style-name="Heading_20_2" text:outline-level="2"><text:bookmark-start text:name="__RefHeading___lifecycle_records_4"/><text:bookmark-start text:name="lifecycle_records"/>Lifecycle Records<text:bookmark-end text:name="__RefHeading___lifecycle_records_4"/><text:bookmark-end text:name="lifecycle_records"/></text:h>
      <text:p text:style-name="Text_20_body">A lifecycle record documents an identified Crucible activity and its result.</text:p>
      <text:p text:style-name="Text_20_body">Lifecycle records can describe:</text:p>
      <text:p text:style-name="Text_20_body">Selection and composition of BaselinesConstruction, signing, verification, and promotion of ImagesIdentification, capture, verification, and preservation of DependenciesCompliance Assessments and Compliance FindingsDeployment OperationsDeployment failures and rollback activitiesDeployment ValidationExport, transfer, and import operationsChanges in lifecycle stateErrors, exceptions, and unresolved conditionsCrucible preserves sufficient information to relate a lifecycle record to the subject, inputs, operation, result, and supporting Evidence.</text:p>
      <text:h text:style-name="Heading_20_2" text:outline-level="2"><text:bookmark-start text:name="__RefHeading___provenance_5"/><text:bookmark-start text:name="provenance"/>Provenance<text:bookmark-end text:name="__RefHeading___provenance_5"/><text:bookmark-end text:name="provenance"/></text:h>
      <text:p text:style-name="Text_20_body">Provenance identifies the origin and history of an artifact, record, or lifecycle result.</text:p>
      <text:p text:style-name="Text_20_body">Crucible preserves Provenance information needed to determine:</text:p>
      <text:p text:style-name="Text_20_body">Where an input originatedWhich revision Crucible usedWhich activity consumed the inputWhich actor or system performed the activityWhich output the activity producedWhich prior artifact or state preceded the outputWhich Evidence supports the recorded resultProvenance enables a reviewer to follow the history of a lifecycle result without treating undocumented assumptions as part of the record.</text:p>
      <text:h text:style-name="Heading_20_2" text:outline-level="2"><text:bookmark-start text:name="__RefHeading___traceability_6"/><text:bookmark-start text:name="traceability"/>Traceability<text:bookmark-end text:name="__RefHeading___traceability_6"/><text:bookmark-end text:name="traceability"/></text:h>
      <text:p text:style-name="Text_20_body">Traceability preserves navigable relationships among lifecycle inputs, activities, outputs, requirements, findings, and Evidence.</text:p>
      <text:p text:style-name="Text_20_body">Traceability can relate:</text:p>
      <text:p text:style-name="Text_20_body">A requirement to its implementing BaselineA Baseline to a compositionA composition to a constructed ImageAn Image to its build inputsAn artifact to its DependenciesA subject to its Compliance FindingsA deployment to its Deployment TargetA Deployment Validation result to its Acceptance CriteriaEvidence to the activity that generated itA transferred artifact to its source and destination environmentsTraceability does not require all lifecycle information to reside in one physical repository. The preserved relationships must allow the associated records to remain identifiable and retrievable.</text:p>
      <text:h text:style-name="Heading_20_2" text:outline-level="2"><text:bookmark-start text:name="__RefHeading___integrity_protection_7"/><text:bookmark-start text:name="integrity_protection"/>Integrity Protection<text:bookmark-end text:name="__RefHeading___integrity_protection_7"/><text:bookmark-end text:name="integrity_protection"/></text:h>
      <text:p text:style-name="Text_20_body">Crucible preserves integrity information for Evidence and lifecycle records when the applicable requirement requires integrity verification.</text:p>
      <text:p text:style-name="Text_20_body">Integrity protection can include:</text:p>
      <text:p text:style-name="Text_20_body">Content digestsDigital signaturesImmutable or append-only storageVersion-controlled recordsRecorded prior revisionsControlled repository accessVerification resultsAn integrity result determines whether the evaluated content corresponds to its recorded integrity value. It does not independently establish the correctness or sufficiency of the content.</text:p>
      <text:h text:style-name="Heading_20_2" text:outline-level="2"><text:bookmark-start text:name="__RefHeading___preservation_and_retrieval_8"/><text:bookmark-start text:name="preservation_and_retrieval"/>Preservation and Retrieval<text:bookmark-end text:name="__RefHeading___preservation_and_retrieval_8"/><text:bookmark-end text:name="preservation_and_retrieval"/></text:h>
      <text:p text:style-name="Text_20_body">Crucible preserves Evidence and lifecycle records in an authorized repository or record store.</text:p>
      <text:p text:style-name="Text_20_body">Preservation maintains:</text:p>
      <text:p text:style-name="Text_20_body">Record identityRecord contentAssociated metadataProvenanceTraceability relationshipsIntegrity informationPreservation locationApplicable retention informationRetrieval statusAuthorized actors and systems can retrieve preserved Evidence and lifecycle records through the applicable Crucible interface and access controls.</text:p>
      <text:p text:style-name="Text_20_body">The governing organization defines retention periods, legal holds, disposal rules, classification restrictions, and other records-management obligations.</text:p>
      <text:h text:style-name="Heading_20_2" text:outline-level="2"><text:bookmark-start text:name="__RefHeading___transfer_between_environments_9"/><text:bookmark-start text:name="transfer_between_environments"/>Transfer Between Environments<text:bookmark-end text:name="__RefHeading___transfer_between_environments_9"/><text:bookmark-end text:name="transfer_between_environments"/></text:h>
      <text:p text:style-name="Text_20_body">Evidence and lifecycle records can accompany an artifact or operational result when Crucible transfers the subject between environments.</text:p>
      <text:p text:style-name="Text_20_body">The applicable <text:a xlink:type="simple" xlink:href="https://wiki.didosolutions.com/dido/99_annexes/annex-b-terms-and-definitions/t/transfer_bundle" text:style-name="Internet_20_link" text:visited-style-name="Visited_20_Internet_20_Link">Transfer Bundle</text:a> can include:</text:p>
      <text:p text:style-name="Text_20_body">The transferred artifactApplicable Compliance FindingsSupporting EvidenceDependency informationIntegrity informationProvenance informationTraceability relationshipsExport and import recordsCrucible preserves the association between a transferred subject and its related Compliance Findings and Evidence.</text:p>
      <text:p text:style-name="Text_20_body">Transfer does not change the recorded meaning, result, or status of the Evidence. A change to the transferred subject or destination environment can require additional assessment or validation.</text:p>
      <text:h text:style-name="Heading_20_2" text:outline-level="2"><text:bookmark-start text:name="__RefHeading___authorization-supporting_evidence_10"/><text:bookmark-start text:name="authorization-supporting_evidence"/>Authorization-Supporting Evidence<text:bookmark-end text:name="__RefHeading___authorization-supporting_evidence_10"/><text:bookmark-end text:name="authorization-supporting_evidence"/></text:h>
      <text:p text:style-name="Text_20_body">Crucible can preserve Evidence used to support:</text:p>
      <text:p text:style-name="Text_20_body">Security Control Traceability Matrix activitiesRisk Management Framework activitiesAuthority to Operate processesCompliance reviewsSecurity assessmentsAudit activitiesGovernance decisionsCrucible provides and preserves the supporting Evidence. Crucible does not grant Accreditation, Operational Approval, risk acceptance, or an Authority to Operate.</text:p>
      <text:h text:style-name="Heading_20_2" text:outline-level="2"><text:bookmark-start text:name="__RefHeading___preservation_result_11"/><text:bookmark-start text:name="preservation_result"/>Preservation Result<text:bookmark-end text:name="__RefHeading___preservation_result_11"/><text:bookmark-end text:name="preservation_result"/></text:h>
      <text:p text:style-name="Text_20_body">The preservation result records:</text:p>
      <text:p text:style-name="Text_20_body">The Evidence and lifecycle records preservedThe subjects and activities associated with each recordThe Provenance informationThe Traceability relationshipsThe integrity informationThe preservation locationsThe preservation statusAny missing or unresolved recordAny transfer relationshipThe retrieval statusThe preserved Evidence and lifecycle records remain available for subsequent review, assessment, validation, transfer, reproduction, audit, governance, or authorization-supporting activities.</text:p>
      <text:h text:style-name="Heading_20_2" text:outline-level="2"><text:bookmark-start text:name="__RefHeading___requirements_addressed_12"/><text:bookmark-start text:name="requirements_addressed"/>Requirements Addressed<text:bookmark-end text:name="__RefHeading___requirements_addressed_12"/><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4" text:style-name="Internet_20_link" text:visited-style-name="Visited_20_Internet_20_Link">fr-comp-004</text:a> </text:p>
          </table:table-cell>
          <table:table-cell office:value-type="string" table:style-nam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a" text:style-name="Internet_20_link" text:visited-style-name="Visited_20_Internet_20_Link">FR-COMP-009a — Security Control Traceability Matrix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inclusion in a <text:a xlink:type="simple" xlink:href="https://wiki.didosolutions.com/dido/99_annexes/annex-b-terms-and-definitions/s/sctm" text:style-name="Internet_20_link" text:visited-style-name="Visited_20_Internet_20_Link">Security Control Traceability Matrix (SCTM)</text:a>.</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b" text:style-name="Internet_20_link" text:visited-style-name="Visited_20_Internet_20_Link">FR-COMP-009b — Risk Management Framework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r/rmf" text:style-name="Internet_20_link" text:visited-style-name="Visited_20_Internet_20_Link">Risk Management Framework (RMF)</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09/fr-comp-009c" text:style-name="Internet_20_link" text:visited-style-name="Visited_20_Internet_20_Link">FR-COMP-009c — Authorization to Operate Eviden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a/ato" text:style-name="Internet_20_link" text:visited-style-name="Visited_20_Internet_20_Link">Authorization to Operate (ATO)</text:a> activities.</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a" text:style-name="Internet_20_link" text:visited-style-name="Visited_20_Internet_20_Link">FR-COMP-010a — Compliance Finding Transfer Bundle Inclus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nclude Compliance Findings in the <text:a xlink:type="simple" xlink:href="https://wiki.didosolutions.com/dido/99_annexes/annex-b-terms-and-definitions/t/transfer_bundle" text:style-name="Internet_20_link" text:visited-style-name="Visited_20_Internet_20_Link">Transfer Bundle</text:a> containing the <text:a xlink:type="simple" xlink:href="https://wiki.didosolutions.com/dido/99_annexes/annex-b-terms-and-definitions/a/artifact" text:style-name="Internet_20_link" text:visited-style-name="Visited_20_Internet_20_Link">Artifacts</text:a> to which the Compliance Findings apply.</text:p>
          </table:table-cell>
        </table:table-row>
        <table:table-row>
          <table:table-cell office:value-type="string" table:style-name="tablecell">
            <text:p text:style-name="tablealignleft"> <text:a xlink:type="simple" xlink:href="https://wiki.didosolutions.com/dido/02-crusible/99-annexes/annex-c-requirements/03-functional-requirements/03-06-compliance-management/fr-comp-010/fr-comp-010b" text:style-name="Internet_20_link" text:visited-style-name="Visited_20_Internet_20_Link">FR-COMP-010b — Compliance Finding Association Preserva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serve the association between each <text:a xlink:type="simple" xlink:href="https://wiki.didosolutions.com/dido/99_annexes/annex-b-terms-and-definitions/c/compliance_finding" text:style-name="Internet_20_link" text:visited-style-name="Visited_20_Internet_20_Link">Compliance Finding</text:a> and the <text:a xlink:type="simple" xlink:href="https://wiki.didosolutions.com/dido/99_annexes/annex-b-terms-and-definitions/a/artifact" text:style-name="Internet_20_link" text:visited-style-name="Visited_20_Internet_20_Link">Artifact</text:a> to which the Compliance Finding applies when transferring them in a <text:a xlink:type="simple" xlink:href="https://wiki.didosolutions.com/dido/99_annexes/annex-b-terms-and-definitions/t/transfer_bundle" text:style-name="Internet_20_link" text:visited-style-name="Visited_20_Internet_20_Link">Transfer Bundle</text:a> from a <text:a xlink:type="simple" xlink:href="https://wiki.didosolutions.com/dido/99_annexes/annex-b-terms-and-definitions/c/connected_environment" text:style-name="Internet_20_link" text:visited-style-name="Visited_20_Internet_20_Link">Connected Environment</text:a> to a <text:a xlink:type="simple" xlink:href="https://wiki.didosolutions.com/dido/99_annexes/annex-b-terms-and-definitions/d/disconnected_environment" text:style-name="Internet_20_link" text:visited-style-name="Visited_20_Internet_20_Link">Disconnected Environment</text:a>.</text:p>
          </table:table-cell>
        </table:table-row>
      </table:table>
      <text:p text:style-name="Text_20_body">The linked leaf requirement pages remain the canonical sources.</text:p>
      <text:p text:style-name="Text_20_body">The confirmed requirements above directly support Compliance Evidence and preservation of transferred Compliance Finding associations. Any separate Evidence Management, provenance, traceability, audit-record, or lifecycle-record leaf requirements should also be added when their exact identifiers and namespaces are confirm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4:07</meta:creation-date>
    <dc:creator>Generated</dc:creator>
    <dc:date>2026-08-24T14::44:07</dc:date>
    <dc:language>en-US</dc:language>
    <meta:editing-cycles>1</meta:editing-cycles>
    <meta:editing-duration>PT0S</meta:editing-duration>
    <dc:title>dido:02-crusible:05-operational-concept:05-07-preserve-evidence-and-lifecycle-records</dc:title>
  </office:meta>
</office:document-meta>
</file>