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5-operational-concept:05-06-validate-the-result"/><text:bookmark-start text:name="__RefHeading___validate_the_result_1"/><text:bookmark-start text:name="validate_the_result"/>5.6 Validate the Result<text:bookmark-end text:name="__RefHeading___validate_the_result_1"/><text:bookmark-end text:name="validate_the_result"/></text:h>
      <text:p text:style-name="Text_20_body"><text:a xlink:type="simple" xlink:href="https://wiki.didosolutions.com/dido/02-crusible/05-operational-concept/start" text:style-name="Internet_20_link" text:visited-style-name="Visited_20_Internet_20_Link">Go to 5. Operational Concept</text:a></text:p>
      <text:p text:style-name="Text_20_body"><text:a xlink:type="simple" xlink:href="https://wiki.didosolutions.com/dido/99_annexes/annex-b-terms-and-definitions/d/deployment_validation" text:style-name="Internet_20_link" text:visited-style-name="Visited_20_Internet_20_Link">Deployment Validation</text:a> evaluates an identified deployment result against the applicable <text:a xlink:type="simple" xlink:href="https://wiki.didosolutions.com/dido/99_annexes/annex-b-terms-and-definitions/a/acceptance_criteria" text:style-name="Internet_20_link" text:visited-style-name="Visited_20_Internet_20_Link">Acceptance Criteria</text:a>.</text:p>
      <text:p text:style-name="Text_20_body">A completed deployment establishes that the deployment operations reached a completion state. It does not independently establish that the resulting environment satisfies the conditions required for its intended use.</text:p>
      <text:p text:style-name="Text_20_body">Crucible therefore evaluates the resulting deployed state after the applicable deployment operations complete.</text:p>
      <text:h text:style-name="Heading_20_2" text:outline-level="2"><text:bookmark-start text:name="__RefHeading___identify_the_deployment_result_2"/><text:bookmark-start text:name="identify_the_deployment_result"/>Identify the Deployment Result<text:bookmark-end text:name="__RefHeading___identify_the_deployment_result_2"/><text:bookmark-end text:name="identify_the_deployment_result"/></text:h>
      <text:p text:style-name="Text_20_body">Crucible identifies the deployment result subject to validation.</text:p>
      <text:p text:style-name="Text_20_body">The deployment result can include:</text:p>
      <text:p text:style-name="Text_20_body">Deployed <text:a xlink:type="simple" xlink:href="https://wiki.didosolutions.com/dido/99_annexes/annex-b-terms-and-definitions/i/infrastructure_resource" text:style-name="Internet_20_link" text:visited-style-name="Visited_20_Internet_20_Link">Infrastructure Resources</text:a>A deployed <text:a xlink:type="simple" xlink:href="https://wiki.didosolutions.com/dido/99_annexes/annex-b-terms-and-definitions/v/virtual_machine" text:style-name="Internet_20_link" text:visited-style-name="Visited_20_Internet_20_Link">Virtual Machine</text:a>A deployed <text:a xlink:type="simple" xlink:href="https://wiki.didosolutions.com/dido/99_annexes/annex-b-terms-and-definitions/k/kubernetes_cluster" text:style-name="Internet_20_link" text:visited-style-name="Visited_20_Internet_20_Link">Kubernetes Cluster</text:a>A deployed <text:a xlink:type="simple" xlink:href="https://wiki.didosolutions.com/dido/99_annexes/annex-b-terms-and-definitions/c/containerized_workload" text:style-name="Internet_20_link" text:visited-style-name="Visited_20_Internet_20_Link">Containerized Workload</text:a>A deployed Platform ServiceA resulting <text:a xlink:type="simple" xlink:href="https://wiki.didosolutions.com/dido/99_annexes/annex-b-terms-and-definitions/i/infrastructure_environment" text:style-name="Internet_20_link" text:visited-style-name="Visited_20_Internet_20_Link">Infrastructure Environment</text:a>Relationships among deployed subjectsThe identified deployment result retains its relationship to:</text:p>
      <text:p text:style-name="Text_20_body">The deployment operationThe selected <text:a xlink:type="simple" xlink:href="https://wiki.didosolutions.com/dido/99_annexes/annex-b-terms-and-definitions/d/deployment_target" text:style-name="Internet_20_link" text:visited-style-name="Visited_20_Internet_20_Link">Deployment Target</text:a>The deployed resourcesThe selected BaselinesThe deployed ImagesThe deployment parametersThe provider implementationThe deployment status</text:p>
      <text:h text:style-name="Heading_20_2" text:outline-level="2"><text:bookmark-start text:name="__RefHeading___identify_the_acceptance_criteria_3"/><text:bookmark-start text:name="identify_the_acceptance_criteria"/>Identify the Acceptance Criteria<text:bookmark-end text:name="__RefHeading___identify_the_acceptance_criteria_3"/><text:bookmark-end text:name="identify_the_acceptance_criteria"/></text:h>
      <text:p text:style-name="Text_20_body">Crucible identifies the Acceptance Criteria applicable to the deployment result.</text:p>
      <text:p text:style-name="Text_20_body">The applicable deployment specification, <text:a xlink:type="simple" xlink:href="https://wiki.didosolutions.com/dido/99_annexes/annex-b-terms-and-definitions/b/baseline" text:style-name="Internet_20_link" text:visited-style-name="Visited_20_Internet_20_Link">Baseline</text:a>, policy, or lower-level requirement defines the Acceptance Criteria.</text:p>
      <text:p text:style-name="Text_20_body">Acceptance Criteria can evaluate:</text:p>
      <text:p text:style-name="Text_20_body">Required resource existenceRequired configurationRequired relationshipsRequired operational stateRequired network behaviorRequired identity and access behaviorRequired security controlsRequired service availabilityRequired health conditionsRequired compliance resultsFR-DEP-007 does not independently establish a particular Acceptance Criterion.</text:p>
      <text:h text:style-name="Heading_20_2" text:outline-level="2"><text:bookmark-start text:name="__RefHeading___perform_deployment_validation_4"/><text:bookmark-start text:name="perform_deployment_validation"/>Perform Deployment Validation<text:bookmark-end text:name="__RefHeading___perform_deployment_validation_4"/><text:bookmark-end text:name="perform_deployment_validation"/></text:h>
      <text:p text:style-name="Text_20_body">Crucible evaluates the identified deployment result against each applicable Acceptance Criterion.</text:p>
      <text:p text:style-name="Text_20_body">The validation activity can include:</text:p>
      <text:p text:style-name="Text_20_body">Identify the deployment resultIdentify the applicable Acceptance CriteriaObtain the observations required by each criterionCompare the observed deployment state with the expected stateDetermine whether the deployment result satisfies each criterionRecord the result for each criterionDetermine the overall Deployment Validation resultGenerate the applicable <text:a xlink:type="simple" xlink:href="https://wiki.didosolutions.com/dido/99_annexes/annex-b-terms-and-definitions/e/evidence" text:style-name="Internet_20_link" text:visited-style-name="Visited_20_Internet_20_Link">Evidence</text:a>The validation method depends on the deployment subject and Acceptance Criteria. The requirement does not prescribe a validation tool, test framework, provider, or implementation technology.</text:p>
      <text:h text:style-name="Heading_20_2" text:outline-level="2"><text:bookmark-start text:name="__RefHeading___validation_outcomes_5"/><text:bookmark-start text:name="validation_outcomes"/>Validation Outcomes<text:bookmark-end text:name="__RefHeading___validation_outcomes_5"/><text:bookmark-end text:name="validation_outcomes"/></text:h>
      <text:p text:style-name="Text_20_body">The Deployment Validation result identifies whether the evaluated deployment result satisfies the applicable Acceptance Criteria.</text:p>
      <text:p text:style-name="Text_20_body">Possible outcomes include:</text:p>
      <text:p text:style-name="Text_20_body">Successful validationFailed validationIncomplete validationValidation prevented by unavailable information or resourcesA failed criterion does not automatically determine the corrective action. The applicable workflow, policy, or authorized actor determines whether the result requires remediation, redeployment, rollback, recovery, reassessment, or another action.</text:p>
      <text:h text:style-name="Heading_20_2" text:outline-level="2"><text:bookmark-start text:name="__RefHeading___relationship_to_deployment_execution_6"/><text:bookmark-start text:name="relationship_to_deployment_execution"/>Relationship to Deployment Execution<text:bookmark-end text:name="__RefHeading___relationship_to_deployment_execution_6"/><text:bookmark-end text:name="relationship_to_deployment_execution"/></text:h>
      <text:p text:style-name="Text_20_body">Deployment execution creates or changes a deployment subject.</text:p>
      <text:p text:style-name="Text_20_body">Deployment Validation evaluates the resulting deployment state against identified Acceptance Criteria.</text:p>
      <text:p text:style-name="Text_20_body">A successful deployment operation can therefore produce a deployment result that does not satisfy one or more Acceptance Criteria.</text:p>
      <text:p text:style-name="Text_20_body">Crucible preserves the distinction between:</text:p>
      <text:p text:style-name="Text_20_body">The deployment-operation resultThe Deployment Validation result</text:p>
      <text:h text:style-name="Heading_20_2" text:outline-level="2"><text:bookmark-start text:name="__RefHeading___relationship_to_compliance_assessment_7"/><text:bookmark-start text:name="relationship_to_compliance_assessment"/>Relationship to Compliance Assessment<text:bookmark-end text:name="__RefHeading___relationship_to_compliance_assessment_7"/><text:bookmark-end text:name="relationship_to_compliance_assessment"/></text:h>
      <text:p text:style-name="Text_20_body">Deployment Validation differs from <text:a xlink:type="simple" xlink:href="https://wiki.didosolutions.com/dido/99_annexes/annex-b-terms-and-definitions/c/compliance_assessment" text:style-name="Internet_20_link" text:visited-style-name="Visited_20_Internet_20_Link">Compliance Assessment</text:a>.</text:p>
      <text:p text:style-name="Text_20_body">Deployment Validation evaluates a deployment result against deployment Acceptance CriteriaCompliance Assessment evaluates an identified subject against identified compliance criteriaA Compliance Assessment result can form part of the applicable Acceptance Criteria, but Deployment Validation does not replace Compliance Assessment.</text:p>
      <text:h text:style-name="Heading_20_2" text:outline-level="2"><text:bookmark-start text:name="__RefHeading___relationship_to_rollback_and_recovery_8"/><text:bookmark-start text:name="relationship_to_rollback_and_recovery"/>Relationship to Rollback and Recovery<text:bookmark-end text:name="__RefHeading___relationship_to_rollback_and_recovery_8"/><text:bookmark-end text:name="relationship_to_rollback_and_recovery"/></text:h>
      <text:p text:style-name="Text_20_body">Deployment Validation can provide information used to initiate a rollback or recovery decision.</text:p>
      <text:p text:style-name="Text_20_body">Deployment Validation does not itself require:</text:p>
      <text:p text:style-name="Text_20_body">Automatic rollbackRestoration of a prior stateRemediationRedeploymentReplacement of a deployed ImageApproval of the deployment resultSeparate requirements govern those behaviors.</text:p>
      <text:h text:style-name="Heading_20_2" text:outline-level="2"><text:bookmark-start text:name="__RefHeading___validation_result_9"/><text:bookmark-start text:name="validation_result"/>Validation Result<text:bookmark-end text:name="__RefHeading___validation_result_9"/><text:bookmark-end text:name="validation_result"/></text:h>
      <text:p text:style-name="Text_20_body">The Deployment Validation result records:</text:p>
      <text:p text:style-name="Text_20_body">The validation identifierThe evaluated deployment resultThe applicable Acceptance CriteriaThe observed result for each criterionThe determination for each criterionThe overall validation resultThe validation operationThe validation timeAny incomplete or unavailable validation information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he generated EvidenceThe validation result becomes an input to operational acceptance, remediation, rollback, recovery, redeployment, compliance activity, and lifecycle-record preservation as governed by the applicable requirements and policies.</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7" text:style-name="Internet_20_link" text:visited-style-name="Visited_20_Internet_20_Link">FR-DEP-007 — Deployment Valid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d/deployment_validation" text:style-name="Internet_20_link" text:visited-style-name="Visited_20_Internet_20_Link">Deployment Validation</text:a>.</text:p>
          </table:table-cell>
        </table:table-row>
      </table:table>
      <text:p text:style-name="Text_20_body">The linked leaf requirement page remains the canonical sour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41:37</meta:creation-date>
    <dc:creator>Generated</dc:creator>
    <dc:date>2026-08-22T18::41:37</dc:date>
    <dc:language>en-US</dc:language>
    <meta:editing-cycles>1</meta:editing-cycles>
    <meta:editing-duration>PT0S</meta:editing-duration>
    <dc:title>dido:02-crusible:05-operational-concept:05-06-validate-the-result</dc:title>
  </office:meta>
</office:document-meta>
</file>