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5-deploy-the-environment"/><text:bookmark-start text:name="__RefHeading___deploy_the_environment_1"/><text:bookmark-start text:name="deploy_the_environment"/>5.5 Deploy the Environment<text:bookmark-end text:name="__RefHeading___deploy_the_environment_1"/><text:bookmark-end text:name="deploy_the_environment"/></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c/crucible" text:style-name="Internet_20_link" text:visited-style-name="Visited_20_Internet_20_Link">Crucible</text:a> deploys an identified and controlled environment from selected <text:a xlink:type="simple" xlink:href="https://wiki.didosolutions.com/dido/99_annexes/annex-b-terms-and-definitions/b/baseline" text:style-name="Internet_20_link" text:visited-style-name="Visited_20_Internet_20_Link">Baselines</text:a>, constructed Images, configuration, dependencies, and deployment parameters.</text:p>
      <text:p text:style-name="Text_20_body">Deployment realizes the intended environment on a selected <text:a xlink:type="simple" xlink:href="https://wiki.didosolutions.com/dido/99_annexes/annex-b-terms-and-definitions/d/deployment_target" text:style-name="Internet_20_link" text:visited-style-name="Visited_20_Internet_20_Link">Deployment Target</text:a>. Crucible preserves the relationship between the intended deployment, the inputs used, the operations performed, and the resulting deployed state.</text:p>
      <text:p text:style-name="Text_20_body">Deployment does not independently establish that the environment is compliant, operationally approved, or authorized for use. Separate assessment, validation, and authorization activities make those determinations.</text:p>
      <text:h text:style-name="Heading_20_2" text:outline-level="2"><text:bookmark-start text:name="__RefHeading___select_the_deployment_target_2"/><text:bookmark-start text:name="select_the_deployment_target"/>Select the Deployment Target<text:bookmark-end text:name="__RefHeading___select_the_deployment_target_2"/><text:bookmark-end text:name="select_the_deployment_target"/></text:h>
      <text:p text:style-name="Text_20_body">The deployment activity identifies the Deployment Target on which Crucible will realize the environment.</text:p>
      <text:p text:style-name="Text_20_body">The selected Deployment Target identifies the infrastructure, platform, provider, location, Security Domain, or other execution context needed to perform the deployment.</text:p>
      <text:p text:style-name="Text_20_body">Deployment-target selection can account for:</text:p>
      <text:p text:style-name="Text_20_body">The required environment typeThe selected Infrastructure BaselineThe supported Machine Images or Container ImagesAvailable compute, storage, and network resourcesProvider-specific capabilitiesSecurity Domain restrictionsConnectivity conditionsRequired deployment parametersApplicable organizational controlsThe selected Deployment Target must support the resources and operations required by the applicable deployment description.</text:p>
      <text:h text:style-name="Heading_20_2" text:outline-level="2"><text:bookmark-start text:name="__RefHeading___prepare_the_deployment_inputs_3"/><text:bookmark-start text:name="prepare_the_deployment_inputs"/>Prepare the Deployment Inputs<text:bookmark-end text:name="__RefHeading___prepare_the_deployment_inputs_3"/><text:bookmark-end text:name="prepare_the_deployment_inputs"/></text:h>
      <text:p text:style-name="Text_20_body">Crucible prepares the controlled inputs required to perform the deployment.</text:p>
      <text:p text:style-name="Text_20_body">The inputs can include:</text:p>
      <text:p text:style-name="Text_20_body">The selected <text:a xlink:type="simple" xlink:href="https://wiki.didosolutions.com/dido/99_annexes/annex-b-terms-and-definitions/i/infrastructure_baseline" text:style-name="Internet_20_link" text:visited-style-name="Visited_20_Internet_20_Link">Infrastructure Baseline</text:a>Constructed Machine ImagesConstructed Container ImagesApplication artifactsConfiguration definitionsNetwork definitionsStorage definitionsSecurity configurationPreserved DependenciesCredentials or credential referencesDeployment parametersProvider-specific parametersApplicable policy and compliance contentEach input retains its identity and revision so Crucible can relate the resulting deployed environment to the content used to create it.</text:p>
      <text:h text:style-name="Heading_20_2" text:outline-level="2"><text:bookmark-start text:name="__RefHeading___resolve_provider-specific_parameters_4"/><text:bookmark-start text:name="resolve_provider-specific_parameters"/>Resolve Provider-Specific Parameters<text:bookmark-end text:name="__RefHeading___resolve_provider-specific_parameters_4"/><text:bookmark-end text:name="resolve_provider-specific_parameters"/></text:h>
      <text:p text:style-name="Text_20_body">Crucible separates provider-independent deployment intent from provider-specific realization details.</text:p>
      <text:p text:style-name="Text_20_body">Provider-independent content describes the required resources, relationships, configuration, and lifecycle operations without unnecessarily binding the deployment to one provider.</text:p>
      <text:p text:style-name="Text_20_body">Provider-specific parameters can identify:</text:p>
      <text:p text:style-name="Text_20_body">Resource typesInstance or service classesImage identifiersRegions or locationsNetwork identifiersStorage classesProvider credentialsProvider-specific configuration valuesProvider implementation settingsCrucible supplies the resolved parameters to the applicable Provider Implementation without changing the provider-independent deployment intent.</text:p>
      <text:h text:style-name="Heading_20_2" text:outline-level="2"><text:bookmark-start text:name="__RefHeading___perform_deployment_operations_5"/><text:bookmark-start text:name="perform_deployment_operations"/>Perform Deployment Operations<text:bookmark-end text:name="__RefHeading___perform_deployment_operations_5"/><text:bookmark-end text:name="perform_deployment_operations"/></text:h>
      <text:p text:style-name="Text_20_body">Crucible performs the operations required to realize the environment on the selected Deployment Target.</text:p>
      <text:p text:style-name="Text_20_body">Deployment operations can include:</text:p>
      <text:p text:style-name="Text_20_body">Prepare the Deployment TargetVerify required inputs and dependenciesCreate or configure infrastructure resourcesCreate network and storage resourcesInstantiate Machine Images or Container ImagesApply configurationDeploy application workloadsApply security controlsExecute required post-deployment activitiesRecord the result of each operationThe applicable Infrastructure Baseline and deployment description determine which operations apply and the order in which Crucible performs them.</text:p>
      <text:h text:style-name="Heading_20_2" text:outline-level="2"><text:bookmark-start text:name="__RefHeading___deployment_orchestration_6"/><text:bookmark-start text:name="deployment_orchestration"/>Deployment Orchestration<text:bookmark-end text:name="__RefHeading___deployment_orchestration_6"/><text:bookmark-end text:name="deployment_orchestration"/></text:h>
      <text:p text:style-name="Text_20_body">Deployment orchestration coordinates the activities needed to produce the intended environment.</text:p>
      <text:p text:style-name="Text_20_body">The orchestration process preserves the relationships among:</text:p>
      <text:p text:style-name="Text_20_body">The selected Deployment TargetThe Infrastructure BaselineThe deployed resourcesThe selected ImagesThe deployment parametersThe Provider ImplementationThe individual Deployment OperationsThe resulting environment stateCrucible records the status and result of each operation so an operator can determine whether the deployment completed, partially completed, or failed.</text:p>
      <text:h text:style-name="Heading_20_2" text:outline-level="2"><text:bookmark-start text:name="__RefHeading___deployment_across_providers_7"/><text:bookmark-start text:name="deployment_across_providers"/>Deployment Across Providers<text:bookmark-end text:name="__RefHeading___deployment_across_providers_7"/><text:bookmark-end text:name="deployment_across_providers"/></text:h>
      <text:p text:style-name="Text_20_body">Crucible can apply a consistent deployment lifecycle across supported provider environments while allowing each Provider Implementation to perform the operations required by its target platform.</text:p>
      <text:p text:style-name="Text_20_body">The supported provider environments can differ in:</text:p>
      <text:p text:style-name="Text_20_body">Resource modelsInterface protocolsAuthentication mechanismsNetwork servicesStorage servicesImage formatsConfiguration parametersOperational constraintsCrucible preserves common deployment intent and lifecycle records across those differences.</text:p>
      <text:p text:style-name="Text_20_body">Support for multiple providers does not require every provider to offer identical resources or behavior. The selected Deployment Target and Provider Implementation determine which capabilities are available.</text:p>
      <text:h text:style-name="Heading_20_2" text:outline-level="2"><text:bookmark-start text:name="__RefHeading___concurrent_and_distributed_deployment_8"/><text:bookmark-start text:name="concurrent_and_distributed_deployment"/>Concurrent and Distributed Deployment<text:bookmark-end text:name="__RefHeading___concurrent_and_distributed_deployment_8"/><text:bookmark-end text:name="concurrent_and_distributed_deployment"/></text:h>
      <text:p text:style-name="Text_20_body">A deployment can involve more than one Deployment Target when the applicable deployment description requires a distributed environment.</text:p>
      <text:p text:style-name="Text_20_body">Crucible can coordinate deployment activities across targets while preserving the identity, status, and result of each target-specific operation.</text:p>
      <text:p text:style-name="Text_20_body">A distributed deployment can include:</text:p>
      <text:p text:style-name="Text_20_body">Resources deployed in more than one locationResources deployed through more than one providerResources assigned to different Security DomainsCentral and edge resourcesConnected and disconnected deployment stagesEach Deployment Target remains independently identifiable even when the targets form one operational environment.</text:p>
      <text:h text:style-name="Heading_20_2" text:outline-level="2"><text:bookmark-start text:name="__RefHeading___deployment_failure_and_rollback_9"/><text:bookmark-start text:name="deployment_failure_and_rollback"/>Deployment Failure and Rollback<text:bookmark-end text:name="__RefHeading___deployment_failure_and_rollback_9"/><text:bookmark-end text:name="deployment_failure_and_rollback"/></text:h>
      <text:p text:style-name="Text_20_body">When a Deployment Operation fails, Crucible records:</text:p>
      <text:p text:style-name="Text_20_body">The failed operationThe affected Deployment TargetThe inputs used by the operationThe observed failureOperations completed before the failureResources created or modifiedThe resulting environment stateAny recovery or rollback activityWhen the applicable deployment description provides a <text:a xlink:type="simple" xlink:href="https://wiki.didosolutions.com/dido/99_annexes/annex-b-terms-and-definitions/d/deployment_rollback" text:style-name="Internet_20_link" text:visited-style-name="Visited_20_Internet_20_Link">Deployment Rollback</text:a>, Crucible performs the defined rollback operations and records their results.</text:p>
      <text:p text:style-name="Text_20_body">Rollback returns the environment to a defined recoverable state. Rollback does not imply that every provider can restore every resource to its exact previous state.</text:p>
      <text:h text:style-name="Heading_20_2" text:outline-level="2"><text:bookmark-start text:name="__RefHeading___deployment_result_10"/><text:bookmark-start text:name="deployment_result"/>Deployment Result<text:bookmark-end text:name="__RefHeading___deployment_result_10"/><text:bookmark-end text:name="deployment_result"/></text:h>
      <text:p text:style-name="Text_20_body">The deployment result records:</text:p>
      <text:p text:style-name="Text_20_body">The deployment identifierThe selected Deployment TargetThe Infrastructure Baseline and revisionThe deployed Images and revisionsThe deployment parametersThe Provider Implementation and revisionThe Deployment Operations performedThe status of each operationThe resources created, changed, or removedThe final deployment statusAny failure or rollback information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generated <text:a xlink:type="simple" xlink:href="https://wiki.didosolutions.com/dido/99_annexes/annex-b-terms-and-definitions/e/evidence" text:style-name="Internet_20_link" text:visited-style-name="Visited_20_Internet_20_Link">Evidence</text:a>The deployment result becomes an input to <text:a xlink:type="simple" xlink:href="https://wiki.didosolutions.com/dido/02-crusible/05-operational-concept/05-06-validate-the-result" text:style-name="Internet_20_link" text:visited-style-name="Visited_20_Internet_20_Link">5.6 Validate the Result</text:a> and subsequent compliance, approval, maintenance, replacement, recovery, or retirement activities.</text:p>
      <text:h text:style-name="Heading_20_2" text:outline-level="2"><text:bookmark-start text:name="__RefHeading___requirements_addressed_11"/><text:bookmark-start text:name="requirements_addressed"/>Requirements Addressed<text:bookmark-end text:name="__RefHeading___requirements_addressed_11"/><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i/infrastructure_resource" text:style-name="Internet_20_link" text:visited-style-name="Visited_20_Internet_20_Link">Infrastructure Resourc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2" text:style-name="Internet_20_link" text:visited-style-name="Visited_20_Internet_20_Link">FR-DEP-002 — Deploy Virtual Mach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v/virtual_machine" text:style-name="Internet_20_link" text:visited-style-name="Visited_20_Internet_20_Link">Virtual Machin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k/kubernetes_cluster" text:style-name="Internet_20_link" text:visited-style-name="Visited_20_Internet_20_Link">Kubernetes Cluster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c/containerized_workload" text:style-name="Internet_20_link" text:visited-style-name="Visited_20_Internet_20_Link">Containerized Workload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5" text:style-name="Internet_20_link" text:visited-style-name="Visited_20_Internet_20_Link">FR-DEP-005 — Deploy Platform Servi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p/platform_service" text:style-name="Internet_20_link" text:visited-style-name="Visited_20_Internet_20_Link">Platform Service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1" text:style-name="Internet_20_link" text:visited-style-name="Visited_20_Internet_20_Link">FR-MC-001 — Cloud Provider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Cloud Provider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2" text:style-name="Internet_20_link" text:visited-style-name="Visited_20_Internet_20_Link">FR-MC-002 — Provider-Specific Extens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provider-specific extensions through <text:a xlink:type="simple" xlink:href="https://wiki.didosolutions.com/dido/99_annexes/annex-b-terms-and-definitions/p/provider_plugin" text:style-name="Internet_20_link" text:visited-style-name="Visited_20_Internet_20_Link">Provider Plugin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3" text:style-name="Internet_20_link" text:visited-style-name="Visited_20_Internet_20_Link">FR-MC-003 — Deployment Portability Across Cloud Provid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deployment portability across <text:a xlink:type="simple" xlink:href="https://wiki.didosolutions.com/dido/99_annexes/annex-b-terms-and-definitions/c/cloud_provider" text:style-name="Internet_20_link" text:visited-style-name="Visited_20_Internet_20_Link">Cloud Provider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4" text:style-name="Internet_20_link" text:visited-style-name="Visited_20_Internet_20_Link">FR-MC-004 — Hybrid-Cloud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h/hybrid-cloud_deployment" text:style-name="Internet_20_link" text:visited-style-name="Visited_20_Internet_20_Link">Hybrid-Cloud Deployment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5" text:style-name="Internet_20_link" text:visited-style-name="Visited_20_Internet_20_Link">FR-MC-005 — Edge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Edge Deployments.</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0:19</meta:creation-date>
    <dc:creator>Generated</dc:creator>
    <dc:date>2026-08-23T23::00:19</dc:date>
    <dc:language>en-US</dc:language>
    <meta:editing-cycles>1</meta:editing-cycles>
    <meta:editing-duration>PT0S</meta:editing-duration>
    <dc:title>dido:02-crusible:05-operational-concept:05-05-deploy-the-environment</dc:title>
  </office:meta>
</office:document-meta>
</file>