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5-operational-concept:05-03-capture-and-preserve-dependencies"/><text:bookmark-start text:name="__RefHeading___capture_and_preserve_dependencies_1"/><text:bookmark-start text:name="capture_and_preserve_dependencies"/>5.3 Capture and Preserve Dependencies<text:bookmark-end text:name="__RefHeading___capture_and_preserve_dependencies_1"/><text:bookmark-end text:name="capture_and_preserve_dependencies"/></text:h>
      <text:p text:style-name="Text_20_body"><text:a xlink:type="simple" xlink:href="https://wiki.didosolutions.com/dido/02-crusible/05-operational-concept/start" text:style-name="Internet_20_link" text:visited-style-name="Visited_20_Internet_20_Link">Go to 5. Operational Concept</text:a></text:p>
      <text:p text:style-name="Text_20_body"><text:a xlink:type="simple" xlink:href="https://wiki.didosolutions.com/dido/99_annexes/annex-b-terms-and-definitions/d/dependency_capture" text:style-name="Internet_20_link" text:visited-style-name="Visited_20_Internet_20_Link">Dependency Capture</text:a> identifies, obtains, records, and preserves the <text:a xlink:type="simple" xlink:href="https://wiki.didosolutions.com/dido/99_annexes/annex-b-terms-and-definitions/d/dependency" text:style-name="Internet_20_link" text:visited-style-name="Visited_20_Internet_20_Link">Dependencies</text:a> required to perform a selected <text:a xlink:type="simple" xlink:href="https://wiki.didosolutions.com/dido/99_annexes/annex-b-terms-and-definitions/o/operational_lifecycle" text:style-name="Internet_20_link" text:visited-style-name="Visited_20_Internet_20_Link">Operational Lifecycle</text:a> activity.</text:p>
      <text:p text:style-name="Text_20_body">Crucible treats Dependency Capture as a controlled lifecycle activity rather than an informal packaging step. The captured dependency set provides the inputs needed to reproduce a construction, assessment, transfer, deployment, validation, maintenance, or recovery activity without relying on undocumented or unavailable resources.</text:p>
      <text:h text:style-name="Heading_20_2" text:outline-level="2"><text:bookmark-start text:name="__RefHeading___dependency_identification_2"/><text:bookmark-start text:name="dependency_identification"/>Dependency Identification<text:bookmark-end text:name="__RefHeading___dependency_identification_2"/><text:bookmark-end text:name="dependency_identification"/></text:h>
      <text:p text:style-name="Text_20_body">Crucible identifies the direct and transitive Dependencies required by the selected lifecycle activity.</text:p>
      <text:p text:style-name="Text_20_body">Dependencies can include:</text:p>
      <text:p text:style-name="Text_20_body">Source filesSoftware packagesPackage metadataBuild toolsCompiler and interpreter versionsGenerated source and generated artifactsBase imagesContainer build inputs<text:a xlink:type="simple" xlink:href="https://wiki.didosolutions.com/dido/99_annexes/annex-b-terms-and-definitions/i/image_layer" text:style-name="Internet_20_link" text:visited-style-name="Visited_20_Internet_20_Link">Image Layers</text:a><text:a xlink:type="simple" xlink:href="https://wiki.didosolutions.com/dido/99_annexes/annex-b-terms-and-definitions/i/infrastructure_baseline" text:style-name="Internet_20_link" text:visited-style-name="Visited_20_Internet_20_Link">Infrastructure Baselines</text:a>Configuration filesCompliance contentProvider tools and pluginsScriptsRuntime librariesEnvironment assumptionsOther inputs required to reproduce or operate the resultA direct Dependency is explicitly referenced by the selected input or lifecycle activity. A transitive Dependency is required by another Dependency.</text:p>
      <text:p text:style-name="Text_20_body">Dependency identification must account for both forms when the selected activity cannot complete without them.</text:p>
      <text:h text:style-name="Heading_20_2" text:outline-level="2"><text:bookmark-start text:name="__RefHeading___dependency_capture_3"/><text:bookmark-start text:name="dependency_capture"/>Dependency Capture<text:bookmark-end text:name="__RefHeading___dependency_capture_3"/><text:bookmark-end text:name="dependency_capture"/></text:h>
      <text:p text:style-name="Text_20_body">Crucible captures an identified Dependency from an authorized source.</text:p>
      <text:p text:style-name="Text_20_body">The capture activity records information needed to identify and retrieve the Dependency, including:</text:p>
      <text:p text:style-name="Text_20_body">Dependency identifierDependency typeVersion or revisionSource or originRetrieval locationCapture timeIntegrity informationApplicable license or usage information, when availableThe lifecycle activity requiring the DependencyThe relationship to other DependenciesCrucible does not treat an unspecified latest version, mutable tag, undocumented workstation file, or unrecorded external service as a reproducible Dependency.</text:p>
      <text:p text:style-name="Text_20_body">When an external resource cannot be captured directly, the resulting record identifies the unresolved Dependency and the effect on the selected lifecycle activity.</text:p>
      <text:h text:style-name="Heading_20_2" text:outline-level="2"><text:bookmark-start text:name="__RefHeading___dependency_manifest_4"/><text:bookmark-start text:name="dependency_manifest"/>Dependency Manifest<text:bookmark-end text:name="__RefHeading___dependency_manifest_4"/><text:bookmark-end text:name="dependency_manifest"/></text:h>
      <text:p text:style-name="Text_20_body">A <text:a xlink:type="simple" xlink:href="https://wiki.didosolutions.com/dido/99_annexes/annex-b-terms-and-definitions/d/dependency_manifest" text:style-name="Internet_20_link" text:visited-style-name="Visited_20_Internet_20_Link">Dependency Manifest</text:a> identifies the Dependencies associated with a controlled lifecycle activity or resulting artifact.</text:p>
      <text:p text:style-name="Text_20_body">The Dependency Manifest records:</text:p>
      <text:p text:style-name="Text_20_body">Each identified DependencyThe selected version or revisionThe Dependency sourceThe relationship between direct and transitive DependenciesThe expected integrity valueThe capture statusThe preservation statusAny unresolved or unavailable DependencyThe artifact, image, Baseline, deployment, or activity that uses the DependencyThe Dependency Manifest provides a controlled description of the dependency set. The manifest does not replace the preserved Dependency content.</text:p>
      <text:h text:style-name="Heading_20_2" text:outline-level="2"><text:bookmark-start text:name="__RefHeading___dependency_records_5"/><text:bookmark-start text:name="dependency_records"/>Dependency Records<text:bookmark-end text:name="__RefHeading___dependency_records_5"/><text:bookmark-end text:name="dependency_records"/></text:h>
      <text:p text:style-name="Text_20_body">A <text:a xlink:type="simple" xlink:href="https://wiki.didosolutions.com/dido/99_annexes/annex-b-terms-and-definitions/d/dependency_record" text:style-name="Internet_20_link" text:visited-style-name="Visited_20_Internet_20_Link">Dependency Record</text:a> preserves information about an individual Dependency and its use.</text:p>
      <text:p text:style-name="Text_20_body">A Dependency Record can identify:</text:p>
      <text:p text:style-name="Text_20_body">The Dependency identifierThe selected revisionThe originThe integrity valueThe capture operationThe preservation locationThe consuming artifact or lifecycle activityThe applicable Dependency ManifestThe verification result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Dependency Records allow a reader or automated process to determine which Dependency contributed to a result and where the preserved content resides.</text:p>
      <text:h text:style-name="Heading_20_2" text:outline-level="2"><text:bookmark-start text:name="__RefHeading___dependency_preservation_6"/><text:bookmark-start text:name="dependency_preservation"/>Dependency Preservation<text:bookmark-end text:name="__RefHeading___dependency_preservation_6"/><text:bookmark-end text:name="dependency_preservation"/></text:h>
      <text:p text:style-name="Text_20_body">Crucible preserves captured Dependencies in a <text:a xlink:type="simple" xlink:href="https://wiki.didosolutions.com/dido/99_annexes/annex-b-terms-and-definitions/d/dependency_store" text:style-name="Internet_20_link" text:visited-style-name="Visited_20_Internet_20_Link">Dependency Store</text:a> or another authorized repository.</text:p>
      <text:p text:style-name="Text_20_body">Preservation protects the Dependency from loss, unrecorded replacement, or reliance on a source that may later become unavailable.</text:p>
      <text:p text:style-name="Text_20_body">The preservation activity records:</text:p>
      <text:p text:style-name="Text_20_body">The preserved DependencyThe preservation locationThe preserved revisionThe integrity valueThe preservation resultThe applicable retention informationThe relationship to the Dependency Manifest and Dependency RecordPreserving a Dependency does not authorize its use. Applicable security, licensing, compliance, export, import, and organizational controls continue to govern the Dependency.</text:p>
      <text:h text:style-name="Heading_20_2" text:outline-level="2"><text:bookmark-start text:name="__RefHeading___dependency_verification_7"/><text:bookmark-start text:name="dependency_verification"/>Dependency Verification<text:bookmark-end text:name="__RefHeading___dependency_verification_7"/><text:bookmark-end text:name="dependency_verification"/></text:h>
      <text:p text:style-name="Text_20_body">Crucible verifies that a preserved Dependency corresponds to the identified Dependency.</text:p>
      <text:p text:style-name="Text_20_body">Verification can include:</text:p>
      <text:p text:style-name="Text_20_body">Comparison of content digestsVerification of a <text:a xlink:type="simple" xlink:href="https://wiki.didosolutions.com/dido/99_annexes/annex-b-terms-and-definitions/d/digital_signature" text:style-name="Internet_20_link" text:visited-style-name="Visited_20_Internet_20_Link">Digital Signature</text:a>Confirmation of the Dependency identifier and revisionConfirmation of the source or originConfirmation that the preserved content remains readable and retrievableConfirmation that the Dependency Manifest and Dependency Record identify the preserved content correctlyA successful integrity check establishes that the evaluated content matches the recorded value. It does not independently establish that the Dependency is secure, compliant, licensed, approved, or suitable for a particular use.</text:p>
      <text:h text:style-name="Heading_20_2" text:outline-level="2"><text:bookmark-start text:name="__RefHeading___connected_and_disconnected_use_8"/><text:bookmark-start text:name="connected_and_disconnected_use"/>Connected and Disconnected Use<text:bookmark-end text:name="__RefHeading___connected_and_disconnected_use_8"/><text:bookmark-end text:name="connected_and_disconnected_use"/></text:h>
      <text:p text:style-name="Text_20_body">In a <text:a xlink:type="simple" xlink:href="https://wiki.didosolutions.com/dido/99_annexes/annex-b-terms-and-definitions/c/connected_environment" text:style-name="Internet_20_link" text:visited-style-name="Visited_20_Internet_20_Link">Connected Environment</text:a>, Crucible can capture Dependencies from authorized external repositories and services.</text:p>
      <text:p text:style-name="Text_20_body">Before operating in a <text:a xlink:type="simple" xlink:href="https://wiki.didosolutions.com/dido/99_annexes/annex-b-terms-and-definitions/d/disconnected_environment" text:style-name="Internet_20_link" text:visited-style-name="Visited_20_Internet_20_Link">Disconnected Environment</text:a> or <text:a xlink:type="simple" xlink:href="https://wiki.didosolutions.com/dido/99_annexes/annex-b-terms-and-definitions/a/air-gapped_environment" text:style-name="Internet_20_link" text:visited-style-name="Visited_20_Internet_20_Link">Air-Gapped Environment</text:a>, Crucible must identify and preserve the Dependencies required by the selected lifecycle activity.</text:p>
      <text:p text:style-name="Text_20_body">The preserved dependency set can be:</text:p>
      <text:p text:style-name="Text_20_body">Included in a <text:a xlink:type="simple" xlink:href="https://wiki.didosolutions.com/dido/99_annexes/annex-b-terms-and-definitions/t/transfer_bundle" text:style-name="Internet_20_link" text:visited-style-name="Visited_20_Internet_20_Link">Transfer Bundle</text:a>Transferred through an authorized processImported into the destination environmentStored in a local Dependency StoreUsed to populate <text:a xlink:type="simple" xlink:href="https://wiki.didosolutions.com/dido/99_annexes/annex-b-terms-and-definitions/o/offline_repository" text:style-name="Internet_20_link" text:visited-style-name="Visited_20_Internet_20_Link">Offline Repositories</text:a>Verified before disconnected executionThe disconnected lifecycle activity must not depend on an unauthorized or unavailable resource outside the applicable operational boundary.</text:p>
      <text:h text:style-name="Heading_20_2" text:outline-level="2"><text:bookmark-start text:name="__RefHeading___capture_and_preservation_result_9"/><text:bookmark-start text:name="capture_and_preservation_result"/>Capture and Preservation Result<text:bookmark-end text:name="__RefHeading___capture_and_preservation_result_9"/><text:bookmark-end text:name="capture_and_preservation_result"/></text:h>
      <text:p text:style-name="Text_20_body">The capture and preservation result identifies:</text:p>
      <text:p text:style-name="Text_20_body">The selected lifecycle activityThe Dependency ManifestThe Dependency RecordsThe identified direct and transitive DependenciesThe capture status of each DependencyThe preservation status of each DependencyThe preservation locationsThe integrity and verification resultsAny missing, unresolved, or unauthorized DependencyThe associated ProvenanceThe associated TraceabilityThe generated <text:a xlink:type="simple" xlink:href="https://wiki.didosolutions.com/dido/99_annexes/annex-b-terms-and-definitions/e/evidence" text:style-name="Internet_20_link" text:visited-style-name="Visited_20_Internet_20_Link">Evidence</text:a>The preserved dependency set becomes a controlled input to subsequent construction, assessment, transfer, deployment, validation, maintenance, reproduction, or recovery activities.</text:p>
      <text:h text:style-name="Heading_20_2" text:outline-level="2"><text:bookmark-start text:name="__RefHeading___requirements_addressed_10"/><text:bookmark-start text:name="requirements_addressed"/>Requirements Addressed<text:bookmark-end text:name="__RefHeading___requirements_addressed_10"/><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1" text:style-name="Internet_20_link" text:visited-style-name="Visited_20_Internet_20_Link">FR-DEPC-001 — Capture Build Dependenci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d/dependency_capture" text:style-name="Internet_20_link" text:visited-style-name="Visited_20_Internet_20_Link">Dependency Capture</text:a> for <text:a xlink:type="simple" xlink:href="https://wiki.didosolutions.com/dido/99_annexes/annex-b-terms-and-definitions/b/build_dependency" text:style-name="Internet_20_link" text:visited-style-name="Visited_20_Internet_20_Link">Build Dependencies</text:a>.</text:p>
          </tabl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2" text:style-name="Internet_20_link" text:visited-style-name="Visited_20_Internet_20_Link">FR-DEPC-002 — Preserve Dependencies in a Dependency Stor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serve captured <text:a xlink:type="simple" xlink:href="https://wiki.didosolutions.com/dido/99_annexes/annex-b-terms-and-definitions/b/build_dependency" text:style-name="Internet_20_link" text:visited-style-name="Visited_20_Internet_20_Link">Build Dependencies</text:a> in a managed <text:a xlink:type="simple" xlink:href="https://wiki.didosolutions.com/dido/99_annexes/annex-b-terms-and-definitions/d/dependency_store" text:style-name="Internet_20_link" text:visited-style-name="Visited_20_Internet_20_Link">Dependency Store</text:a>.</text:p>
          </tabl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3" text:style-name="Internet_20_link" text:visited-style-name="Visited_20_Internet_20_Link">FR-DEPC-003 — Produce a Transfer Bundl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duce a <text:a xlink:type="simple" xlink:href="https://wiki.didosolutions.com/dido/99_annexes/annex-b-terms-and-definitions/t/transfer_bundle" text:style-name="Internet_20_link" text:visited-style-name="Visited_20_Internet_20_Link">Transfer Bundle</text:a> containing captured <text:a xlink:type="simple" xlink:href="https://wiki.didosolutions.com/dido/99_annexes/annex-b-terms-and-definitions/b/build_dependency" text:style-name="Internet_20_link" text:visited-style-name="Visited_20_Internet_20_Link">Build Dependencies</text:a>.</text:p>
          </tabl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4" text:style-name="Internet_20_link" text:visited-style-name="Visited_20_Internet_20_Link">FR-DEPC-004 — Populate Offline Repositori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opulate <text:a xlink:type="simple" xlink:href="https://wiki.didosolutions.com/dido/99_annexes/annex-b-terms-and-definitions/o/offline_repository" text:style-name="Internet_20_link" text:visited-style-name="Visited_20_Internet_20_Link">Offline Repositories</text:a> in a <text:a xlink:type="simple" xlink:href="https://wiki.didosolutions.com/dido/99_annexes/annex-b-terms-and-definitions/d/disconnected_environment" text:style-name="Internet_20_link" text:visited-style-name="Visited_20_Internet_20_Link">Disconnected Environment</text:a> from a <text:a xlink:type="simple" xlink:href="https://wiki.didosolutions.com/dido/99_annexes/annex-b-terms-and-definitions/t/transfer_bundle" text:style-name="Internet_20_link" text:visited-style-name="Visited_20_Internet_20_Link">Transfer Bundle</text:a>.</text:p>
          </tabl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5" text:style-name="Internet_20_link" text:visited-style-name="Visited_20_Internet_20_Link">FR-DEPC-005 — Dependency Store Implementation Indepen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mit the implementation of a <text:a xlink:type="simple" xlink:href="https://wiki.didosolutions.com/dido/99_annexes/annex-b-terms-and-definitions/d/dependency_store" text:style-name="Internet_20_link" text:visited-style-name="Visited_20_Internet_20_Link">Dependency Store</text:a> to change without changing the <text:a xlink:type="simple" xlink:href="https://wiki.didosolutions.com/dido/99_annexes/annex-b-terms-and-definitions/d/dependency_capture" text:style-name="Internet_20_link" text:visited-style-name="Visited_20_Internet_20_Link">Dependency Capture</text:a> <text:a xlink:type="simple" xlink:href="https://wiki.didosolutions.com/dido/99_annexes/annex-b-terms-and-definitions/c/contract" text:style-name="Internet_20_link" text:visited-style-name="Visited_20_Internet_20_Link">Contract</text:a>.</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9:33</meta:creation-date>
    <dc:creator>Generated</dc:creator>
    <dc:date>2026-08-22T15::19:33</dc:date>
    <dc:language>en-US</dc:language>
    <meta:editing-cycles>1</meta:editing-cycles>
    <meta:editing-duration>PT0S</meta:editing-duration>
    <dc:title>dido:02-crusible:05-operational-concept:05-03-capture-and-preserve-dependencies</dc:title>
  </office:meta>
</office:document-meta>
</file>