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05-operational-concept:05-02-construct-images"/><text:bookmark-start text:name="__RefHeading___construct_images_1"/><text:bookmark-start text:name="construct_images"/>5.2 Construct Images<text:bookmark-end text:name="__RefHeading___construct_images_1"/><text:bookmark-end text:name="construct_images"/></text:h>
      <text:p text:style-name="Text_20_body"><text:a xlink:type="simple" xlink:href="https://wiki.didosolutions.com/dido/02-crusible/05-operational-concept/start" text:style-name="Internet_20_link" text:visited-style-name="Visited_20_Internet_20_Link">Go to 5. Operational Concept</text:a></text:p>
      <text:p text:style-name="Text_20_body"><text:a xlink:type="simple" xlink:href="https://wiki.didosolutions.com/dido/99_annexes/annex-b-terms-and-definitions/c/crucible" text:style-name="Internet_20_link" text:visited-style-name="Visited_20_Internet_20_Link">Crucible</text:a> constructs identified and version-controlled <text:a xlink:type="simple" xlink:href="https://wiki.didosolutions.com/dido/99_annexes/annex-b-terms-and-definitions/i/image" text:style-name="Internet_20_link" text:visited-style-name="Visited_20_Internet_20_Link">Images</text:a> from controlled inputs.</text:p>
      <text:p text:style-name="Text_20_body">Supported image forms include:</text:p>
      <text:a xlink:type="simple" xlink:href="https://wiki.didosolutions.com/dido/99_annexes/annex-b-terms-and-definitions/m/machine_image" text:style-name="Internet_20_link" text:visited-style-name="Visited_20_Internet_20_Link">Machine Images</text:a>
      <text:p text:style-name="Text_20_body"> used to create virtual machines<text:a xlink:type="simple" xlink:href="https://wiki.didosolutions.com/dido/99_annexes/annex-b-terms-and-definitions/c/container_image" text:style-name="Internet_20_link" text:visited-style-name="Visited_20_Internet_20_Link">Container Images</text:a> used to create containerized workloadsImage construction uses the applicable <text:a xlink:type="simple" xlink:href="https://wiki.didosolutions.com/dido/99_annexes/annex-b-terms-and-definitions/b/baseline_composition" text:style-name="Internet_20_link" text:visited-style-name="Visited_20_Internet_20_Link">Baseline Composition</text:a>, selected <text:a xlink:type="simple" xlink:href="https://wiki.didosolutions.com/dido/99_annexes/annex-b-terms-and-definitions/i/image_layer" text:style-name="Internet_20_link" text:visited-style-name="Visited_20_Internet_20_Link">Image Layers</text:a>, configuration, software packages, dependencies, security content, and other <text:a xlink:type="simple" xlink:href="https://wiki.didosolutions.com/dido/99_annexes/annex-b-terms-and-definitions/c/controlled_input" text:style-name="Internet_20_link" text:visited-style-name="Visited_20_Internet_20_Link">Controlled Inputs</text:a> required by the selected image build.</text:p>
      <text:h text:style-name="Heading_20_2" text:outline-level="2"><text:bookmark-start text:name="__RefHeading___image_build_inputs_2"/><text:bookmark-start text:name="image_build_inputs"/>Image Build Inputs<text:bookmark-end text:name="__RefHeading___image_build_inputs_2"/><text:bookmark-end text:name="image_build_inputs"/></text:h>
      <text:p text:style-name="Text_20_body">The image build identifies the inputs required to construct the intended Image.</text:p>
      <text:p text:style-name="Text_20_body">These inputs can include:</text:p>
      <text:p text:style-name="Text_20_body">A base ImageSelected Image LayersOperating-system contentSoftware packagesApplication contentConfiguration definitionsSecurity configurationCompliance contentBuild toolsBuild dependenciesImage metadataApplicable build parametersThe applicable Crucible DescriptionEach controlled input retains its identity and revision so the resulting Image can be related to the content used to construct it.</text:p>
      <text:h text:style-name="Heading_20_2" text:outline-level="2"><text:bookmark-start text:name="__RefHeading___machine_images_3"/><text:bookmark-start text:name="machine_images"/>Machine Images<text:bookmark-end text:name="__RefHeading___machine_images_3"/><text:bookmark-end text:name="machine_images"/></text:h>
      <text:p text:style-name="Text_20_body">Crucible constructs Machine Images used to create virtual machines.</text:p>
      <text:p text:style-name="Text_20_body">A Machine Image build applies the selected Image Layers and other Controlled Inputs to the applicable base Image or image-building environment.</text:p>
      <text:p text:style-name="Text_20_body">The resulting Machine Image has an identifiable representation that can be stored, retrieved, assessed, signed, verified, promoted, transferred, and deployed according to the applicable lifecycle requirements.</text:p>
      <text:p text:style-name="Text_20_body">Machine Image construction does not itself authorize deployment. Separate requirements govern Image verification, promotion, deployment, and operational approval.</text:p>
      <text:h text:style-name="Heading_20_2" text:outline-level="2"><text:bookmark-start text:name="__RefHeading___container_images_4"/><text:bookmark-start text:name="container_images"/>Container Images<text:bookmark-end text:name="__RefHeading___container_images_4"/><text:bookmark-end text:name="container_images"/></text:h>
      <text:p text:style-name="Text_20_body">Crucible constructs Container Images used to create containerized workloads.</text:p>
      <text:p text:style-name="Text_20_body">A Container Image build applies the selected Image Layers, application content, configuration, packages, and other Controlled Inputs required by the applicable build.</text:p>
      <text:p text:style-name="Text_20_body">The resulting Container Image has an identifiable representation that can be stored, retrieved, assessed, signed, verified, promoted, transferred, and deployed according to the applicable lifecycle requirements.</text:p>
      <text:p text:style-name="Text_20_body">Container Image construction does not require the same image format, build mechanism, or runtime used for Machine Images.</text:p>
      <text:h text:style-name="Heading_20_2" text:outline-level="2"><text:bookmark-start text:name="__RefHeading___immutable_image_workflows_5"/><text:bookmark-start text:name="immutable_image_workflows"/>Immutable Image Workflows<text:bookmark-end text:name="__RefHeading___immutable_image_workflows_5"/><text:bookmark-end text:name="immutable_image_workflows"/></text:h>
      <text:p text:style-name="Text_20_body">When a required change affects a deployed Image, Crucible constructs a new Image rather than modifying the existing deployed Image in place.</text:p>
      <text:p text:style-name="Text_20_body">The newly constructed Image incorporates the required changes and receives its own identifiable revision.</text:p>
      <text:p text:style-name="Text_20_body">An immutable image workflow preserves the relationship among:</text:p>
      <text:p text:style-name="Text_20_body">The existing deployed ImageThe required changeThe Controlled Inputs used to construct the replacement ImageThe newly constructed ImageThe replacement operationThe resulting deployed stateThe workflow does not prohibit changes to persistent data, credentials, network resources, or other state maintained separately from the Image.</text:p>
      <text:h text:style-name="Heading_20_2" text:outline-level="2"><text:bookmark-start text:name="__RefHeading___image_signing_6"/><text:bookmark-start text:name="image_signing"/>Image Signing<text:bookmark-end text:name="__RefHeading___image_signing_6"/><text:bookmark-end text:name="image_signing"/></text:h>
      <text:p text:style-name="Text_20_body">Crucible signs an identified Image according to the applicable signing conditions.</text:p>
      <text:p text:style-name="Text_20_body">The signing activity associates a <text:a xlink:type="simple" xlink:href="https://wiki.didosolutions.com/dido/99_annexes/annex-b-terms-and-definitions/d/digital_signature" text:style-name="Internet_20_link" text:visited-style-name="Visited_20_Internet_20_Link">Digital Signature</text:a> with the identified Image.</text:p>
      <text:p text:style-name="Text_20_body">The resulting record identifies:</text:p>
      <text:p text:style-name="Text_20_body">The signed ImageThe Image identifier and revisionThe Image content digestThe signing identityThe applicable signing conditionsThe Digital SignatureThe signing resultImage signing provides integrity and authenticity information but does not independently establish compliance, approval, promotion, or authorization for deployment.</text:p>
      <text:h text:style-name="Heading_20_2" text:outline-level="2"><text:bookmark-start text:name="__RefHeading___image_verification_7"/><text:bookmark-start text:name="image_verification"/>Image Verification<text:bookmark-end text:name="__RefHeading___image_verification_7"/><text:bookmark-end text:name="image_verification"/></text:h>
      <text:p text:style-name="Text_20_body">Crucible verifies the Digital Signature associated with an identified Image.</text:p>
      <text:p text:style-name="Text_20_body">Image verification determines whether the evaluated signature remains valid for the identified Image under the applicable verification conditions.</text:p>
      <text:p text:style-name="Text_20_body">The verification activity records:</text:p>
      <text:p text:style-name="Text_20_body">The evaluated ImageThe Image identifier and revisionThe evaluated Digital SignatureThe applicable verification conditionsThe verification resultThe resulting <text:a xlink:type="simple" xlink:href="https://wiki.didosolutions.com/dido/99_annexes/annex-b-terms-and-definitions/e/evidence" text:style-name="Internet_20_link" text:visited-style-name="Visited_20_Internet_20_Link">Evidence</text:a>A valid Digital Signature does not independently establish that the Image:</text:p>
      <text:p text:style-name="Text_20_body">Is free from vulnerabilitiesSatisfies a Compliance BaselineIs approved for promotionIs authorized for deploymentIs compatible with a Deployment TargetIs suitable for a specified purposeSeparate requirements govern those determinations.</text:p>
      <text:h text:style-name="Heading_20_2" text:outline-level="2"><text:bookmark-start text:name="__RefHeading___image_promotion_8"/><text:bookmark-start text:name="image_promotion"/>Image Promotion<text:bookmark-end text:name="__RefHeading___image_promotion_8"/><text:bookmark-end text:name="image_promotion"/></text:h>
      <text:p text:style-name="Text_20_body">Crucible can promote an identified Image from one defined promotion state to another after the Image satisfies the applicable transition criteria.</text:p>
      <text:p text:style-name="Text_20_body">The applicable promotion workflow defines:</text:p>
      <text:p text:style-name="Text_20_body">The promotion statesThe permitted state transitionsThe transition criteriaThe Evidence required for each transitionThe resulting promotion recordPromotion states can represent lifecycle conditions such as construction, evaluation, signing, verification, approval, release, availability for deployment, or retirement. The applicable workflow determines which states and transitions apply.</text:p>
      <text:p text:style-name="Text_20_body">Image promotion does not independently define the assessments, approvals, or other conditions used as transition criteria. The applicable requirements, policies, and promotion workflow define those conditions.</text:p>
      <text:h text:style-name="Heading_20_2" text:outline-level="2"><text:bookmark-start text:name="__RefHeading___image_construction_result_9"/><text:bookmark-start text:name="image_construction_result"/>Image Construction Result<text:bookmark-end text:name="__RefHeading___image_construction_result_9"/><text:bookmark-end text:name="image_construction_result"/></text:h>
      <text:p text:style-name="Text_20_body">The image-construction result records:</text:p>
      <text:p text:style-name="Text_20_body">The Image identifierThe Image revisionThe Image formThe selected Baseline CompositionThe selected Image LayersThe Controlled InputsThe build operationThe build resultThe Image content digestThe associated Digital Signature, when producedThe signature-verification result, when performedThe promotion state, when applicableThe associated <text:a xlink:type="simple" xlink:href="https://wiki.didosolutions.com/dido/99_annexes/annex-b-terms-and-definitions/p/provenance" text:style-name="Internet_20_link" text:visited-style-name="Visited_20_Internet_20_Link">Provenance</text:a>The associated <text:a xlink:type="simple" xlink:href="https://wiki.didosolutions.com/dido/99_annexes/annex-b-terms-and-definitions/t/traceability" text:style-name="Internet_20_link" text:visited-style-name="Visited_20_Internet_20_Link">Traceability</text:a>The generated EvidenceThe constructed Image becomes a controlled input to subsequent assessment, transfer, deployment, validation, replacement, or retirement activities.</text:p>
      <text:h text:style-name="Heading_20_2" text:outline-level="2"><text:bookmark-start text:name="__RefHeading___requirements_addressed_10"/><text:bookmark-start text:name="requirements_addressed"/>Requirements Addressed<text:bookmark-end text:name="__RefHeading___requirements_addressed_10"/><text:bookmark-end text:name="requirements_addressed"/></text:h>
      <table:table table:style-name="Table">
        <table:table-column/>
        <table:table-column/>
        <table:table-row>
          <table:table-cell office:value-type="string" table:style-name="tableheader">
            <text:p text:style-name="Table_20_Heading"> Requirement </text:p>
          </table:table-cell>
          <table:table-cell office:value-type="string" table:style-name="tableheader">
            <text:p text:style-name="Table_20_Heading"> Statement </text:p>
          </table:table-cell>
        </table:table-row>
        <table:table-row>
          <table:table-cell office:value-type="string" table:style-name="tablecell">
            <text:p text:style-name="tablealignleft"> <text:a xlink:type="simple" xlink:href="https://wiki.didosolutions.com/dido/02-crusible/99-annexes/annex-c-requirements/03-functional-requirements/03-02-image-management/fr-img-001" text:style-name="Internet_20_link" text:visited-style-name="Visited_20_Internet_20_Link">FR-IMG-001 — Build Virtual Machine Images</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build <text:a xlink:type="simple" xlink:href="https://wiki.didosolutions.com/dido/99_annexes/annex-b-terms-and-definitions/m/machine_image" text:style-name="Internet_20_link" text:visited-style-name="Visited_20_Internet_20_Link">Machine Images</text:a>.</text:p>
          </table:table-cell>
        </table:table-row>
        <table:table-row>
          <table:table-cell office:value-type="string" table:style-name="tablecell">
            <text:p text:style-name="tablealignleft"> <text:a xlink:type="simple" xlink:href="https://wiki.didosolutions.com/dido/02-crusible/99-annexes/annex-c-requirements/03-functional-requirements/03-02-image-management/fr-img-002" text:style-name="Internet_20_link" text:visited-style-name="Visited_20_Internet_20_Link">FR-IMG-002 — Build Container Images</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build <text:a xlink:type="simple" xlink:href="https://wiki.didosolutions.com/dido/99_annexes/annex-b-terms-and-definitions/c/container_image" text:style-name="Internet_20_link" text:visited-style-name="Visited_20_Internet_20_Link">Container Images</text:a>.</text:p>
          </table:table-cell>
        </table:table-row>
        <table:table-row>
          <table:table-cell office:value-type="string" table:style-name="tablecell">
            <text:p text:style-name="tablealignleft"> <text:a xlink:type="simple" xlink:href="https://wiki.didosolutions.com/dido/02-crusible/99-annexes/annex-c-requirements/03-functional-requirements/03-02-image-management/fr-img-003" text:style-name="Internet_20_link" text:visited-style-name="Visited_20_Internet_20_Link">FR-IMG-003 — Immutable Infrastructure Workflows</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apply changes to deployed images by replacing the images rather than modifying them in place.</text:p>
          </table:table-cell>
        </table:table-row>
        <table:table-row>
          <table:table-cell office:value-type="string" table:style-name="tablecell">
            <text:p text:style-name="tablealignleft"> <text:a xlink:type="simple" xlink:href="https://wiki.didosolutions.com/dido/02-crusible/99-annexes/annex-c-requirements/03-functional-requirements/03-02-image-management/fr-img-004" text:style-name="Internet_20_link" text:visited-style-name="Visited_20_Internet_20_Link">FR-IMG-004 — Image Signing</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generate a <text:a xlink:type="simple" xlink:href="https://wiki.didosolutions.com/dido/99_annexes/annex-b-terms-and-definitions/d/digital_signature" text:style-name="Internet_20_link" text:visited-style-name="Visited_20_Internet_20_Link">Digital Signature</text:a> for an identified <text:a xlink:type="simple" xlink:href="https://wiki.didosolutions.com/dido/99_annexes/annex-b-terms-and-definitions/i/image" text:style-name="Internet_20_link" text:visited-style-name="Visited_20_Internet_20_Link">Image</text:a> and associate the Digital Signature with that Image.</text:p>
          </table:table-cell>
        </table:table-row>
        <table:table-row>
          <table:table-cell office:value-type="string" table:style-name="tablecell">
            <text:p text:style-name="tablealignleft"> <text:a xlink:type="simple" xlink:href="https://wiki.didosolutions.com/dido/02-crusible/99-annexes/annex-c-requirements/03-functional-requirements/03-02-image-management/fr-img-005" text:style-name="Internet_20_link" text:visited-style-name="Visited_20_Internet_20_Link">FR-IMG-005 — Image Verification</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verify the <text:a xlink:type="simple" xlink:href="https://wiki.didosolutions.com/dido/99_annexes/annex-b-terms-and-definitions/d/digital_signature" text:style-name="Internet_20_link" text:visited-style-name="Visited_20_Internet_20_Link">Digital Signature</text:a> associated with an identified <text:a xlink:type="simple" xlink:href="https://wiki.didosolutions.com/dido/99_annexes/annex-b-terms-and-definitions/i/image" text:style-name="Internet_20_link" text:visited-style-name="Visited_20_Internet_20_Link">Image</text:a>.</text:p>
          </table:table-cell>
        </table:table-row>
        <table:table-row>
          <table:table-cell office:value-type="string" table:style-name="tablecell">
            <text:p text:style-name="tablealignleft"> <text:a xlink:type="simple" xlink:href="https://wiki.didosolutions.com/dido/02-crusible/99-annexes/annex-c-requirements/03-functional-requirements/03-02-image-management/fr-img-006" text:style-name="Internet_20_link" text:visited-style-name="Visited_20_Internet_20_Link">FR-IMG-006 — Image Promotion Workflows</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perform <text:a xlink:type="simple" xlink:href="https://wiki.didosolutions.com/dido/99_annexes/annex-b-terms-and-definitions/i/image_promotion" text:style-name="Internet_20_link" text:visited-style-name="Visited_20_Internet_20_Link">Image Promotion</text:a> for an identified <text:a xlink:type="simple" xlink:href="https://wiki.didosolutions.com/dido/99_annexes/annex-b-terms-and-definitions/i/image" text:style-name="Internet_20_link" text:visited-style-name="Visited_20_Internet_20_Link">Image</text:a> after the Image satisfies the applicable transition criteria.</text:p>
          </table:table-cell>
        </table:table-row>
      </table:table>
      <text:p text:style-name="Text_20_body">The linked leaf requirement pages remain the canonical sources.</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6::03:20</meta:creation-date>
    <dc:creator>Generated</dc:creator>
    <dc:date>2026-08-22T16::03:20</dc:date>
    <dc:language>en-US</dc:language>
    <meta:editing-cycles>1</meta:editing-cycles>
    <meta:editing-duration>PT0S</meta:editing-duration>
    <dc:title>dido:02-crusible:05-operational-concept:05-02-construct-images</dc:title>
  </office:meta>
</office:document-meta>
</file>