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5-operational-concept:05-01-select-and-compose-baselines"/><text:bookmark-start text:name="__RefHeading___select_and_compose_baselines_1"/><text:bookmark-start text:name="select_and_compose_baselines"/>5.1 Select and Compose Baselines<text:bookmark-end text:name="__RefHeading___select_and_compose_baselines_1"/><text:bookmark-end text:name="select_and_compose_baselines"/></text:h>
      <text:p text:style-name="Text_20_body"><text:a xlink:type="simple" xlink:href="https://wiki.didosolutions.com/dido/02-crusible/05-operational-concept/start" text:style-name="Internet_20_link" text:visited-style-name="Visited_20_Internet_20_Link">Go to 5. Operational Concept</text:a></text:p>
      <text:p text:style-name="Text_20_body"><text:a xlink:type="simple" xlink:href="https://wiki.didosolutions.com/dido/99_annexes/annex-b-terms-and-definitions/b/baseline_composition" text:style-name="Internet_20_link" text:visited-style-name="Visited_20_Internet_20_Link">Baseline Composition</text:a> selects identified and version-controlled <text:a xlink:type="simple" xlink:href="https://wiki.didosolutions.com/dido/99_annexes/annex-b-terms-and-definitions/b/baseline" text:style-name="Internet_20_link" text:visited-style-name="Visited_20_Internet_20_Link">Baselines</text:a> and makes their content available within a controlled workspace for the selected <text:a xlink:type="simple" xlink:href="https://wiki.didosolutions.com/dido/99_annexes/annex-b-terms-and-definitions/o/operational_lifecycle" text:style-name="Internet_20_link" text:visited-style-name="Visited_20_Internet_20_Link">Operational Lifecycle</text:a> activity.</text:p>
      <text:p text:style-name="Text_20_body">A composition can include:</text:p>
      <text:p text:style-name="Text_20_body">Application sourceOne or more <text:a xlink:type="simple" xlink:href="https://wiki.didosolutions.com/dido/99_annexes/annex-b-terms-and-definitions/i/image_layer" text:style-name="Internet_20_link" text:visited-style-name="Visited_20_Internet_20_Link">Image Layers</text:a>One or more <text:a xlink:type="simple" xlink:href="https://wiki.didosolutions.com/dido/99_annexes/annex-b-terms-and-definitions/i/infrastructure_baseline" text:style-name="Internet_20_link" text:visited-style-name="Visited_20_Internet_20_Link">Infrastructure Baselines</text:a>A combination of application source, Image Layers, and Infrastructure BaselinesApplication source is not required for every composition. A composition containing only Image Layers, Infrastructure Baselines, or both remains valid when those inputs satisfy the selected lifecycle activity.</text:p>
      <text:h text:style-name="Heading_20_2" text:outline-level="2"><text:bookmark-start text:name="__RefHeading___baseline_selection_2"/><text:bookmark-start text:name="baseline_selection"/>Baseline Selection<text:bookmark-end text:name="__RefHeading___baseline_selection_2"/><text:bookmark-end text:name="baseline_selection"/></text:h>
      <text:p text:style-name="Text_20_body">Baseline selection identifies the Baselines needed to produce the intended result.</text:p>
      <text:p text:style-name="Text_20_body">The selection identifies:</text:p>
      <text:p text:style-name="Text_20_body">Each BaselineThe selected Baseline revisionThe Baseline source locationThe role of the Baseline in the compositionThe approval status required for its useThe selected lifecycle activityAny applicable <text:a xlink:type="simple" xlink:href="https://wiki.didosolutions.com/dido/99_annexes/annex-b-terms-and-definitions/p/platform_specific_parameter" text:style-name="Internet_20_link" text:visited-style-name="Visited_20_Internet_20_Link">Platform Specific Parameters</text:a>Crucible uses the identified revision rather than an unspecified or changing repository state. This allows the composition to be reproduced and related to the artifacts, deployments, assessments, and records produced from it.</text:p>
      <text:h text:style-name="Heading_20_2" text:outline-level="2"><text:bookmark-start text:name="__RefHeading___workspace_composition_3"/><text:bookmark-start text:name="workspace_composition"/>Workspace Composition<text:bookmark-end text:name="__RefHeading___workspace_composition_3"/><text:bookmark-end text:name="workspace_composition"/></text:h>
      <text:p text:style-name="Text_20_body">Crucible places or makes the selected inputs available within a controlled workspace.</text:p>
      <text:p text:style-name="Text_20_body">The workspace provides the execution context in which Crucible can locate and use:</text:p>
      <text:p text:style-name="Text_20_body">Application source, when includedSelected Image LayersSelected Infrastructure BaselinesApplicable <text:a xlink:type="simple" xlink:href="https://wiki.didosolutions.com/dido/99_annexes/annex-b-terms-and-definitions/c/crucible_description" text:style-name="Internet_20_link" text:visited-style-name="Visited_20_Internet_20_Link">Crucible Descriptions</text:a>Required configuration and parametersInputs required by the selected lifecycle activityThe workspace can contain inputs retrieved from separate repositories. Co-location within the workspace does not merge their identities, histories, or governance.</text:p>
      <text:p text:style-name="Text_20_body">Each selected Baseline remains independently identifiable and version controlled.</text:p>
      <text:h text:style-name="Heading_20_2" text:outline-level="2"><text:bookmark-start text:name="__RefHeading___image_layers_4"/><text:bookmark-start text:name="image_layers"/>Image Layers<text:bookmark-end text:name="__RefHeading___image_layers_4"/><text:bookmark-end text:name="image_layers"/></text:h>
      <text:p text:style-name="Text_20_body">Image Layers describe reusable content and activities applied during image construction and hardening.</text:p>
      <text:p text:style-name="Text_20_body">A composition can select one or more Image Layers according to the intended image, operating system, security criteria, and applicable lifecycle activity.</text:p>
      <text:p text:style-name="Text_20_body">The selected Image Layers become controlled inputs to the image-construction activity described in <text:a xlink:type="simple" xlink:href="https://wiki.didosolutions.com/dido/02-crusible/05-operational-concept/05-02-construct-images" text:style-name="Internet_20_link" text:visited-style-name="Visited_20_Internet_20_Link">5.2 Construct Images</text:a>.</text:p>
      <text:h text:style-name="Heading_20_2" text:outline-level="2"><text:bookmark-start text:name="__RefHeading___infrastructure_baselines_5"/><text:bookmark-start text:name="infrastructure_baselines"/>Infrastructure Baselines<text:bookmark-end text:name="__RefHeading___infrastructure_baselines_5"/><text:bookmark-end text:name="infrastructure_baselines"/></text:h>
      <text:p text:style-name="Text_20_body">Infrastructure Baselines describe reusable deployment content and lifecycle activities associated with an <text:a xlink:type="simple" xlink:href="https://wiki.didosolutions.com/dido/99_annexes/annex-b-terms-and-definitions/i/infrastructure_environment" text:style-name="Internet_20_link" text:visited-style-name="Visited_20_Internet_20_Link">Infrastructure Environment</text:a>.</text:p>
      <text:p text:style-name="Text_20_body">An Infrastructure Baseline can include content used before, during, or after deployment. The applicable requirement and Baseline content determine the activities performed.</text:p>
      <text:p text:style-name="Text_20_body">Crucible treats an Infrastructure Baseline as a reusable, versioned input rather than as a manually recreated or deployment-specific configuration.</text:p>
      <text:p text:style-name="Text_20_body">The same approved Infrastructure Baseline revision can support more than one deployment when the applicable Deployment Targets, provider parameters, and acceptance criteria permit its reuse.</text:p>
      <text:h text:style-name="Heading_20_2" text:outline-level="2"><text:bookmark-start text:name="__RefHeading___composition_result_6"/><text:bookmark-start text:name="composition_result"/>Composition Result<text:bookmark-end text:name="__RefHeading___composition_result_6"/><text:bookmark-end text:name="composition_result"/></text:h>
      <text:p text:style-name="Text_20_body">The composition result identifies the complete set of selected inputs made available for the lifecycle activity.</text:p>
      <text:p text:style-name="Text_20_body">The result records:</text:p>
      <text:p text:style-name="Text_20_body">The composition identifierEach selected Baseline identifierEach selected Baseline revisionEach source locationThe included application source revision, when applicableThe applicable Crucible DescriptionThe applicable Platform Specific ParametersThe selected lifecycle activityThe composition result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The generated <text:a xlink:type="simple" xlink:href="https://wiki.didosolutions.com/dido/99_annexes/annex-b-terms-and-definitions/e/evidence" text:style-name="Internet_20_link" text:visited-style-name="Visited_20_Internet_20_Link">Evidence</text:a>The composition result provides controlled inputs for subsequent image construction, dependency capture, compliance assessment, deployment, validation, and lifecycle-record preservation activities.</text:p>
      <text:h text:style-name="Heading_20_2" text:outline-level="2"><text:bookmark-start text:name="__RefHeading___requirements_addressed_7"/><text:bookmark-start text:name="requirements_addressed"/>Requirements Addressed<text:bookmark-end text:name="__RefHeading___requirements_addressed_7"/><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09-baseline-composition-and-workspace/fr-bas-001" text:style-name="Internet_20_link" text:visited-style-name="Visited_20_Internet_20_Link">FR-BAS-001 — Consume Baseline Repositories from a Workspa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consume <text:a xlink:type="simple" xlink:href="https://wiki.didosolutions.com/dido/99_annexes/annex-b-terms-and-definitions/b/baseline_repository" text:style-name="Internet_20_link" text:visited-style-name="Visited_20_Internet_20_Link">Baseline Repositories</text:a> containing <text:a xlink:type="simple" xlink:href="https://wiki.didosolutions.com/dido/99_annexes/annex-b-terms-and-definitions/i/image_layer" text:style-name="Internet_20_link" text:visited-style-name="Visited_20_Internet_20_Link">Image Layers</text:a> or <text:a xlink:type="simple" xlink:href="https://wiki.didosolutions.com/dido/99_annexes/annex-b-terms-and-definitions/i/infrastructure_baseline" text:style-name="Internet_20_link" text:visited-style-name="Visited_20_Internet_20_Link">Infrastructure Baselines</text:a> from a <text:a xlink:type="simple" xlink:href="https://wiki.didosolutions.com/dido/99_annexes/annex-b-terms-and-definitions/w/workspace" text:style-name="Internet_20_link" text:visited-style-name="Visited_20_Internet_20_Link">Workspace</text:a>.</text:p>
          </table:table-cell>
        </table:table-row>
        <table:table-row>
          <table:table-cell office:value-type="string" table:style-name="tablecell">
            <text:p text:style-name="tablealignleft"> <text:a xlink:type="simple" xlink:href="https://wiki.didosolutions.com/dido/02-crusible/99-annexes/annex-c-requirements/03-functional-requirements/03-09-baseline-composition-and-workspace/fr-bas-002" text:style-name="Internet_20_link" text:visited-style-name="Visited_20_Internet_20_Link">FR-BAS-002 — Compose Selected Baselin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b/baseline_composition" text:style-name="Internet_20_link" text:visited-style-name="Visited_20_Internet_20_Link">Baseline Composition</text:a> using one or more selected <text:a xlink:type="simple" xlink:href="https://wiki.didosolutions.com/dido/99_annexes/annex-b-terms-and-definitions/b/baseline" text:style-name="Internet_20_link" text:visited-style-name="Visited_20_Internet_20_Link">Baselines</text:a> and optional application source.</text:p>
          </table:table-cell>
        </table:table-row>
        <table:table-row>
          <table:table-cell office:value-type="string" table:style-name="tablecell">
            <text:p text:style-name="tablealignleft"> <text:a xlink:type="simple" xlink:href="https://wiki.didosolutions.com/dido/02-crusible/99-annexes/annex-c-requirements/03-functional-requirements/03-09-baseline-composition-and-workspace/fr-bas-003" text:style-name="Internet_20_link" text:visited-style-name="Visited_20_Internet_20_Link">FR-BAS-003 — Process Predeployment and Postdeployment Step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cess predeployment and postdeployment steps.</text:p>
          </table:table-cell>
        </table:table-row>
        <table:table-row>
          <table:table-cell office:value-type="string" table:style-name="tablecell">
            <text:p text:style-name="tablealignleft"> <text:a xlink:type="simple" xlink:href="https://wiki.didosolutions.com/dido/02-crusible/99-annexes/annex-c-requirements/03-functional-requirements/03-09-baseline-composition-and-workspace/fr-bas-004" text:style-name="Internet_20_link" text:visited-style-name="Visited_20_Internet_20_Link">FR-BAS-004 — Perform Noninteractive Workspace Execution</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xecute <text:a xlink:type="simple" xlink:href="https://wiki.didosolutions.com/dido/99_annexes/annex-b-terms-and-definitions/w/workspace" text:style-name="Internet_20_link" text:visited-style-name="Visited_20_Internet_20_Link">Workspace</text:a> operations without interactive input.</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1:00</meta:creation-date>
    <dc:creator>Generated</dc:creator>
    <dc:date>2026-08-22T15::11:00</dc:date>
    <dc:language>en-US</dc:language>
    <meta:editing-cycles>1</meta:editing-cycles>
    <meta:editing-duration>PT0S</meta:editing-duration>
    <dc:title>dido:02-crusible:05-operational-concept:05-01-select-and-compose-baselines</dc:title>
  </office:meta>
</office:document-meta>
</file>