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4-actors-and-responsibilities:start"/><text:bookmark-start text:name="__RefHeading___actors_and_responsibilities_1"/><text:bookmark-start text:name="actors_and_responsibilities"/>4. Actors and Responsibilities<text:bookmark-end text:name="__RefHeading___actors_and_responsibilities_1"/><text:bookmark-end text:name="actors_and_responsibilities"/></text:h>
      <text:p text:style-name="Text_20_body"><text:a xlink:type="simple" xlink:href="https://wiki.didosolutions.com/dido/02-crusible/start" text:style-name="Internet_20_link" text:visited-style-name="Visited_20_Internet_20_Link">Go to Crucible</text:a></text:p>
      <text:p text:style-name="Text_20_body"><text:a xlink:type="simple" xlink:href="https://wiki.didosolutions.com/dido/99_annexes/annex-b-terms-and-definitions/c/crucible" text:style-name="Internet_20_link" text:visited-style-name="Visited_20_Internet_20_Link">Crucible</text:a> interacts with people, automated processes, and external systems that initiate, support, govern, assess, or consume its operational activities.</text:p>
      <text:p text:style-name="Text_20_body">An actor represents a person, organizational role, automated process, or external system that participates in a Crucible operation. An actor can provide inputs, initiate an activity, apply controls, perform an assessment, make a decision, receive a result, or maintain an operational capability.</text:p>
      <text:p text:style-name="Text_20_body">The actor categories used in this section are:</text:p>
      <text:p text:style-name="Text_20_body"><text:span text:style-name="Strong_20_Emphasis">Human Actors</text:span>, including people and organizational roles that direct, operate, assess, govern, or maintain Crucible<text:span text:style-name="Strong_20_Emphasis">Automated Actors</text:span>, including software processes and automation systems that initiate or perform Crucible activities<text:span text:style-name="Strong_20_Emphasis">External Systems</text:span>, including repositories, providers, platforms, assessment tools, identity services, and other systems with which Crucible exchanges information or invokes operationsAn actor category does not prescribe a particular organizational structure or job title. One person can perform more than one role, and an organization can divide one role among several people. Similarly, one automated system can perform several operational functions, while a single function can involve several cooperating systems.</text:p>
      <text:p text:style-name="Text_20_body">Responsibilities assigned to actors derive from the applicable Mission Objectives, Operational Requirements, and Functional Requirements in <text:a xlink:type="simple" xlink:href="https://wiki.didosolutions.com/dido/02-crusible/99-annexes/annex-c-requirements/start" text:style-name="Internet_20_link" text:visited-style-name="Visited_20_Internet_20_Link">Annex C: Requirements</text:a>. The pages in this section describe those responsibilities without creating additional actor roles or operational obligations.</text:p>
      <text:h text:style-name="Heading_20_2" text:outline-level="2"><text:bookmark-start text:name="__RefHeading___contents_2"/><text:bookmark-start text:name="contents"/>Contents<text:bookmark-end text:name="__RefHeading___contents_2"/><text:bookmark-end text:name="contents"/></text:h>
      <text:a xlink:type="simple" xlink:href="https://wiki.didosolutions.com/dido/02-crusible/04-actors-and-responsibilities/04-01-human-actors" text:style-name="Internet_20_link" text:visited-style-name="Visited_20_Internet_20_Link">4.1 Human Actors</text:a>
      <text:a xlink:type="simple" xlink:href="https://wiki.didosolutions.com/dido/02-crusible/04-actors-and-responsibilities/04-02-automated-actors" text:style-name="Internet_20_link" text:visited-style-name="Visited_20_Internet_20_Link">4.2 Automated Actors</text:a>
      <text:a xlink:type="simple" xlink:href="https://wiki.didosolutions.com/dido/02-crusible/04-actors-and-responsibilities/04-03-external-systems" text:style-name="Internet_20_link" text:visited-style-name="Visited_20_Internet_20_Link">4.3 External Systems</text:a>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2:03</meta:creation-date>
    <dc:creator>Generated</dc:creator>
    <dc:date>2026-08-22T15::12:03</dc:date>
    <dc:language>en-US</dc:language>
    <meta:editing-cycles>1</meta:editing-cycles>
    <meta:editing-duration>PT0S</meta:editing-duration>
    <dc:title>dido:02-crusible:04-actors-and-responsibilities:start</dc:title>
  </office:meta>
</office:document-meta>
</file>