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04-actors-and-responsibilities:04-03-external-systems"/><text:bookmark-start text:name="__RefHeading___external_systems_1"/><text:bookmark-start text:name="external_systems"/>4.3 External Systems<text:bookmark-end text:name="__RefHeading___external_systems_1"/><text:bookmark-end text:name="external_systems"/></text:h>
      <text:p text:style-name="Text_20_body"><text:a xlink:type="simple" xlink:href="https://wiki.didosolutions.com/dido/02-crusible/04-actors-and-responsibilities/start" text:style-name="Internet_20_link" text:visited-style-name="Visited_20_Internet_20_Link">Go to 4. Actors and Responsibilities</text:a></text:p>
      <text:p text:style-name="Text_20_body">External Systems are systems outside the <text:a xlink:type="simple" xlink:href="https://wiki.didosolutions.com/dido/99_annexes/annex-b-terms-and-definitions/c/crucible" text:style-name="Internet_20_link" text:visited-style-name="Visited_20_Internet_20_Link">Crucible</text:a> boundary that provide inputs, receive outputs, perform provider-specific operations, or support an authorized Crucible lifecycle activity.</text:p>
      <text:p text:style-name="Text_20_body">An External System does not become part of Crucible merely because Crucible exchanges information with it or invokes one of its interfaces. Crucible controls the interaction through defined interfaces, Provider Implementations, authorization rules, and lifecycle records.</text:p>
      <text:h text:style-name="Heading_20_2" text:outline-level="2"><text:bookmark-start text:name="__RefHeading___deployment_platforms_and_providers_2"/><text:bookmark-start text:name="deployment_platforms_and_providers"/>Deployment Platforms and Providers<text:bookmark-end text:name="__RefHeading___deployment_platforms_and_providers_2"/><text:bookmark-end text:name="deployment_platforms_and_providers"/></text:h>
      <text:p text:style-name="Text_20_body">Deployment Platforms and provider systems supply the infrastructure services used to realize an <text:a xlink:type="simple" xlink:href="https://wiki.didosolutions.com/dido/99_annexes/annex-b-terms-and-definitions/i/infrastructure_environment" text:style-name="Internet_20_link" text:visited-style-name="Visited_20_Internet_20_Link">Infrastructure Environment</text:a>.</text:p>
      <text:p text:style-name="Text_20_body">Depending on the supported <text:a xlink:type="simple" xlink:href="https://wiki.didosolutions.com/dido/99_annexes/annex-b-terms-and-definitions/d/deployment_target" text:style-name="Internet_20_link" text:visited-style-name="Visited_20_Internet_20_Link">Deployment Target</text:a>, these systems can include:</text:p>
      <text:p text:style-name="Text_20_body">Commercial cloud platformsPrivate cloud platformsOn-premises infrastructure platformsVirtualization platformsContainer-orchestration platformsBare-metal provisioning systemsCrucible separates provider-independent intent from provider-specific interfaces and behavior. Provider-specific dependencies remain confined to the applicable Provider Implementation.</text:p>
      <text:h text:style-name="Heading_20_2" text:outline-level="2"><text:bookmark-start text:name="__RefHeading___source_and_artifact_repositories_3"/><text:bookmark-start text:name="source_and_artifact_repositories"/>Source and Artifact Repositories<text:bookmark-end text:name="__RefHeading___source_and_artifact_repositories_3"/><text:bookmark-end text:name="source_and_artifact_repositories"/></text:h>
      <text:p text:style-name="Text_20_body">Repositories provide or receive controlled lifecycle inputs and outputs.</text:p>
      <text:p text:style-name="Text_20_body">These systems can include:</text:p>
      <text:p text:style-name="Text_20_body">Source repositories<text:a xlink:type="simple" xlink:href="https://wiki.didosolutions.com/dido/99_annexes/annex-b-terms-and-definitions/b/baseline" text:style-name="Internet_20_link" text:visited-style-name="Visited_20_Internet_20_Link">Baseline</text:a> repositoriesSoftware package repositoriesContainer registriesMachine-image repositories<text:a xlink:type="simple" xlink:href="https://wiki.didosolutions.com/dido/99_annexes/annex-b-terms-and-definitions/d/dependency_store" text:style-name="Internet_20_link" text:visited-style-name="Visited_20_Internet_20_Link">Dependency Stores</text:a><text:a xlink:type="simple" xlink:href="https://wiki.didosolutions.com/dido/99_annexes/annex-b-terms-and-definitions/o/offline_repository" text:style-name="Internet_20_link" text:visited-style-name="Visited_20_Internet_20_Link">Offline Repositories</text:a>Crucible identifies the repository, resource, version, and integrity information associated with an input or output when the applicable requirement requires that information.</text:p>
      <text:p text:style-name="Text_20_body">A repository available in a <text:a xlink:type="simple" xlink:href="https://wiki.didosolutions.com/dido/99_annexes/annex-b-terms-and-definitions/c/connected_environment" text:style-name="Internet_20_link" text:visited-style-name="Visited_20_Internet_20_Link">Connected Environment</text:a> might not be available in a <text:a xlink:type="simple" xlink:href="https://wiki.didosolutions.com/dido/99_annexes/annex-b-terms-and-definitions/d/disconnected_environment" text:style-name="Internet_20_link" text:visited-style-name="Visited_20_Internet_20_Link">Disconnected Environment</text:a> or <text:a xlink:type="simple" xlink:href="https://wiki.didosolutions.com/dido/99_annexes/annex-b-terms-and-definitions/a/air-gapped_environment" text:style-name="Internet_20_link" text:visited-style-name="Visited_20_Internet_20_Link">Air-Gapped Environment</text:a>. Required content must therefore be captured, preserved, transferred, and made available through authorized local systems before disconnected execution.</text:p>
      <text:h text:style-name="Heading_20_2" text:outline-level="2"><text:bookmark-start text:name="__RefHeading___identity_and_access_systems_4"/><text:bookmark-start text:name="identity_and_access_systems"/>Identity and Access Systems<text:bookmark-end text:name="__RefHeading___identity_and_access_systems_4"/><text:bookmark-end text:name="identity_and_access_systems"/></text:h>
      <text:p text:style-name="Text_20_body">Identity and access systems authenticate actors and provide information used to enforce access restrictions.</text:p>
      <text:p text:style-name="Text_20_body">Crucible relies on the applicable environment and Security Domain to establish:</text:p>
      <text:p text:style-name="Text_20_body">Actor identityAssigned roles or permissionsPermitted resourcesPermitted operationsApplicable access restrictionsCrucible applies the authorization information presented through approved integrations. Crucible does not independently grant organizational access rights or redefine the access policy of an external identity system.</text:p>
      <text:h text:style-name="Heading_20_2" text:outline-level="2"><text:bookmark-start text:name="__RefHeading___security_and_assessment_systems_5"/><text:bookmark-start text:name="security_and_assessment_systems"/>Security and Assessment Systems<text:bookmark-end text:name="__RefHeading___security_and_assessment_systems_5"/><text:bookmark-end text:name="security_and_assessment_systems"/></text:h>
      <text:p text:style-name="Text_20_body">External security and assessment systems can provide criteria, assessment functions, or results used during Crucible lifecycle activities.</text:p>
      <text:p text:style-name="Text_20_body">These systems can include:</text:p>
      <text:p text:style-name="Text_20_body">Security-content repositoriesConfiguration-assessment toolsVulnerability-assessment toolsCompliance-assessment toolsMalware-analysis toolsDigital-signature and integrity-verification servicesCrucible records the relationship between an assessment activity, the assessed subject, the applicable criteria, the tool or service used, and the resulting findings or <text:a xlink:type="simple" xlink:href="https://wiki.didosolutions.com/dido/99_annexes/annex-b-terms-and-definitions/e/evidence" text:style-name="Internet_20_link" text:visited-style-name="Visited_20_Internet_20_Link">Evidence</text:a> when required.</text:p>
      <text:p text:style-name="Text_20_body">An external assessment result does not independently grant approval, authorization, or risk acceptance.</text:p>
      <text:h text:style-name="Heading_20_2" text:outline-level="2"><text:bookmark-start text:name="__RefHeading___logging_and_audit_systems_6"/><text:bookmark-start text:name="logging_and_audit_systems"/>Logging and Audit Systems<text:bookmark-end text:name="__RefHeading___logging_and_audit_systems_6"/><text:bookmark-end text:name="logging_and_audit_systems"/></text:h>
      <text:p text:style-name="Text_20_body">External logging and audit systems can receive lifecycle events, operation results, access events, assessment results, and other records produced through Crucible.</text:p>
      <text:p text:style-name="Text_20_body">These interactions support:</text:p>
      <text:p text:style-name="Text_20_body">Operational monitoringSecurity monitoringIncident review<text:a xlink:type="simple" xlink:href="https://wiki.didosolutions.com/dido/99_annexes/annex-b-terms-and-definitions/a/auditability" text:style-name="Internet_20_link" text:visited-style-name="Visited_20_Internet_20_Link">Auditability</text:a><text:a xlink:type="simple" xlink:href="https://wiki.didosolutions.com/dido/99_annexes/annex-b-terms-and-definitions/t/traceability" text:style-name="Internet_20_link" text:visited-style-name="Visited_20_Internet_20_Link">Traceability</text:a>Preservation of lifecycle recordsThe applicable Security Domain determines which information can be transmitted to an external logging or audit system.</text:p>
      <text:h text:style-name="Heading_20_2" text:outline-level="2"><text:bookmark-start text:name="__RefHeading___transfer_systems_7"/><text:bookmark-start text:name="transfer_systems"/>Transfer Systems<text:bookmark-end text:name="__RefHeading___transfer_systems_7"/><text:bookmark-end text:name="transfer_systems"/></text:h>
      <text:p text:style-name="Text_20_body">Transfer systems support authorized movement across a <text:a xlink:type="simple" xlink:href="https://wiki.didosolutions.com/dido/99_annexes/annex-b-terms-and-definitions/t/transfer_boundary" text:style-name="Internet_20_link" text:visited-style-name="Visited_20_Internet_20_Link">Transfer Boundary</text:a>.</text:p>
      <text:p text:style-name="Text_20_body">These systems can include approved removable media, controlled transfer services, cross-domain mechanisms, receiving repositories, or other organization-approved transfer facilities.</text:p>
      <text:p text:style-name="Text_20_body">Crucible prepares or consumes the applicable <text:a xlink:type="simple" xlink:href="https://wiki.didosolutions.com/dido/99_annexes/annex-b-terms-and-definitions/t/transfer_bundle" text:style-name="Internet_20_link" text:visited-style-name="Visited_20_Internet_20_Link">Transfer Bundle</text:a> and records the associated lifecycle information. The external transfer system and responsible personnel perform the transfer according to the governing authorization and handling procedures.</text:p>
      <text:h text:style-name="Heading_20_2" text:outline-level="2"><text:bookmark-start text:name="__RefHeading___interaction_boundaries_8"/><text:bookmark-start text:name="interaction_boundaries"/>Interaction Boundaries<text:bookmark-end text:name="__RefHeading___interaction_boundaries_8"/><text:bookmark-end text:name="interaction_boundaries"/></text:h>
      <text:p text:style-name="Text_20_body">Crucible interactions with External Systems must preserve the controls applicable to the operation and environment.</text:p>
      <text:p text:style-name="Text_20_body">External Systems do not independently:</text:p>
      <text:p text:style-name="Text_20_body">Override Crucible authorization controlsIntroduce unauthorized resources into an operationbypass Security Domain restrictionsChange the approved content of a Transfer BundleGrant Accreditation, Operational Approval, or an Authority to OperateReplace the canonical Crucible lifecycle and traceability recordsCrucible records sufficient information to identify the External System and its role in an operation when the applicable requirement requires that identification.</text:p>
      <text:h text:style-name="Heading_20_2" text:outline-level="2"><text:bookmark-start text:name="__RefHeading___requirements_addressed_9"/><text:bookmark-start text:name="requirements_addressed"/>Requirements Addressed<text:bookmark-end text:name="__RefHeading___requirements_addressed_9"/><text:bookmark-end text:name="requirements_addressed"/></text:h>
      <table:table table:style-name="Table">
        <table:table-column/>
        <table:table-column/>
        <table:table-row>
          <table:table-cell office:value-type="string" table:style-name="tableheader">
            <text:p text:style-name="Table_20_Heading"> Requirement </text:p>
          </table:table-cell>
          <table:table-cell office:value-type="string" table:style-name="tableheader">
            <text:p text:style-name="Table_20_Heading"> Statement </text:p>
          </table:table-cell>
        </table:table-row>
        <table:table-row>
          <table:table-cell office:value-type="string" table:style-name="tablecell">
            <text:p text:style-name="tablealignleft"> <text:a xlink:type="simple" xlink:href="https://wiki.didosolutions.com/dido/02-crusible/99-annexes/annex-c-requirements/01-mission-objectives/mo-003/mo-003d" text:style-name="Internet_20_link" text:visited-style-name="Visited_20_Internet_20_Link">MO-003d — Limitation of Provider-Specific Dependenci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onfine dependencies on proprietary Cloud Provider interfaces, services, data formats, software development kits, and operational mechanisms to the <text:a xlink:type="simple" xlink:href="https://wiki.didosolutions.com/dido/99_annexes/annex-b-terms-and-definitions/p/provider_implementation" text:style-name="Internet_20_link" text:visited-style-name="Visited_20_Internet_20_Link">Provider Implementation</text:a> for the target <text:a xlink:type="simple" xlink:href="https://wiki.didosolutions.com/dido/99_annexes/annex-b-terms-and-definitions/d/deployment_platform" text:style-name="Internet_20_link" text:visited-style-name="Visited_20_Internet_20_Link">Deployment Platform</text:a>.</text:p>
          </table:table-cell>
        </table:table-row>
        <table:table-row>
          <table:table-cell office:value-type="string" table:style-name="tablecell">
            <text:p text:style-name="tablealignleft"> <text:a xlink:type="simple" xlink:href="https://wiki.didosolutions.com/dido/02-crusible/99-annexes/annex-c-requirements/01-mission-objectives/mo-004/mo-004c" text:style-name="Internet_20_link" text:visited-style-name="Visited_20_Internet_20_Link">MO-004c — Authorized Resource Use</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access only <text:a xlink:type="simple" xlink:href="https://wiki.didosolutions.com/dido/99_annexes/annex-b-terms-and-definitions/a/authorized_resource" text:style-name="Internet_20_link" text:visited-style-name="Visited_20_Internet_20_Link">Authorized Resources</text:a> for the identified operational environment.</text:p>
          </table:table-cell>
        </table:table-row>
        <table:table-row>
          <table:table-cell office:value-type="string" table:style-name="tablecell">
            <text:p text:style-name="tablealignleft"> <text:a xlink:type="simple" xlink:href="https://wiki.didosolutions.com/dido/02-crusible/99-annexes/annex-c-requirements/01-mission-objectives/mo-004/mo-004d" text:style-name="Internet_20_link" text:visited-style-name="Visited_20_Internet_20_Link">MO-004d — Disconnected Resource Availability</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execute each selected <text:a xlink:type="simple" xlink:href="https://wiki.didosolutions.com/dido/99_annexes/annex-b-terms-and-definitions/o/operational_lifecycle" text:style-name="Internet_20_link" text:visited-style-name="Visited_20_Internet_20_Link">Operational Lifecycle</text:a> activity in a <text:a xlink:type="simple" xlink:href="https://wiki.didosolutions.com/dido/99_annexes/annex-b-terms-and-definitions/d/disconnected_environment" text:style-name="Internet_20_link" text:visited-style-name="Visited_20_Internet_20_Link">Disconnected Environment</text:a> using only the required resources available within the environment boundary.</text:p>
          </table:table-cell>
        </table:table-row>
        <table:table-row>
          <table:table-cell office:value-type="string" table:style-name="tablecell">
            <text:p text:style-name="tablealignleft"> <text:a xlink:type="simple" xlink:href="https://wiki.didosolutions.com/dido/02-crusible/99-annexes/annex-c-requirements/02-operational-requirements/or-003/or-003c" text:style-name="Internet_20_link" text:visited-style-name="Visited_20_Internet_20_Link">OR-003c — Security Domain Resource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accessing a resource not authorized for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d" text:style-name="Internet_20_link" text:visited-style-name="Visited_20_Internet_20_Link">OR-003d — Security Domain Information Enforcement</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prevent an operation from processing information not authorized within the operation's governing <text:a xlink:type="simple" xlink:href="https://wiki.didosolutions.com/dido/99_annexes/annex-b-terms-and-definitions/s/security_domain" text:style-name="Internet_20_link" text:visited-style-name="Visited_20_Internet_20_Link">Security Domain</text:a>.</text:p>
          </table:table-cell>
        </table:table-row>
        <table:table-row>
          <table:table-cell office:value-type="string" table:style-name="tablecell">
            <text:p text:style-name="tablealignleft"> <text:a xlink:type="simple" xlink:href="https://wiki.didosolutions.com/dido/02-crusible/99-annexes/annex-c-requirements/02-operational-requirements/or-003/or-003g" text:style-name="Internet_20_link" text:visited-style-name="Visited_20_Internet_20_Link">OR-003g — Security Domain Access Control</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deny an access request that the governing <text:a xlink:type="simple" xlink:href="https://wiki.didosolutions.com/dido/99_annexes/annex-b-terms-and-definitions/s/security_domain" text:style-name="Internet_20_link" text:visited-style-name="Visited_20_Internet_20_Link">Security Domain</text:a> does not authorize for the requesting identity.</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2" text:style-name="Internet_20_link" text:visited-style-name="Visited_20_Internet_20_Link">FR-AG-002 — Artifact Ex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create <text:a xlink:type="simple" xlink:href="https://wiki.didosolutions.com/dido/99_annexes/annex-b-terms-and-definitions/t/transfer_bundle" text:style-name="Internet_20_link" text:visited-style-name="Visited_20_Internet_20_Link">Transfer Bundles</text:a> for export.</text:p>
          </table:table-cell>
        </table:table-row>
        <table:table-row>
          <table:table-cell office:value-type="string" table:style-name="tablecell">
            <text:p text:style-name="tablealignleft"> <text:a xlink:type="simple" xlink:href="https://wiki.didosolutions.com/dido/02-crusible/99-annexes/annex-c-requirements/03-functional-requirements/03-05-air-gap-operations/fr-ag-003" text:style-name="Internet_20_link" text:visited-style-name="Visited_20_Internet_20_Link">FR-AG-003 — Artifact Import Packages</text:a> </text:p>
          </table:table-cell>
          <table:table-cell office:value-type="string" table:style-name="tablecell">
            <text:p text:style-name="tablealignleft"> <text:a xlink:type="simple" xlink:href="https://wiki.didosolutions.com/dido/99_annexes/annex-b-terms-and-definitions/c/crucible" text:style-name="Internet_20_link" text:visited-style-name="Visited_20_Internet_20_Link">Crucible</text:a> SHALL import <text:a xlink:type="simple" xlink:href="https://wiki.didosolutions.com/dido/99_annexes/annex-b-terms-and-definitions/t/transfer_bundle" text:style-name="Internet_20_link" text:visited-style-name="Visited_20_Internet_20_Link">Transfer Bundles</text:a>.</text:p>
          </table:table-cell>
        </table:table-row>
      </table:table>
      <text:p text:style-name="Text_20_body">The linked leaf requirement pages remain the canonical sources. This page describes External Systems only to the extent supported by the applicable requirements and does not establish additional integrations or external-system capabiliti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13:30</meta:creation-date>
    <dc:creator>Generated</dc:creator>
    <dc:date>2026-08-22T15::13:30</dc:date>
    <dc:language>en-US</dc:language>
    <meta:editing-cycles>1</meta:editing-cycles>
    <meta:editing-duration>PT0S</meta:editing-duration>
    <dc:title>dido:02-crusible:04-actors-and-responsibilities:04-03-external-systems</dc:title>
  </office:meta>
</office:document-meta>
</file>