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04-actors-and-responsibilities:04-02-automated-actors"/><text:bookmark-start text:name="__RefHeading___automated_actors_1"/><text:bookmark-start text:name="automated_actors"/>4.2 Automated Actors<text:bookmark-end text:name="__RefHeading___automated_actors_1"/><text:bookmark-end text:name="automated_actors"/></text:h>
      <text:p text:style-name="Text_20_body"><text:a xlink:type="simple" xlink:href="https://wiki.didosolutions.com/dido/02-crusible/04-actors-and-responsibilities/start" text:style-name="Internet_20_link" text:visited-style-name="Visited_20_Internet_20_Link">Go to 4. Actors and Responsibilities</text:a></text:p>
      <text:p text:style-name="Text_20_body">Automated Actors are software processes outside <text:a xlink:type="simple" xlink:href="https://wiki.didosolutions.com/dido/99_annexes/annex-b-terms-and-definitions/c/crucible" text:style-name="Internet_20_link" text:visited-style-name="Visited_20_Internet_20_Link">Crucible</text:a> that initiate an operation, provide an input, receive a result, or respond to an operation without direct human interaction during that operation.</text:p>
      <text:p text:style-name="Text_20_body">An automated process does not become a separately defined Crucible actor merely because Crucible can be invoked through software. A named Automated Actor belongs in this section only when an approved leaf requirement assigns that actor a specific interaction or responsibility.</text:p>
      <text:p text:style-name="Text_20_body">Potential Automated Actors can include:</text:p>
      <text:p text:style-name="Text_20_body">Continuous integration or continuous delivery pipelinesScheduled automation processesExternal orchestration workflowsAutomated assessment processesMachine clients using a supported Crucible interfaceThese examples do not establish required actors or capabilities. They remain outside the defined operational model until approved leaf requirements identify their required interactions with Crucible.</text:p>
      <text:p text:style-name="Text_20_body">Automated Actors operate within the same authorization, access-control, security-domain, resource, information-handling, and transfer restrictions that apply to human-initiated operations.</text:p>
      <text:p text:style-name="Text_20_body">Automation does not independently:</text:p>
      <text:p text:style-name="Text_20_body">Grant access to an environment or resourceSelect unauthorized inputsApprove movement across a <text:a xlink:type="simple" xlink:href="https://wiki.didosolutions.com/dido/99_annexes/annex-b-terms-and-definitions/t/transfer_boundary" text:style-name="Internet_20_link" text:visited-style-name="Visited_20_Internet_20_Link">Transfer Boundary</text:a>Accept operational or security riskApprove deployment or operational useGrant <text:a xlink:type="simple" xlink:href="https://wiki.didosolutions.com/dido/99_annexes/annex-b-terms-and-definitions/a/accreditation" text:style-name="Internet_20_link" text:visited-style-name="Visited_20_Internet_20_Link">Accreditation</text:a>, <text:a xlink:type="simple" xlink:href="https://wiki.didosolutions.com/dido/99_annexes/annex-b-terms-and-definitions/o/operational_approval" text:style-name="Internet_20_link" text:visited-style-name="Visited_20_Internet_20_Link">Operational Approval</text:a>, or an <text:a xlink:type="simple" xlink:href="https://wiki.didosolutions.com/dido/99_annexes/annex-b-terms-and-definitions/a/ato" text:style-name="Internet_20_link" text:visited-style-name="Visited_20_Internet_20_Link">Authority to Operate (ATO)</text:a></text:p>
      <text:h text:style-name="Heading_20_2" text:outline-level="2"><text:bookmark-start text:name="__RefHeading___requirements_addressed_2"/><text:bookmark-start text:name="requirements_addressed"/>Requirements Addressed<text:bookmark-end text:name="__RefHeading___requirements_addressed_2"/><text:bookmark-end text:name="requirements_addressed"/></text:h>
      <text:p text:style-name="Text_20_body">No approved leaf requirement currently identified for this page explicitly establishes a separate Automated Actor.</text:p>
      <text:p text:style-name="Text_20_body">The page should be updated when an approved leaf requirement defines automated initiation, machine-to-machine interaction, scheduled execution, pipeline execution, or another automated actor responsibility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17:09</meta:creation-date>
    <dc:creator>Generated</dc:creator>
    <dc:date>2026-08-22T17::17:09</dc:date>
    <dc:language>en-US</dc:language>
    <meta:editing-cycles>1</meta:editing-cycles>
    <meta:editing-duration>PT0S</meta:editing-duration>
    <dc:title>dido:02-crusible:04-actors-and-responsibilities:04-02-automated-actors</dc:title>
  </office:meta>
</office:document-meta>
</file>