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4-actors-and-responsibilities:04-01-human-actors"/><text:bookmark-start text:name="__RefHeading___human_actors_1"/><text:bookmark-start text:name="human_actors"/>4.1 Human Actors<text:bookmark-end text:name="__RefHeading___human_actors_1"/><text:bookmark-end text:name="human_actors"/></text:h>
      <text:p text:style-name="Text_20_body"><text:a xlink:type="simple" xlink:href="https://wiki.didosolutions.com/dido/02-crusible/04-actors-and-responsibilities/start" text:style-name="Internet_20_link" text:visited-style-name="Visited_20_Internet_20_Link">Go to 4. Actors and Responsibilities</text:a></text:p>
      <text:p text:style-name="Text_20_body">Human Actors participate directly in <text:a xlink:type="simple" xlink:href="https://wiki.didosolutions.com/dido/99_annexes/annex-b-terms-and-definitions/c/crucible" text:style-name="Internet_20_link" text:visited-style-name="Visited_20_Internet_20_Link">Crucible</text:a> operations or make decisions associated with those operations.</text:p>
      <text:p text:style-name="Text_20_body">The actor names on this page identify operational functions rather than mandatory job titles. One person can perform several functions, and an organization can assign one function to several people. Organizational policies can also require separation of duties between particular functions.</text:p>
      <text:p text:style-name="Text_20_body">People identified only as readers, stakeholders, or members of the intended audience do not become Human Actors unless they participate directly in a requirement-defined operation or decision.</text:p>
      <text:h text:style-name="Heading_20_2" text:outline-level="2"><text:bookmark-start text:name="__RefHeading___authorized_user_2"/><text:bookmark-start text:name="authorized_user"/>Authorized User<text:bookmark-end text:name="__RefHeading___authorized_user_2"/><text:bookmark-end text:name="authorized_user"/></text:h>
      <text:p text:style-name="Text_20_body">An <text:span text:style-name="Strong_20_Emphasis">Authorized User</text:span> interacts with Crucible within the permissions assigned to that user.</text:p>
      <text:p text:style-name="Text_20_body">Depending on the assigned permissions and the selected operation, an Authorized User can:</text:p>
      <text:p text:style-name="Text_20_body">Select or provide authorized inputsInitiate an available Crucible operationReview operation status and resultsAccess permitted <text:a xlink:type="simple" xlink:href="https://wiki.didosolutions.com/dido/99_annexes/annex-b-terms-and-definitions/e/evidence" text:style-name="Internet_20_link" text:visited-style-name="Visited_20_Internet_20_Link">Evidence</text:a>Use the <text:a xlink:type="simple" xlink:href="https://wiki.didosolutions.com/dido/99_annexes/annex-b-terms-and-definitions/c/cli" text:style-name="Internet_20_link" text:visited-style-name="Visited_20_Internet_20_Link">Command-Line Interface (CLI)</text:a> or <text:a xlink:type="simple" xlink:href="https://wiki.didosolutions.com/dido/99_annexes/annex-b-terms-and-definitions/w/web_ui" text:style-name="Internet_20_link" text:visited-style-name="Visited_20_Internet_20_Link">Web-Based User Interface (Web UI)</text:a>Perform actions within an authorized <text:a xlink:type="simple" xlink:href="https://wiki.didosolutions.com/dido/99_annexes/annex-b-terms-and-definitions/s/security_domain" text:style-name="Internet_20_link" text:visited-style-name="Visited_20_Internet_20_Link">Security Domain</text:a>Authorization to use Crucible does not by itself authorize access to every environment, resource, operation, or Artifact.</text:p>
      <text:h text:style-name="Heading_20_2" text:outline-level="2"><text:bookmark-start text:name="__RefHeading___environment_operator_3"/><text:bookmark-start text:name="environment_operator"/>Environment Operator<text:bookmark-end text:name="__RefHeading___environment_operator_3"/><text:bookmark-end text:name="environment_operator"/></text:h>
      <text:p text:style-name="Text_20_body">An <text:span text:style-name="Strong_20_Emphasis">Environment Operator</text:span> performs authorized lifecycle activities for an <text:a xlink:type="simple" xlink:href="https://wiki.didosolutions.com/dido/99_annexes/annex-b-terms-and-definitions/i/infrastructure_environment" text:style-name="Internet_20_link" text:visited-style-name="Visited_20_Internet_20_Link">Infrastructure Environment</text:a>.</text:p>
      <text:p text:style-name="Text_20_body">Depending on the applicable requirements and assigned permissions, an Environment Operator can:</text:p>
      <text:p text:style-name="Text_20_body">Select an approved <text:a xlink:type="simple" xlink:href="https://wiki.didosolutions.com/dido/99_annexes/annex-b-terms-and-definitions/d/deployment_target" text:style-name="Internet_20_link" text:visited-style-name="Visited_20_Internet_20_Link">Deployment Target</text:a>Initiate construction, deployment, validation, maintenance, rollback, or removal activitiesReview the state and results of an operationRespond to failed validation or deployment resultsPreserve lifecycle records, <text:a xlink:type="simple" xlink:href="https://wiki.didosolutions.com/dido/99_annexes/annex-b-terms-and-definitions/p/provenance" text:style-name="Internet_20_link" text:visited-style-name="Visited_20_Internet_20_Link">Provenance</text:a>, and <text:a xlink:type="simple" xlink:href="https://wiki.didosolutions.com/dido/99_annexes/annex-b-terms-and-definitions/t/traceability" text:style-name="Internet_20_link" text:visited-style-name="Visited_20_Internet_20_Link">Traceability</text:a>Operate within the controls applicable to the environment and Security DomainAn Environment Operator does not independently change the security classification, access rules, transfer controls, or authorization status of an environment.</text:p>
      <text:h text:style-name="Heading_20_2" text:outline-level="2"><text:bookmark-start text:name="__RefHeading___security_and_compliance_practitioner_4"/><text:bookmark-start text:name="security_and_compliance_practitioner"/>Security and Compliance Practitioner<text:bookmark-end text:name="__RefHeading___security_and_compliance_practitioner_4"/><text:bookmark-end text:name="security_and_compliance_practitioner"/></text:h>
      <text:p text:style-name="Text_20_body">A <text:span text:style-name="Strong_20_Emphasis">Security and Compliance Practitioner</text:span> performs or reviews activities associated with security controls and <text:a xlink:type="simple" xlink:href="https://wiki.didosolutions.com/dido/99_annexes/annex-b-terms-and-definitions/c/compliance_assessment" text:style-name="Internet_20_link" text:visited-style-name="Visited_20_Internet_20_Link">Compliance Assessments</text:a>.</text:p>
      <text:p text:style-name="Text_20_body">Depending on organizational responsibilities, this function can include a security engineer, compliance officer, assessor, or auditor.</text:p>
      <text:p text:style-name="Text_20_body">The practitioner can:</text:p>
      <text:p text:style-name="Text_20_body">Select or review applicable security and compliance criteriaReview configurations and assessment resultsExamine <text:a xlink:type="simple" xlink:href="https://wiki.didosolutions.com/dido/99_annexes/annex-b-terms-and-definitions/c/compliance_finding" text:style-name="Internet_20_link" text:visited-style-name="Visited_20_Internet_20_Link">Compliance Findings</text:a>Review Evidence, Provenance, Traceability, and lifecycle recordsIdentify conditions requiring remediation or further reviewSupport authorization and audit activitiesCrucible records and presents assessment information, but the responsible person or authority determines how that information affects compliance, risk, approval, or authorization decisions.</text:p>
      <text:h text:style-name="Heading_20_2" text:outline-level="2"><text:bookmark-start text:name="__RefHeading___transfer_operator_5"/><text:bookmark-start text:name="transfer_operator"/>Transfer Operator<text:bookmark-end text:name="__RefHeading___transfer_operator_5"/><text:bookmark-end text:name="transfer_operator"/></text:h>
      <text:p text:style-name="Text_20_body">A <text:span text:style-name="Strong_20_Emphasis">Transfer Operator</text:span> performs authorized activities associated with moving content across a <text:a xlink:type="simple" xlink:href="https://wiki.didosolutions.com/dido/99_annexes/annex-b-terms-and-definitions/t/transfer_boundary" text:style-name="Internet_20_link" text:visited-style-name="Visited_20_Internet_20_Link">Transfer Boundary</text:a>.</text:p>
      <text:p text:style-name="Text_20_body">Depending on the direction and stage of the transfer, a Transfer Operator can:</text:p>
      <text:p text:style-name="Text_20_body">Select authorized Artifacts for exportCreate or review a <text:a xlink:type="simple" xlink:href="https://wiki.didosolutions.com/dido/99_annexes/annex-b-terms-and-definitions/t/transfer_bundle" text:style-name="Internet_20_link" text:visited-style-name="Visited_20_Internet_20_Link">Transfer Bundle</text:a>Verify that the bundle contains the expected manifests, integrity information, and supporting recordsPerform the approved transfer procedureReceive and validate a transferred bundleImport authorized content into the destination environmentRecord export, transfer, receipt, and import resultsA Transfer Operator performs only the actions authorized by the applicable transfer controls. Crucible does not independently authorize movement across a Transfer Boundary.</text:p>
      <text:h text:style-name="Heading_20_2" text:outline-level="2"><text:bookmark-start text:name="__RefHeading___authorizing_authority_6"/><text:bookmark-start text:name="authorizing_authority"/>Authorizing Authority<text:bookmark-end text:name="__RefHeading___authorizing_authority_6"/><text:bookmark-end text:name="authorizing_authority"/></text:h>
      <text:p text:style-name="Text_20_body">An <text:span text:style-name="Strong_20_Emphasis"><text:a xlink:type="simple" xlink:href="https://wiki.didosolutions.com/dido/99_annexes/annex-b-terms-and-definitions/a/authorizing_authority" text:style-name="Internet_20_link" text:visited-style-name="Visited_20_Internet_20_Link">Authorizing Authority</text:a></text:span> evaluates risk, assessment results, operational information, and supporting Evidence when making an authorization or <text:a xlink:type="simple" xlink:href="https://wiki.didosolutions.com/dido/99_annexes/annex-b-terms-and-definitions/o/operational_approval" text:style-name="Internet_20_link" text:visited-style-name="Visited_20_Internet_20_Link">Operational Approval</text:a> decision.</text:p>
      <text:p text:style-name="Text_20_body">The Authorizing Authority can use information produced or preserved through Crucible, including:</text:p>
      <text:p text:style-name="Text_20_body">Compliance FindingsAssessment resultsDeployment and validation recordsProvenanceTraceabilityTransfer recordsSupporting EvidenceCrucible does not grant <text:a xlink:type="simple" xlink:href="https://wiki.didosolutions.com/dido/99_annexes/annex-b-terms-and-definitions/a/accreditation" text:style-name="Internet_20_link" text:visited-style-name="Visited_20_Internet_20_Link">Accreditation</text:a>, Operational Approval, or an <text:a xlink:type="simple" xlink:href="https://wiki.didosolutions.com/dido/99_annexes/annex-b-terms-and-definitions/a/ato" text:style-name="Internet_20_link" text:visited-style-name="Visited_20_Internet_20_Link">Authority to Operate (ATO)</text:a>.</text:p>
      <text:h text:style-name="Heading_20_2" text:outline-level="2"><text:bookmark-start text:name="__RefHeading___responsibility_boundaries_7"/><text:bookmark-start text:name="responsibility_boundaries"/>Responsibility Boundaries<text:bookmark-end text:name="__RefHeading___responsibility_boundaries_7"/><text:bookmark-end text:name="responsibility_boundaries"/></text:h>
      <text:p text:style-name="Text_20_body">Human Actors remain responsible for decisions requiring organizational authority, professional judgment, approval, or risk acceptance.</text:p>
      <text:p text:style-name="Text_20_body">Automated Crucible operations can construct, assess, transfer, deploy, validate, record, and report results, but automation does not replace the people or authorities responsible for:</text:p>
      <text:p text:style-name="Text_20_body">Granting access to an environment or resourceEstablishing applicable security and compliance criteriaApproving movement across a Transfer BoundaryAccepting operational or security riskApproving deployment or operational useGranting Accreditation, Operational Approval, or an ATO</text:p>
      <text:h text:style-name="Heading_20_2" text:outline-level="2"><text:bookmark-start text:name="__RefHeading___requirements_addressed_8"/><text:bookmark-start text:name="requirements_addressed"/>Requirements Addressed<text:bookmark-end text:name="__RefHeading___requirements_addressed_8"/><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2-operational-requirements/or-003/or-003c" text:style-name="Internet_20_link" text:visited-style-name="Visited_20_Internet_20_Link">OR-003c — Security Domain Resource Enforcement</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vent an operation from accessing a resource not authorized for the operation's governing <text:a xlink:type="simple" xlink:href="https://wiki.didosolutions.com/dido/99_annexes/annex-b-terms-and-definitions/s/security_domain" text:style-name="Internet_20_link" text:visited-style-name="Visited_20_Internet_20_Link">Security Domain</text:a>.</text:p>
          </table:table-cell>
        </table:table-row>
        <table:table-row>
          <table:table-cell office:value-type="string" table:style-name="tablecell">
            <text:p text:style-name="tablealignleft"> <text:a xlink:type="simple" xlink:href="https://wiki.didosolutions.com/dido/02-crusible/99-annexes/annex-c-requirements/02-operational-requirements/or-003/or-003d" text:style-name="Internet_20_link" text:visited-style-name="Visited_20_Internet_20_Link">OR-003d — Security Domain Information Enforcement</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vent an operation from processing information not authorized within the operation's governing <text:a xlink:type="simple" xlink:href="https://wiki.didosolutions.com/dido/99_annexes/annex-b-terms-and-definitions/s/security_domain" text:style-name="Internet_20_link" text:visited-style-name="Visited_20_Internet_20_Link">Security Domain</text:a>.</text:p>
          </table:table-cell>
        </table:table-row>
        <table:table-row>
          <table:table-cell office:value-type="string" table:style-name="tablecell">
            <text:p text:style-name="tablealignleft"> <text:a xlink:type="simple" xlink:href="https://wiki.didosolutions.com/dido/02-crusible/99-annexes/annex-c-requirements/02-operational-requirements/or-003/or-003e" text:style-name="Internet_20_link" text:visited-style-name="Visited_20_Internet_20_Link">OR-003e — Information Handling Rule Enforcement</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vent an operation from handling information in a manner prohibited by the <text:a xlink:type="simple" xlink:href="https://wiki.didosolutions.com/dido/99_annexes/annex-b-terms-and-definitions/i/information_handling_rules" text:style-name="Internet_20_link" text:visited-style-name="Visited_20_Internet_20_Link">Information Handling Rules</text:a> governing that information.</text:p>
          </table:table-cell>
        </table:table-row>
        <table:table-row>
          <table:table-cell office:value-type="string" table:style-name="tablecell">
            <text:p text:style-name="tablealignleft"> <text:a xlink:type="simple" xlink:href="https://wiki.didosolutions.com/dido/02-crusible/99-annexes/annex-c-requirements/02-operational-requirements/or-003/or-003f" text:style-name="Internet_20_link" text:visited-style-name="Visited_20_Internet_20_Link">OR-003f — Cross-Domain Transfer Control</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transfer information between <text:a xlink:type="simple" xlink:href="https://wiki.didosolutions.com/dido/99_annexes/annex-b-terms-and-definitions/s/security_domain" text:style-name="Internet_20_link" text:visited-style-name="Visited_20_Internet_20_Link">Security Domains</text:a> only through an authorized <text:a xlink:type="simple" xlink:href="https://wiki.didosolutions.com/dido/99_annexes/annex-b-terms-and-definitions/c/cross-domain_transfer" text:style-name="Internet_20_link" text:visited-style-name="Visited_20_Internet_20_Link">Cross-Domain Transfer</text:a>.</text:p>
          </table:table-cell>
        </table:table-row>
        <table:table-row>
          <table:table-cell office:value-type="string" table:style-name="tablecell">
            <text:p text:style-name="tablealignleft"> <text:a xlink:type="simple" xlink:href="https://wiki.didosolutions.com/dido/02-crusible/99-annexes/annex-c-requirements/02-operational-requirements/or-003/or-003g" text:style-name="Internet_20_link" text:visited-style-name="Visited_20_Internet_20_Link">OR-003g — Security Domain Access Control</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ny an access request that the governing <text:a xlink:type="simple" xlink:href="https://wiki.didosolutions.com/dido/99_annexes/annex-b-terms-and-definitions/s/security_domain" text:style-name="Internet_20_link" text:visited-style-name="Visited_20_Internet_20_Link">Security Domain</text:a> does not authorize for the requesting identity.</text:p>
          </tabl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2" text:style-name="Internet_20_link" text:visited-style-name="Visited_20_Internet_20_Link">FR-AG-002 — Artifact Export Packag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create <text:a xlink:type="simple" xlink:href="https://wiki.didosolutions.com/dido/99_annexes/annex-b-terms-and-definitions/t/transfer_bundle" text:style-name="Internet_20_link" text:visited-style-name="Visited_20_Internet_20_Link">Transfer Bundles</text:a> for export.</text:p>
          </tabl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3" text:style-name="Internet_20_link" text:visited-style-name="Visited_20_Internet_20_Link">FR-AG-003 — Artifact Import Packag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import <text:a xlink:type="simple" xlink:href="https://wiki.didosolutions.com/dido/99_annexes/annex-b-terms-and-definitions/t/transfer_bundle" text:style-name="Internet_20_link" text:visited-style-name="Visited_20_Internet_20_Link">Transfer Bundles</text:a>.</text:p>
          </table:table-cell>
        </table:table-row>
      </table:table>
      <text:p text:style-name="Text_20_body">The linked leaf requirement pages remain the canonical sources. This page groups the Human Actors associated with those requirements and does not establish additional roles or responsibiliti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1:19</meta:creation-date>
    <dc:creator>Generated</dc:creator>
    <dc:date>2026-08-22T17::11:19</dc:date>
    <dc:language>en-US</dc:language>
    <meta:editing-cycles>1</meta:editing-cycles>
    <meta:editing-duration>PT0S</meta:editing-duration>
    <dc:title>dido:02-crusible:04-actors-and-responsibilities:04-01-human-actors</dc:title>
  </office:meta>
</office:document-meta>
</file>