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3-operational-context:03-03-security-domains-and-transfer-boundaries"/><text:bookmark-start text:name="__RefHeading___security_domains_and_transfer_boundaries_1"/><text:bookmark-start text:name="security_domains_and_transfer_boundaries"/>3.3 Security Domains and Transfer Boundaries<text:bookmark-end text:name="__RefHeading___security_domains_and_transfer_boundaries_1"/><text:bookmark-end text:name="security_domains_and_transfer_boundaries"/></text:h>
      <text:p text:style-name="Text_20_body"><text:a xlink:type="simple" xlink:href="https://wiki.didosolutions.com/dido/02-crusible/03-operational-context/start" text:style-name="Internet_20_link" text:visited-style-name="Visited_20_Internet_20_Link">Go to 3. Operational Environment</text:a></text:p>
      <text:p text:style-name="Text_20_body"><text:a xlink:type="simple" xlink:href="https://wiki.didosolutions.com/dido/99_annexes/annex-b-terms-and-definitions/c/crucible" text:style-name="Internet_20_link" text:visited-style-name="Visited_20_Internet_20_Link">Crucible</text:a> operates across environments governed by different security controls, access restrictions, information-handling rules, and transfer constraints.</text:p>
      <text:p text:style-name="Text_20_body">A <text:a xlink:type="simple" xlink:href="https://wiki.didosolutions.com/dido/99_annexes/annex-b-terms-and-definitions/s/security_domain" text:style-name="Internet_20_link" text:visited-style-name="Visited_20_Internet_20_Link">Security Domain</text:a> establishes the security conditions under which information, software, infrastructure resources, and operational activities are controlled. Different Security Domains can apply different authorization, access, handling, auditing, retention, and transfer requirements.</text:p>
      <text:p text:style-name="Text_20_body">A <text:a xlink:type="simple" xlink:href="https://wiki.didosolutions.com/dido/99_annexes/annex-b-terms-and-definitions/t/transfer_boundary" text:style-name="Internet_20_link" text:visited-style-name="Visited_20_Internet_20_Link">Transfer Boundary</text:a> separates environments or Security Domains and governs the movement of permitted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d/dependency" text:style-name="Internet_20_link" text:visited-style-name="Visited_20_Internet_20_Link">Dependencies</text:a>, records, and supporting <text:a xlink:type="simple" xlink:href="https://wiki.didosolutions.com/dido/99_annexes/annex-b-terms-and-definitions/e/evidence" text:style-name="Internet_20_link" text:visited-style-name="Visited_20_Internet_20_Link">Evidence</text:a> between them.</text:p>
      <text:h text:style-name="Heading_20_2" text:outline-level="2"><text:bookmark-start text:name="__RefHeading___security_domains_2"/><text:bookmark-start text:name="security_domains"/>Security Domains<text:bookmark-end text:name="__RefHeading___security_domains_2"/><text:bookmark-end text:name="security_domains"/></text:h>
      <text:p text:style-name="Text_20_body">Crucible can perform applicable <text:a xlink:type="simple" xlink:href="https://wiki.didosolutions.com/dido/99_annexes/annex-b-terms-and-definitions/o/operational_lifecycle" text:style-name="Internet_20_link" text:visited-style-name="Visited_20_Internet_20_Link">Operational Lifecycle</text:a> activities within <text:a xlink:type="simple" xlink:href="https://wiki.didosolutions.com/dido/99_annexes/annex-b-terms-and-definitions/c/classified_environment" text:style-name="Internet_20_link" text:visited-style-name="Visited_20_Internet_20_Link">Classified Environments</text:a> and <text:a xlink:type="simple" xlink:href="https://wiki.didosolutions.com/dido/99_annexes/annex-b-terms-and-definitions/u/unclassified_environment" text:style-name="Internet_20_link" text:visited-style-name="Visited_20_Internet_20_Link">Unclassified Environments</text:a>.</text:p>
      <text:p text:style-name="Text_20_body">The controls applicable to a Security Domain can affect:</text:p>
      <text:p text:style-name="Text_20_body">Which users, systems, and processes can access the environmentWhich Artifacts and Dependencies can enter or leave the environmentWhich repositories, services, and providers can be usedWhich information-handling and retention rules applyWhich assessment, logging, and auditing activities are requiredWhich transfer mechanisms and approvals are permittedWhich <text:a xlink:type="simple" xlink:href="https://wiki.didosolutions.com/dido/99_annexes/annex-b-terms-and-definitions/b/baseline" text:style-name="Internet_20_link" text:visited-style-name="Visited_20_Internet_20_Link">Baselines</text:a>, configurations, and deployment subjects are authorizedCrucible applies the controls and restrictions established for the environment. Crucible does not establish the Security Classification, authorize access, or approve movement between Security Domains.</text:p>
      <text:h text:style-name="Heading_20_2" text:outline-level="2"><text:bookmark-start text:name="__RefHeading___transfer_boundaries_3"/><text:bookmark-start text:name="transfer_boundaries"/>Transfer Boundaries<text:bookmark-end text:name="__RefHeading___transfer_boundaries_3"/><text:bookmark-end text:name="transfer_boundaries"/></text:h>
      <text:p text:style-name="Text_20_body">A Transfer Boundary governs movement between environments that do not share unrestricted access to the same resources.</text:p>
      <text:p text:style-name="Text_20_body">A transfer can occur between:</text:p>
      <text:p text:style-name="Text_20_body">Connected and Disconnected EnvironmentsConnected and Air-Gapped EnvironmentsClassified and Unclassified EnvironmentsSecurity Domains with different access or handling restrictionsEnvironments operated by different organizations or authoritiesThe responsible organization determines whether a transfer is permitted and identifies the applicable <text:a xlink:type="simple" xlink:href="https://wiki.didosolutions.com/dido/99_annexes/annex-b-terms-and-definitions/t/transfer_authorization" text:style-name="Internet_20_link" text:visited-style-name="Visited_20_Internet_20_Link">Transfer Authorization</text:a>, review process, handling controls, and transfer mechanism.</text:p>
      <text:p text:style-name="Text_20_body">Crucible supports the controlled preparation and consumption of content associated with an authorized transfer. Crucible does not independently authorize the transfer.</text:p>
      <text:h text:style-name="Heading_20_2" text:outline-level="2"><text:bookmark-start text:name="__RefHeading___transfer_bundles_4"/><text:bookmark-start text:name="transfer_bundles"/>Transfer Bundles<text:bookmark-end text:name="__RefHeading___transfer_bundles_4"/><text:bookmark-end text:name="transfer_bundles"/></text:h>
      <text:p text:style-name="Text_20_body">A <text:a xlink:type="simple" xlink:href="https://wiki.didosolutions.com/dido/99_annexes/annex-b-terms-and-definitions/t/transfer_bundle" text:style-name="Internet_20_link" text:visited-style-name="Visited_20_Internet_20_Link">Transfer Bundle</text:a> provides a controlled package for moving identified Artifacts between environments.</text:p>
      <text:p text:style-name="Text_20_body">The same Transfer Bundle retains its identity through:</text:p>
      <text:p text:style-name="Text_20_body">Creation in the source environmentReview under the applicable Transfer AuthorizationMovement across the Transfer BoundaryReceipt in the destination environmentVerification of <text:a xlink:type="simple" xlink:href="https://wiki.didosolutions.com/dido/99_annexes/annex-b-terms-and-definitions/t/transfer_bundle_integrity" text:style-name="Internet_20_link" text:visited-style-name="Visited_20_Internet_20_Link">Transfer Bundle Integrity</text:a>Import of identified ArtifactsRecording of the resulting Provenance, Traceability, and EvidenceA Transfer Bundle can contain permitted content such as:</text:p>
      <text:p text:style-name="Text_20_body">Machine ImagesContainer ImagesInfrastructure ConfigurationsBaselinesSoftware packagesDependenciesManifestsContent digestsDigital SignaturesProvenance recordsTraceability recordsAssessment resultsSupporting EvidenceThe content of a Transfer Bundle depends on the selected lifecycle activity and the applicable transfer controls.</text:p>
      <text:h text:style-name="Heading_20_2" text:outline-level="2"><text:bookmark-start text:name="__RefHeading___export_and_import_5"/><text:bookmark-start text:name="export_and_import"/>Export and Import<text:bookmark-end text:name="__RefHeading___export_and_import_5"/><text:bookmark-end text:name="export_and_import"/></text:h>
      <text:p text:style-name="Text_20_body">In the source environment, Crucible creates a Transfer Bundle for identified Artifacts selected for transfer.</text:p>
      <text:p text:style-name="Text_20_body">The export activity identifies:</text:p>
      <text:p text:style-name="Text_20_body">The Transfer BundleThe included ArtifactsThe Artifact identifiers and revisionsThe source environmentThe intended destination environmentThe applicable transfer informationThe associated Provenance, Traceability, and EvidenceIn the destination environment, Crucible imports identified Artifacts from the Transfer Bundle.</text:p>
      <text:p text:style-name="Text_20_body">The import activity identifies:</text:p>
      <text:p text:style-name="Text_20_body">The received Transfer BundleThe Artifacts selected for importThe destination environment and repositoryThe import resultThe associated Provenance, Traceability, and EvidenceImport does not independently approve an Artifact for deployment, promotion, or operation. The applicable acceptance, security, compliance, and authorization processes determine whether the imported Artifact can be used.</text:p>
      <text:h text:style-name="Heading_20_2" text:outline-level="2"><text:bookmark-start text:name="__RefHeading___traceability_across_boundaries_6"/><text:bookmark-start text:name="traceability_across_boundaries"/>Traceability Across Boundaries<text:bookmark-end text:name="__RefHeading___traceability_across_boundaries_6"/><text:bookmark-end text:name="traceability_across_boundaries"/></text:h>
      <text:p text:style-name="Text_20_body">Crucible preserves <text:a xlink:type="simple" xlink:href="https://wiki.didosolutions.com/dido/99_annexes/annex-b-terms-and-definitions/t/traceability" text:style-name="Internet_20_link" text:visited-style-name="Visited_20_Internet_20_Link">Traceability</text:a> between the source and destination environments.</text:p>
      <text:p text:style-name="Text_20_body">The traceability information can identify:</text:p>
      <text:p text:style-name="Text_20_body">The source and destination environmentsThe applicable Security DomainsThe Transfer BoundaryThe Transfer Bundle identifier and revisionThe included Artifact identifiers and revisionsThe applicable Transfer AuthorizationTransfer Bundle Integrity informationThe export, transfer, receipt, and import activitiesThe actors or processes associated with those activitiesThe deployment or lifecycle result that consumes the imported contentThe Evidence generated during the transfer lifecyclePreserving this information allows a reader or auditor to follow an Artifact from its source environment through transfer and import into the receiving environment.</text:p>
      <text:p text:style-name="Text_20_body">Detailed transfer operations appear in <text:a xlink:type="simple" xlink:href="https://wiki.didosolutions.com/dido/02-crusible/07-disconnected-and-air-gapped-operations/start" text:style-name="Internet_20_link" text:visited-style-name="Visited_20_Internet_20_Link">Section 7: Disconnected and Air-Gapped Operations</text:a>.</text:p>
      <text:h text:style-name="Heading_20_2" text:outline-level="2"><text:bookmark-start text:name="__RefHeading___requirements_addressed_7"/><text:bookmark-start text:name="requirements_addressed"/>Requirements Addressed<text:bookmark-end text:name="__RefHeading___requirements_addressed_7"/><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2-operational-requirements/or-003" text:style-name="Internet_20_link" text:visited-style-name="Visited_20_Internet_20_Link">or-003</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2" text:style-name="Internet_20_link" text:visited-style-name="Visited_20_Internet_20_Link">FR-AG-002 — Artifact Export Pack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create <text:a xlink:type="simple" xlink:href="https://wiki.didosolutions.com/dido/99_annexes/annex-b-terms-and-definitions/t/transfer_bundle" text:style-name="Internet_20_link" text:visited-style-name="Visited_20_Internet_20_Link">Transfer Bundles</text:a> for export.</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3" text:style-name="Internet_20_link" text:visited-style-name="Visited_20_Internet_20_Link">FR-AG-003 — Artifact Import Pack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mport <text:a xlink:type="simple" xlink:href="https://wiki.didosolutions.com/dido/99_annexes/annex-b-terms-and-definitions/t/transfer_bundle" text:style-name="Internet_20_link" text:visited-style-name="Visited_20_Internet_20_Link">Transfer Bundles</text:a>.</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5" text:style-name="Internet_20_link" text:visited-style-name="Visited_20_Internet_20_Link">FR-AG-005 — Deployment Traceability Across Disconnected Environmen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maintain <text:a xlink:type="simple" xlink:href="https://wiki.didosolutions.com/dido/99_annexes/annex-b-terms-and-definitions/d/deployment" text:style-name="Internet_20_link" text:visited-style-name="Visited_20_Internet_20_Link">Deployment</text:a> <text:a xlink:type="simple" xlink:href="https://wiki.didosolutions.com/dido/99_annexes/annex-b-terms-and-definitions/t/traceability" text:style-name="Internet_20_link" text:visited-style-name="Visited_20_Internet_20_Link">Traceability</text:a> across <text:a xlink:type="simple" xlink:href="https://wiki.didosolutions.com/dido/99_annexes/annex-b-terms-and-definitions/d/disconnected_environment" text:style-name="Internet_20_link" text:visited-style-name="Visited_20_Internet_20_Link">Disconnected Environments</text: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38:24</meta:creation-date>
    <dc:creator>Generated</dc:creator>
    <dc:date>2026-08-24T01::38:24</dc:date>
    <dc:language>en-US</dc:language>
    <meta:editing-cycles>1</meta:editing-cycles>
    <meta:editing-duration>PT0S</meta:editing-duration>
    <dc:title>dido:02-crusible:03-operational-context:03-03-security-domains-and-transfer-boundaries</dc:title>
  </office:meta>
</office:document-meta>
</file>