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3-operational-context:03-02-deployment-environments"/><text:bookmark-start text:name="__RefHeading___deployment_environments_1"/><text:bookmark-start text:name="deployment_environments"/>3.2 Deployment Environments<text:bookmark-end text:name="__RefHeading___deployment_environments_1"/><text:bookmark-end text:name="deployment_environments"/></text:h>
      <text:p text:style-name="Text_20_body"><text:a xlink:type="simple" xlink:href="https://wiki.didosolutions.com/dido/02-crusible/03-operational-context/start" text:style-name="Internet_20_link" text:visited-style-name="Visited_20_Internet_20_Link">Go to 3. Operational Environment</text:a></text:p>
      <text:p text:style-name="Text_20_body"><text:a xlink:type="simple" xlink:href="https://wiki.didosolutions.com/dido/99_annexes/annex-b-terms-and-definitions/c/crucible" text:style-name="Internet_20_link" text:visited-style-name="Visited_20_Internet_20_Link">Crucible</text:a> deploys software, infrastructure resources, workloads, and platform services into supported <text:a xlink:type="simple" xlink:href="https://wiki.didosolutions.com/dido/99_annexes/annex-b-terms-and-definitions/d/deployment_target" text:style-name="Internet_20_link" text:visited-style-name="Visited_20_Internet_20_Link">Deployment Targets</text:a>.</text:p>
      <text:p text:style-name="Text_20_body">A Deployment Target identifies the environment, platform, provider, or infrastructure context in which Crucible performs a deployment. Supported Deployment Targets are governed through the <text:a xlink:type="simple" xlink:href="https://wiki.didosolutions.com/dido/99_annexes/annex-b-terms-and-definitions/d/deployment_target_catalog" text:style-name="Internet_20_link" text:visited-style-name="Visited_20_Internet_20_Link">Deployment Target Catalog</text:a> and the acceptance criteria defined for each target.</text:p>
      <text:p text:style-name="Text_20_body">Deployment environments can include:</text:p>
      <text:p text:style-name="Text_20_body">Commercial cloud environmentsPrivate cloud environmentsOn-premises environmentsVirtualized environmentsContainer-orchestration environmentsBare-metal infrastructureHybrid environmentsEdge environmentsConnected EnvironmentsDisconnected EnvironmentsAir-Gapped EnvironmentsA Deployment Environment can contain one or more Infrastructure Environments. Each Infrastructure Environment retains its own identity, configuration, resources, lifecycle state, operations, records, <text:a xlink:type="simple" xlink:href="https://wiki.didosolutions.com/dido/99_annexes/annex-b-terms-and-definitions/p/provenance" text:style-name="Internet_20_link" text:visited-style-name="Visited_20_Internet_20_Link">Provenance</text:a>, <text:a xlink:type="simple" xlink:href="https://wiki.didosolutions.com/dido/99_annexes/annex-b-terms-and-definitions/t/traceability" text:style-name="Internet_20_link" text:visited-style-name="Visited_20_Internet_20_Link">Traceability</text:a>, an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deployment_targets_2"/><text:bookmark-start text:name="deployment_targets"/>Deployment Targets<text:bookmark-end text:name="__RefHeading___deployment_targets_2"/><text:bookmark-end text:name="deployment_targets"/></text:h>
      <text:p text:style-name="Text_20_body">A supported Deployment Target has:</text:p>
      <text:p text:style-name="Text_20_body">An identified target typeAn approved provider or platform integrationDefined target-specific parametersApplicable security and compliance criteriaDefined deployment acceptance criteriaA mechanism for validating the deployment resultA record of the Provider Implementation used for deploymentThe Deployment Target Catalog governs which targets Crucible recognizes as supported. Inclusion in the catalog does not imply that every Infrastructure Resource can deploy to every target. The catalog and applicable acceptance criteria identify the resources, deployment operations, provider implementations, and limitations associated with each target.</text:p>
      <text:h text:style-name="Heading_20_2" text:outline-level="2"><text:bookmark-start text:name="__RefHeading___cross-platform_deployment_3"/><text:bookmark-start text:name="cross-platform_deployment"/>Cross-Platform Deployment<text:bookmark-end text:name="__RefHeading___cross-platform_deployment_3"/><text:bookmark-end text:name="cross-platform_deployment"/></text:h>
      <text:p text:style-name="Text_20_body">Crucible separates provider-independent deployment intent from provider-specific implementation.</text:p>
      <text:p text:style-name="Text_20_body">A common <text:a xlink:type="simple" xlink:href="https://wiki.didosolutions.com/dido/99_annexes/annex-b-terms-and-definitions/c/crucible_description" text:style-name="Internet_20_link" text:visited-style-name="Visited_20_Internet_20_Link">Crucible Description</text:a> and reusable Baselines can express the intended Infrastructure Environment without embedding the proprietary interfaces, services, data formats, software development kits, or operational mechanisms of one provider.</text:p>
      <text:p text:style-name="Text_20_body">Provider Implementations translate the provider-independent intent into the operations required by the selected Deployment Target.</text:p>
      <text:p text:style-name="Text_20_body">This separation supports:</text:p>
      <text:p text:style-name="Text_20_body">Deployment to more than one supported Deployment PlatformReplacement or addition of Provider ImplementationsPortability of deployment intentIsolation of provider-specific dependenciesComparison of deployment results across platformsPreservation of common lifecycle controls across different environments</text:p>
      <text:h text:style-name="Heading_20_2" text:outline-level="2"><text:bookmark-start text:name="__RefHeading___deployment_forms_4"/><text:bookmark-start text:name="deployment_forms"/>Deployment Forms<text:bookmark-end text:name="__RefHeading___deployment_forms_4"/><text:bookmark-end text:name="deployment_forms"/></text:h>
      <text:p text:style-name="Text_20_body">Depending on the selected Deployment Target and applicable requirements, Crucible can deploy:</text:p>
      <text:p text:style-name="Text_20_body">Infrastructure ResourcesVirtual machinesKubernetes clustersContainerized workloadsPlatform servicesEach deployment uses the applicable Crucible Description, Baselines, provider-specific parameters, security criteria, compliance criteria, and acceptance criteria.</text:p>
      <text:p text:style-name="Text_20_body">The availability of a deployment form depends on the capabilities associated with the selected Deployment Target and Provider Implementation.</text:p>
      <text:h text:style-name="Heading_20_2" text:outline-level="2"><text:bookmark-start text:name="__RefHeading___concurrent_environments_5"/><text:bookmark-start text:name="concurrent_environments"/>Concurrent Environments<text:bookmark-end text:name="__RefHeading___concurrent_environments_5"/><text:bookmark-end text:name="concurrent_environments"/></text:h>
      <text:p text:style-name="Text_20_body">Crucible can deploy and manage more than one Infrastructure Environment concurrently.</text:p>
      <text:p text:style-name="Text_20_body">Concurrent environments can support different purposes, including:</text:p>
      <text:p text:style-name="Text_20_body">DevelopmentIntegrationTestingStagingProductionTrainingDemonstrationCompliance assessmentCrucible preserves the identity, lifecycle state, configuration, resources, operations, and records associated with each environment. An operation applied to one environment must not unintentionally modify another environment.</text:p>
      <text:h text:style-name="Heading_20_2" text:outline-level="2"><text:bookmark-start text:name="__RefHeading___distributed_environments_6"/><text:bookmark-start text:name="distributed_environments"/>Distributed Environments<text:bookmark-end text:name="__RefHeading___distributed_environments_6"/><text:bookmark-end text:name="distributed_environments"/></text:h>
      <text:p text:style-name="Text_20_body">Infrastructure Environments can reside across different locations, providers, platforms, connectivity conditions, and security domains.</text:p>
      <text:p text:style-name="Text_20_body">Centralized management of distributed environments requires Crucible to preserve the identity and state of each managed environment while applying the provider, platform, access, and operational controls applicable to its location.</text:p>
      <text:p text:style-name="Text_20_body">A distributed deployment does not require every environment to use the same provider or platform. Crucible preserves common operational intent while Provider Implementations address the differences among Deployment Targets.</text:p>
      <text:h text:style-name="Heading_20_2" text:outline-level="2"><text:bookmark-start text:name="__RefHeading___requirements_addressed_7"/><text:bookmark-start text:name="requirements_addressed"/>Requirements Addressed<text:bookmark-end text:name="__RefHeading___requirements_addressed_7"/><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1-mission-objectives/mo-003/mo-003a" text:style-name="Internet_20_link" text:visited-style-name="Visited_20_Internet_20_Link">MO-003a — Cross-Platform Deployment</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an <text:a xlink:type="simple" xlink:href="https://wiki.didosolutions.com/dido/99_annexes/annex-b-terms-and-definitions/i/infrastructure_environment" text:style-name="Internet_20_link" text:visited-style-name="Visited_20_Internet_20_Link">Infrastructure Environment</text:a> to two or more supported <text:a xlink:type="simple" xlink:href="https://wiki.didosolutions.com/dido/99_annexes/annex-b-terms-and-definitions/d/deployment_platform" text:style-name="Internet_20_link" text:visited-style-name="Visited_20_Internet_20_Link">Deployment Platforms</text:a>.</text:p>
          </table:table-cell>
        </table:table-row>
        <table:table-row>
          <table:table-cell office:value-type="string" table:style-name="tablecell">
            <text:p text:style-name="tablealignleft"> <text:a xlink:type="simple" xlink:href="https://wiki.didosolutions.com/dido/02-crusible/99-annexes/annex-c-requirements/02-operational-requirements/or-002" text:style-name="Internet_20_link" text:visited-style-name="Visited_20_Internet_20_Link">or-002</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4" text:style-name="Internet_20_link" text:visited-style-name="Visited_20_Internet_20_Link">or-004</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2-operational-requirements/or-005" text:style-name="Internet_20_link" text:visited-style-name="Visited_20_Internet_20_Link">or-005</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1" text:style-name="Internet_20_link" text:visited-style-name="Visited_20_Internet_20_Link">FR-DEP-001 — Deploy Infrastructure Resourc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i/infrastructure_resource" text:style-name="Internet_20_link" text:visited-style-name="Visited_20_Internet_20_Link">Infrastructure Resource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2" text:style-name="Internet_20_link" text:visited-style-name="Visited_20_Internet_20_Link">FR-DEP-002 — Deploy Virtual Machin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v/virtual_machine" text:style-name="Internet_20_link" text:visited-style-name="Visited_20_Internet_20_Link">Virtual Machine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3" text:style-name="Internet_20_link" text:visited-style-name="Visited_20_Internet_20_Link">FR-DEP-003 — Deploy Kubernetes Cluster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k/kubernetes_cluster" text:style-name="Internet_20_link" text:visited-style-name="Visited_20_Internet_20_Link">Kubernetes Cluster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4" text:style-name="Internet_20_link" text:visited-style-name="Visited_20_Internet_20_Link">FR-DEP-004 — Deploy Containerized Workload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c/containerized_workload" text:style-name="Internet_20_link" text:visited-style-name="Visited_20_Internet_20_Link">Containerized Workload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5" text:style-name="Internet_20_link" text:visited-style-name="Visited_20_Internet_20_Link">FR-DEP-005 — Deploy Platform Servic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p/platform_service" text:style-name="Internet_20_link" text:visited-style-name="Visited_20_Internet_20_Link">Platform Services</text:a>.</text:p>
          </tabl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1" text:style-name="Internet_20_link" text:visited-style-name="Visited_20_Internet_20_Link">FR-MC-001 — Cloud Provider Abstrac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vide Cloud Provider Abstraction.</text:p>
          </tabl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2" text:style-name="Internet_20_link" text:visited-style-name="Visited_20_Internet_20_Link">FR-MC-002 — Provider-Specific Extension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vide provider-specific extensions through <text:a xlink:type="simple" xlink:href="https://wiki.didosolutions.com/dido/99_annexes/annex-b-terms-and-definitions/p/provider_plugin" text:style-name="Internet_20_link" text:visited-style-name="Visited_20_Internet_20_Link">Provider Plugins</text:a>.</text:p>
          </tabl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3" text:style-name="Internet_20_link" text:visited-style-name="Visited_20_Internet_20_Link">FR-MC-003 — Deployment Portability Across Cloud Provider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vide deployment portability across <text:a xlink:type="simple" xlink:href="https://wiki.didosolutions.com/dido/99_annexes/annex-b-terms-and-definitions/c/cloud_provider" text:style-name="Internet_20_link" text:visited-style-name="Visited_20_Internet_20_Link">Cloud Providers</text:a>.</text:p>
          </tabl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4" text:style-name="Internet_20_link" text:visited-style-name="Visited_20_Internet_20_Link">FR-MC-004 — Hybrid-Cloud Deployment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erform <text:a xlink:type="simple" xlink:href="https://wiki.didosolutions.com/dido/99_annexes/annex-b-terms-and-definitions/h/hybrid-cloud_deployment" text:style-name="Internet_20_link" text:visited-style-name="Visited_20_Internet_20_Link">Hybrid-Cloud Deployments</text:a>.</text:p>
          </table:table-cell>
        </table:table-row>
        <table:table-row>
          <table:table-cell office:value-type="string" table:style-name="tablecell">
            <text:p text:style-name="tablealignleft"> <text:a xlink:type="simple" xlink:href="https://wiki.didosolutions.com/dido/02-crusible/99-annexes/annex-c-requirements/03-functional-requirements/03-04-multi-cloud-management/fr-mc-005" text:style-name="Internet_20_link" text:visited-style-name="Visited_20_Internet_20_Link">FR-MC-005 — Edge Deployment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erform Edge Deployments.</text:p>
          </table:table-cell>
        </table:table-row>
      </table:table>
      <text:p text:style-name="Text_20_body">The linked requirement pages in <text:a xlink:type="simple" xlink:href="https://wiki.didosolutions.com/dido/02-crusible/99-annexes/annex-c-requirements/start" text:style-name="Internet_20_link" text:visited-style-name="Visited_20_Internet_20_Link">Annex C: Requirements</text:a> remain the canonical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25:36</meta:creation-date>
    <dc:creator>Generated</dc:creator>
    <dc:date>2026-08-24T01::25:36</dc:date>
    <dc:language>en-US</dc:language>
    <meta:editing-cycles>1</meta:editing-cycles>
    <meta:editing-duration>PT0S</meta:editing-duration>
    <dc:title>dido:02-crusible:03-operational-context:03-02-deployment-environments</dc:title>
  </office:meta>
</office:document-meta>
</file>