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0pt" style:rel-width="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3-operational-context:03-01-connectivity-conditions"/><text:bookmark-start text:name="__RefHeading___connectivity_conditions_1"/><text:bookmark-start text:name="connectivity_conditions"/>3.1 Connectivity Conditions<text:bookmark-end text:name="__RefHeading___connectivity_conditions_1"/><text:bookmark-end text:name="connectivity_conditions"/></text:h>
      <text:p text:style-name="Text_20_body"><text:a xlink:type="simple" xlink:href="https://wiki.didosolutions.com/dido/02-crusible/03-operational-context/start" text:style-name="Internet_20_link" text:visited-style-name="Visited_20_Internet_20_Link">Go to 3. Operational Environment</text:a></text:p>
      <text:p text:style-name="Text_20_body"><text:a xlink:type="simple" xlink:href="https://wiki.didosolutions.com/dido/99_annexes/annex-b-terms-and-definitions/c/crucible" text:style-name="Internet_20_link" text:visited-style-name="Visited_20_Internet_20_Link">Crucible</text:a> operates under connectivity conditions that determine which repositories, services, dependencies, providers, and external resources are available during a lifecycle activity.</text:p>
      <text:p text:style-name="Text_20_body">The principal connectivity conditions are:</text:p>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d/disconnected_environment" text:style-name="Internet_20_link" text:visited-style-name="Visited_20_Internet_20_Link">Disconnected Environments</text:a>
      <text:a xlink:type="simple" xlink:href="https://wiki.didosolutions.com/dido/99_annexes/annex-b-terms-and-definitions/a/air-gapped_environment" text:style-name="Internet_20_link" text:visited-style-name="Visited_20_Internet_20_Link">Air-Gapped Environments</text:a>
      <text:p text:style-name="Text_20_body">These conditions affect how Crucible obtains inputs, resolves dependencies, performs assessments, transfers artifacts, deploys environments, and preserves <text:a xlink:type="simple" xlink:href="https://wiki.didosolutions.com/dido/99_annexes/annex-b-terms-and-definitions/p/provenance" text:style-name="Internet_20_link" text:visited-style-name="Visited_20_Internet_20_Link">Provenance</text:a>, <text:a xlink:type="simple" xlink:href="https://wiki.didosolutions.com/dido/99_annexes/annex-b-terms-and-definitions/t/traceability" text:style-name="Internet_20_link" text:visited-style-name="Visited_20_Internet_20_Link">Traceability</text:a>, an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connected_environments_2"/><text:bookmark-start text:name="connected_environments"/>Connected Environments<text:bookmark-end text:name="__RefHeading___connected_environments_2"/><text:bookmark-end text:name="connected_environments"/></text:h>
      <text:p text:style-name="Text_20_body">A Connected Environment permits authorized access to external resources required by a selected lifecycle activity.</text:p>
      <text:p text:style-name="Text_20_body">Depending on the approved configuration and applicable access controls, these resources can include:</text:p>
      <text:p text:style-name="Text_20_body">Source-code repositoriesBaseline repositoriesPackage repositoriesContainer registriesMachine-image repositoriesCompliance-content repositoriesCloud and infrastructure provider interfacesIdentity, logging, and assessment servicesConnectivity does not imply unrestricted access. Crucible uses only the resources authorized for the environment and lifecycle activity.</text:p>
      <text:p text:style-name="Text_20_body">Connected operation can support direct retrieval of identified and version-controlled inputs. Crucible records the information needed to establish the origin, version, integrity, and use of those inputs.</text:p>
      <text:h text:style-name="Heading_20_2" text:outline-level="2"><text:bookmark-start text:name="__RefHeading___disconnected_environments_3"/><text:bookmark-start text:name="disconnected_environments"/>Disconnected Environments<text:bookmark-end text:name="__RefHeading___disconnected_environments_3"/><text:bookmark-end text:name="disconnected_environments"/></text:h>
      <text:p text:style-name="Text_20_body">A Disconnected Environment cannot rely on continuous access to resources outside its operational boundary.</text:p>
      <text:p text:style-name="Text_20_body">Before executing a lifecycle activity in a Disconnected Environment, the required software, dependencies, images, Baselines, compliance content, configuration, and supporting records must be available within the boundary.</text:p>
      <text:p text:style-name="Text_20_body">Crucible supports disconnected operation by using locally available resources such as:</text:p>
      <text:a xlink:type="simple" xlink:href="https://wiki.didosolutions.com/dido/99_annexes/annex-b-terms-and-definitions/d/dependency_store" text:style-name="Internet_20_link" text:visited-style-name="Visited_20_Internet_20_Link">Dependency Stores</text:a>
      <text:a xlink:type="simple" xlink:href="https://wiki.didosolutions.com/dido/99_annexes/annex-b-terms-and-definitions/o/offline_repository" text:style-name="Internet_20_link" text:visited-style-name="Visited_20_Internet_20_Link">Offline Repositories</text:a>
      <text:p text:style-name="Text_20_body">Local image repositoriesLocal source and Baseline repositoriesImported <text:a xlink:type="simple" xlink:href="https://wiki.didosolutions.com/dido/99_annexes/annex-b-terms-and-definitions/t/transfer_bundle" text:style-name="Internet_20_link" text:visited-style-name="Visited_20_Internet_20_Link">Transfer Bundles</text:a>Locally available compliance criteria and assessment contentA disconnected lifecycle activity must not depend on an unauthorized or unavailable external resource. The required inputs must be identified, preserved, transferred, and made available before execution.</text:p>
      <text:h text:style-name="Heading_20_2" text:outline-level="2"><text:bookmark-start text:name="__RefHeading___air-gapped_environments_4"/><text:bookmark-start text:name="air-gapped_environments"/>Air-Gapped Environments<text:bookmark-end text:name="__RefHeading___air-gapped_environments_4"/><text:bookmark-end text:name="air-gapped_environments"/></text:h>
      <text:p text:style-name="Text_20_body">An Air-Gapped Environment is a Disconnected Environment that applies stronger physical, logical, procedural, or administrative separation from external networks and resources.</text:p>
      <text:p text:style-name="Text_20_body">Movement into or out of an Air-Gapped Environment occurs through an authorized transfer process. The process can include:</text:p>
      <text:p text:style-name="Text_20_body">Selection of permitted artifactsConstruction of a Transfer BundleIntegrity-value generationMalware and policy assessmentExport authorizationPhysical or controlled electronic transferImport validationPopulation of local repositoriesRecording of transfer and import EvidenceCrucible does not bypass the controls governing an Air-Gapped Environment. The responsible organization determines the permitted transfer mechanisms, review procedures, handling rules, and approval authorities.</text:p>
      <text:h text:style-name="Heading_20_2" text:outline-level="2"><text:bookmark-start text:name="__RefHeading___external_resource_independence_5"/><text:bookmark-start text:name="external_resource_independence"/>External Resource Independence<text:bookmark-end text:name="__RefHeading___external_resource_independence_5"/><text:bookmark-end text:name="external_resource_independence"/></text:h>
      <text:p text:style-name="Text_20_body">Crucible must be able to perform the selected disconnected lifecycle activities without relying on resources outside the applicable boundary.</text:p>
      <text:p text:style-name="Text_20_body">External resource independence requires the organization to identify and preserve all inputs needed for the activity, including direct and transitive <text:a xlink:type="simple" xlink:href="https://wiki.didosolutions.com/dido/99_annexes/annex-b-terms-and-definitions/b/build_dependency" text:style-name="Internet_20_link" text:visited-style-name="Visited_20_Internet_20_Link">Build Dependencies</text:a>.</text:p>
      <text:p text:style-name="Text_20_body">A missing dependency, inaccessible service, unresolved reference, or unauthorized external call can prevent reproduction of the intended result. Crucible therefore records dependency information and supports preparation of the local repositories required for disconnected execution.</text:p>
      <text:p text:style-name="Text_20_body">External resource independence does not require every possible resource to exist inside the boundary. It requires the resources needed for the selected and approved lifecycle activities to be available within the boundary.</text:p>
      <text:h text:style-name="Heading_20_2" text:outline-level="2"><text:bookmark-start text:name="__RefHeading___relationship_between_connectivity_conditions_6"/><text:bookmark-start text:name="relationship_between_connectivity_conditions"/>Relationship Between Connectivity Conditions<text:bookmark-end text:name="__RefHeading___relationship_between_connectivity_conditions_6"/><text:bookmark-end text:name="relationship_between_connectivity_conditions"/></text:h>
      <text:p text:style-name="Text_20_body">The connectivity conditions describe resource availability and boundary restrictions rather than different Crucible products.</text:p>
      <text:p text:style-name="Text_20_body">A lifecycle activity can begin in a Connected Environment, produce a controlled set of artifacts and dependencies, transfer those artifacts across an authorized boundary, and continue in a Disconnected or Air-Gapped Environment.</text:p>
      <text:p text:style-name="Text_20_body">The operational relationship can be summarized as:</text:p>
      <text:p text:style-name="Text_20_body">Identify the lifecycle activity and required inputsObtain and preserve the required inputs in a Connected EnvironmentRecord versions, integrity values, Provenance, and dependency relationshipsPackage the permitted content for transferTransfer the content through an authorized processImport and validate the content within the receiving environmentPopulate local repositoriesExecute the lifecycle activity without unauthorized external dependenciesPreserve Traceability between the connected and disconnected resultsDetailed connected workflows appear in <text:a xlink:type="simple" xlink:href="https://wiki.didosolutions.com/dido/02-crusible/06-connected-operations/start" text:style-name="Internet_20_link" text:visited-style-name="Visited_20_Internet_20_Link">Section 6: Connected Operations</text:a>. Detailed disconnected and air-gapped workflows appear in <text:a xlink:type="simple" xlink:href="https://wiki.didosolutions.com/dido/02-crusible/07-disconnected-and-air-gapped-operations/start" text:style-name="Internet_20_link" text:visited-style-name="Visited_20_Internet_20_Link">Section 7: Disconnected and Air-Gapped Operations</text:a>.</text:p>
      <text:h text:style-name="Heading_20_2" text:outline-level="2"><text:bookmark-start text:name="__RefHeading___requirements_addressed_7"/><text:bookmark-start text:name="requirements_addressed"/>Requirements Addressed<text:bookmark-end text:name="__RefHeading___requirements_addressed_7"/><text:bookmark-end text:name="requirements_addressed"/></text:h>
      <text:h text:style-name="Heading_20_2" text:outline-level="2"><text:bookmark-start text:name="__RefHeading___requirements_addressed_8"/><text:bookmark-start text:name="requirements_addressed1"/>Requirements Addressed<text:bookmark-end text:name="__RefHeading___requirements_addressed_8"/><text:bookmark-end text:name="requirements_addressed1"/></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1-mission-objectives/mo-004/mo-004a" text:style-name="Internet_20_link" text:visited-style-name="Visited_20_Internet_20_Link">MO-004a — Connected Environment Operation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execute each selected <text:a xlink:type="simple" xlink:href="https://wiki.didosolutions.com/dido/99_annexes/annex-b-terms-and-definitions/o/operational_lifecycle" text:style-name="Internet_20_link" text:visited-style-name="Visited_20_Internet_20_Link">Operational Lifecycle</text:a> activity in a <text:a xlink:type="simple" xlink:href="https://wiki.didosolutions.com/dido/99_annexes/annex-b-terms-and-definitions/c/connected_environment" text:style-name="Internet_20_link" text:visited-style-name="Visited_20_Internet_20_Link">Connected Environment</text:a>.</text:p>
          </table:table-cell>
        </table:table-row>
        <table:table-row>
          <table:table-cell office:value-type="string" table:style-name="tablecell">
            <text:p text:style-name="tablealignleft"> <text:a xlink:type="simple" xlink:href="https://wiki.didosolutions.com/dido/02-crusible/99-annexes/annex-c-requirements/01-mission-objectives/mo-004/mo-004b" text:style-name="Internet_20_link" text:visited-style-name="Visited_20_Internet_20_Link">MO-004b — Disconnected Environment Operation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execute each selected <text:a xlink:type="simple" xlink:href="https://wiki.didosolutions.com/dido/99_annexes/annex-b-terms-and-definitions/o/operational_lifecycle" text:style-name="Internet_20_link" text:visited-style-name="Visited_20_Internet_20_Link">Operational Lifecycle</text:a> activity in a <text:a xlink:type="simple" xlink:href="https://wiki.didosolutions.com/dido/99_annexes/annex-b-terms-and-definitions/d/disconnected_environment" text:style-name="Internet_20_link" text:visited-style-name="Visited_20_Internet_20_Link">Disconnected Environment</text:a>.</text:p>
          </table:table-cell>
        </table:table-row>
        <table:table-row>
          <table:table-cell office:value-type="string" table:style-name="tablecell">
            <text:p text:style-name="tablealignleft"> <text:a xlink:type="simple" xlink:href="https://wiki.didosolutions.com/dido/02-crusible/99-annexes/annex-c-requirements/01-mission-objectives/mo-004/mo-004c" text:style-name="Internet_20_link" text:visited-style-name="Visited_20_Internet_20_Link">MO-004c — Authorized Resource Us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access only <text:a xlink:type="simple" xlink:href="https://wiki.didosolutions.com/dido/99_annexes/annex-b-terms-and-definitions/a/authorized_resource" text:style-name="Internet_20_link" text:visited-style-name="Visited_20_Internet_20_Link">Authorized Resources</text:a> for the identified operational environment.</text:p>
          </table:table-cell>
        </table:table-row>
        <table:table-row>
          <table:table-cell office:value-type="string" table:style-name="tablecell">
            <text:p text:style-name="tablealignleft"> <text:a xlink:type="simple" xlink:href="https://wiki.didosolutions.com/dido/02-crusible/99-annexes/annex-c-requirements/01-mission-objectives/mo-004/mo-004d" text:style-name="Internet_20_link" text:visited-style-name="Visited_20_Internet_20_Link">MO-004d — Disconnected Resource Availability</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execute each selected <text:a xlink:type="simple" xlink:href="https://wiki.didosolutions.com/dido/99_annexes/annex-b-terms-and-definitions/o/operational_lifecycle" text:style-name="Internet_20_link" text:visited-style-name="Visited_20_Internet_20_Link">Operational Lifecycle</text:a> activity in a <text:a xlink:type="simple" xlink:href="https://wiki.didosolutions.com/dido/99_annexes/annex-b-terms-and-definitions/d/disconnected_environment" text:style-name="Internet_20_link" text:visited-style-name="Visited_20_Internet_20_Link">Disconnected Environment</text:a> using only the required resources available within the environment boundary.</text:p>
          </table:table-cell>
        </table:table-row>
        <table:table-row>
          <table:table-cell office:value-type="string" table:style-name="tablecell">
            <text:p text:style-name="tablealignleft"> <text:a xlink:type="simple" xlink:href="https://wiki.didosolutions.com/dido/02-crusible/99-annexes/annex-c-requirements/02-operational-requirements/or-002/start" text:style-name="Internet_20_link" text:visited-style-name="Visited_20_Internet_20_Link">OR-002 — Deployment Environments</text:a> </text:p>
          </table:table-cell>
          <table:table-cell office:value-type="string" table:style-name="tablecell">
            <text:p text:style-name="tablealignleft"> <text:a xlink:type="simple" xlink:href="https://wiki.didosolutions.com/dido/02-crusible/99-annexes/annex-c-requirements/02-operational-requirements/start" text:style-name="Internet_20_link" text:visited-style-name="Visited_20_Internet_20_Link">Go to Operational Requirements</text:a></text:p>
            <text:h text:style-name="Heading_20_3" text:outline-level="3"><text:bookmark-start text:name="__RefHeading___original_requirement_9"/><text:bookmark-start text:name="original_requirement"/>Original Requirement<text:bookmark-end text:name="__RefHeading___original_requirement_9"/><text:bookmark-end text:name="original_requirement"/></text:h>
            <table:table table:style-name="Table_Quotation1">
              <table:table-column/>
              <table:table-row>
                <table:table-cell office:value-type="string" table:style-name="Cell_Quotation1">
                  <text:p text:style-name="tablealignleft"> <text:span text:style-name="Emphasis">The system SHALL support deployment into:</text:span><text:line-break/><text:line-break/>   * <text:span text:style-name="Emphasis">AWS</text:span><text:line-break/>   * <text:span text:style-name="Emphasis">Azure</text:span><text:line-break/>   * <text:span text:style-name="Emphasis">Google Cloud Platform</text:span><text:line-break/>   * <text:span text:style-name="Emphasis">VMware</text:span><text:line-break/>   * <text:span text:style-name="Emphasis">OpenShift</text:span><text:line-break/>   * <text:span text:style-name="Emphasis">Kubernetes</text:span><text:line-break/>   * <text:span text:style-name="Emphasis">Bare Metal Infrastructure</text:span><text:line-break/>   * <text:span text:style-name="Emphasis">Air-Gapped Environments</text:span><text:a xlink:type="simple" xlink:href="https://wiki.didosolutions.com/dido/02-crusible/99-annexes/annex-b/cr-001" text:style-name="Internet_20_link" text:visited-style-name="Visited_20_Internet_20_Link">[C1]</text:a></text:p>
                </table:table-cell>
              </table:table-row>
            </table:table>
            <text:h text:style-name="Heading_20_3" text:outline-level="3"><text:bookmark-start text:name="__RefHeading___assessment_of_original_requirement_10"/><text:bookmark-start text:name="assessment_of_original_requirement"/>Assessment of Original Requirement<text:bookmark-end text:name="__RefHeading___assessment_of_original_requirement_10"/><text:bookmark-end text:name="assessment_of_original_requirement"/></text:h>
            <text:p text:style-name="Text_20_body">The Original Requirement identifies the intended range of deployment platforms, infrastructure categories, and operating conditions but does not define independently testable behavior.</text:p>
            <text:p text:style-name="Text_20_body">The following findings apply:</text:p>
            <text:p text:style-name="Text_20_body"><text:span text:style-name="Strong_20_Emphasis">The system</text:span> does not use the defined system name <text:a xlink:type="simple" xlink:href="https://wiki.didosolutions.com/dido/99_annexes/annex-b-terms-and-definitions/c/crucible" text:style-name="Internet_20_link" text:visited-style-name="Visited_20_Internet_20_Link">Crucible</text:a><text:span text:style-name="Strong_20_Emphasis">Support</text:span> is a weak verb that does not identify observable behavior<text:span text:style-name="Strong_20_Emphasis">Deployment into</text:span> does not identify the deployed resources or the selected destinationThe listed entries do not represent one architectural categoryThe Original Requirement does not identify how deployment success is assessedThe Original Requirement does not require preservation of the assessment resultThe decomposition separates:</text:p>
            <text:p text:style-name="Text_20_body">Deployment to a selected supported targetAssessment of the completed DeploymentRecording of the Deployment acceptance resultThe decomposition preserves <text:span text:style-name="Source_20_Text">OR-002</text:span> as the parent requirement identifier. Each proposed replacement requirement receives a lettered identifier and a separate leaf requirement page.</text:p>
            <text:h text:style-name="Heading_20_3" text:outline-level="3"><text:bookmark-start text:name="__RefHeading___proposed_statements_11"/><text:bookmark-start text:name="proposed_statements"/>Proposed Statements<text:bookmark-end text:name="__RefHeading___proposed_statements_11"/><text:bookmark-end text:name="proposed_statements"/></text:h>
            <text:p text:style-name="Text_20_body">The Original Requirement is decomposed into the following proposed replacement requirements:</text:p>
            <text:h text:style-name="Heading_20_3" text:outline-level="3"><text:bookmark-start text:name="__RefHeading___requirement_status_12"/><text:bookmark-start text:name="requirement_status"/>Requirement Status<text:bookmark-end text:name="__RefHeading___requirement_status_12"/><text:bookmark-end text:name="requirement_status"/></text:h>
            <text:p text:style-name="Horizontal_20_Line"/>
            <text:h text:style-name="Heading_20_3" text:outline-level="3"><text:bookmark-start text:name="__RefHeading___issues_13"/><text:bookmark-start text:name="issues"/>Issues<text:bookmark-end text:name="__RefHeading___issues_13"/><text:bookmark-end text:name="issues"/></text:h>
            <text:p text:style-name="Horizontal_20_Line"/>
            <text:h text:style-name="Heading_20_3" text:outline-level="3"><text:bookmark-start text:name="__RefHeading___notes_for_editors_14"/><text:bookmark-start text:name="notes_for_editors"/>Notes for Editors<text:bookmark-end text:name="__RefHeading___notes_for_editors_14"/><text:bookmark-end text:name="notes_for_editors"/></text:h>
            <text:p text:style-name="Text_20_body">This page should retain the stable parent requirement identifier <text:span text:style-name="Source_20_Text">OR-002</text:span>.</text:p>
            <text:p text:style-name="Text_20_body">This page is a non-leaf requirement page and retains a trailing <text:span text:style-name="Source_20_Text">:start</text:span> in its namespace.</text:p>
            <text:p text:style-name="Text_20_body">The child requirements are leaf requirement pages and omit a trailing <text:span text:style-name="Source_20_Text">:start</text:span> from their namespaces.</text:p>
            <text:p text:style-name="Text_20_body">The explicit child links may be removed after the child requirement pages have been finalized because the <text:span text:style-name="Source_20_Text">indexmenu</text:span> displays the pages within the OR-002 namespace.</text:p>
            <text:p text:style-name="Text_20_body">The proposed child Statements should preserve the following intent:</text:p>
            <text:p text:style-name="Text_20_body">OR-002a requires <text:a xlink:type="simple" xlink:href="https://wiki.didosolutions.com/dido/99_annexes/annex-b-terms-and-definitions/c/crucible" text:style-name="Internet_20_link" text:visited-style-name="Visited_20_Internet_20_Link">Crucible</text:a> to deploy the <text:a xlink:type="simple" xlink:href="https://wiki.didosolutions.com/dido/99_annexes/annex-b-terms-and-definitions/i/infrastructure_resource" text:style-name="Internet_20_link" text:visited-style-name="Visited_20_Internet_20_Link">Infrastructure Resources</text:a> specified by a <text:a xlink:type="simple" xlink:href="https://wiki.didosolutions.com/dido/99_annexes/annex-b-terms-and-definitions/d/deployment_description" text:style-name="Internet_20_link" text:visited-style-name="Visited_20_Internet_20_Link">Deployment Description</text:a> to the selected supported <text:a xlink:type="simple" xlink:href="https://wiki.didosolutions.com/dido/99_annexes/annex-b-terms-and-definitions/d/deployment_target" text:style-name="Internet_20_link" text:visited-style-name="Visited_20_Internet_20_Link">Deployment Target</text:a>OR-002b requires Crucible to assess each completed <text:a xlink:type="simple" xlink:href="https://wiki.didosolutions.com/dido/99_annexes/annex-b-terms-and-definitions/d/deployment" text:style-name="Internet_20_link" text:visited-style-name="Visited_20_Internet_20_Link">Deployment</text:a> against the Acceptance Criteria defined for the selected Deployment TargetOR-002c requires Crucible to record whether each completed Deployment satisfies those Acceptance CriteriaThe Original Requirement should not be marked as superseded until the requirement owner approves the three child requirements and confirms that they collectively preserve its complete intent.</text:p>
            <text:p text:style-name="Horizontal_20_Line"/>
            <text:p text:style-name="Plugin_Wrap_Paragraph_Centered">© 2026 Dido Solutions, Inc. and Jackrabbit Consulting, Inc.</text:p>
          </table:table-cell>
        </table:table-row>
      </table:table>
      <text:p text:style-name="Text_20_body">—-</text:p>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0pt" style:rel-width="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52:16</meta:creation-date>
    <dc:creator>Generated</dc:creator>
    <dc:date>2026-08-24T09::52:16</dc:date>
    <dc:language>en-US</dc:language>
    <meta:editing-cycles>1</meta:editing-cycles>
    <meta:editing-duration>PT0S</meta:editing-duration>
    <dc:title>dido:02-crusible:03-operational-context:03-01-connectivity-conditions</dc:title>
  </office:meta>
</office:document-meta>
</file>