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2-operational-purpose-and-mission:start"/><text:bookmark-start text:name="__RefHeading___operational_need_and_mission_1"/><text:bookmark-start text:name="operational_need_and_mission"/>2. Operational Need and Mission<text:bookmark-end text:name="__RefHeading___operational_need_and_mission_1"/><text:bookmark-end text:name="operational_need_and_mission"/></text:h>
      <text:p text:style-name="Text_20_body"><text:a xlink:type="simple" xlink:href="https://wiki.didosolutions.com/dido/02-crusible/start" text:style-name="Internet_20_link" text:visited-style-name="Visited_20_Internet_20_Link">Go to Crucible</text:a></text:p>
      <text:p text:style-name="Text_20_body">Crucible responds to the operational burden created when individual projects independently construct and maintain the infrastructure, image-building, dependency, compliance, transfer, deployment, and lifecycle capabilities needed to deliver software into controlled environments.</text:p>
      <text:p text:style-name="Text_20_body">These supporting capabilities are necessary, but they do not normally provide the mission-specific functionality that distinguishes one product from another. Reimplementing them across separate projects increases cost, fragments tools and practices, limits reuse, complicates personnel movement, and makes controlled environments harder to reproduce and maintain.</text:p>
      <text:p text:style-name="Text_20_body">Crucible provides a reusable operational foundation for constructing, hardening, assessing, transferring, deploying, and maintaining software and <text:a xlink:type="simple" xlink:href="https://wiki.didosolutions.com/dido/99_annexes/annex-b-terms-and-definitions/i/infrastructure_environment" text:style-name="Internet_20_link" text:visited-style-name="Visited_20_Internet_20_Link">Infrastructure Environments</text:a>. It preserves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and <text:a xlink:type="simple" xlink:href="https://wiki.didosolutions.com/dido/99_annexes/annex-b-terms-and-definitions/e/evidence" text:style-name="Internet_20_link" text:visited-style-name="Visited_20_Internet_20_Link">Evidence</text:a> while supporting operations across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and <text:a xlink:type="simple" xlink:href="https://wiki.didosolutions.com/dido/99_annexes/annex-b-terms-and-definitions/a/air-gapped_environment" text:style-name="Internet_20_link" text:visited-style-name="Visited_20_Internet_20_Link">Air-Gapped Environments</text:a>.</text:p>
      <text:p text:style-name="Text_20_body">The pages in this section explain the operational problem Crucible addresses and the mission and expected outcomes derived from the approved Mission Objectives and Operational Requirements in <text:a xlink:type="simple" xlink:href="https://wiki.didosolutions.com/dido/02-crusible/99-annexes/annex-c-requirements/start" text:style-name="Internet_20_link" text:visited-style-name="Visited_20_Internet_20_Link">Annex C: Requirements</text:a>. They do not create an independent set of objectives or requirements.</text:p>
      <text:h text:style-name="Heading_20_2" text:outline-level="2"><text:bookmark-start text:name="__RefHeading___contents_2"/><text:bookmark-start text:name="contents"/>Contents<text:bookmark-end text:name="__RefHeading___contents_2"/><text:bookmark-end text:name="contents"/></text:h>
      <text:a xlink:type="simple" xlink:href="https://wiki.didosolutions.com/dido/02-crusible/02-operational-purpose-and-mission/02-01-operational-need" text:style-name="Internet_20_link" text:visited-style-name="Visited_20_Internet_20_Link">2.1 Operational Need</text:a>
      <text:a xlink:type="simple" xlink:href="https://wiki.didosolutions.com/dido/02-crusible/02-operational-purpose-and-mission/02-02-crucible-mission" text:style-name="Internet_20_link" text:visited-style-name="Visited_20_Internet_20_Link">2.2 Mission and Expected Outcomes</text:a>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9:19</meta:creation-date>
    <dc:creator>Generated</dc:creator>
    <dc:date>2026-08-22T12::39:19</dc:date>
    <dc:language>en-US</dc:language>
    <meta:editing-cycles>1</meta:editing-cycles>
    <meta:editing-duration>PT0S</meta:editing-duration>
    <dc:title>dido:02-crusible:02-operational-purpose-and-mission:start</dc:title>
  </office:meta>
</office:document-meta>
</file>