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2-operational-purpose-and-mission:02-02-crucible-mission"/><text:bookmark-start text:name="__RefHeading___mission_and_expected_outcomes_1"/><text:bookmark-start text:name="mission_and_expected_outcomes"/>2.2 Mission and Expected Outcomes<text:bookmark-end text:name="__RefHeading___mission_and_expected_outcomes_1"/><text:bookmark-end text:name="mission_and_expected_outcomes"/></text:h>
      <text:p text:style-name="Text_20_body"><text:a xlink:type="simple" xlink:href="https://wiki.didosolutions.com/dido/02-crusible/02-operational-purpose-and-mission/start" text:style-name="Internet_20_link" text:visited-style-name="Visited_20_Internet_20_Link">Go to 2. Operational Need and Mission</text:a></text:p>
      <text:p text:style-name="Text_20_body">The mission of <text:a xlink:type="simple" xlink:href="https://wiki.didosolutions.com/dido/99_annexes/annex-b-terms-and-definitions/c/crucible" text:style-name="Internet_20_link" text:visited-style-name="Visited_20_Internet_20_Link">Crucible</text:a> is to provide a reusable and centrally maintained operational foundation for constructing, hardening, assessing, transferring, deploying, reproducing, and maintaining software and <text:a xlink:type="simple" xlink:href="https://wiki.didosolutions.com/dido/99_annexes/annex-b-terms-and-definitions/i/infrastructure_environment" text:style-name="Internet_20_link" text:visited-style-name="Visited_20_Internet_20_Link">Infrastructure Environments</text:a>.</text:p>
      <text:p text:style-name="Text_20_body">Crucible fulfills this mission by coordinating:</text:p>
      <text:a xlink:type="simple" xlink:href="https://wiki.didosolutions.com/dido/99_annexes/annex-b-terms-and-definitions/d/declarative_description" text:style-name="Internet_20_link" text:visited-style-name="Visited_20_Internet_20_Link">Declarative Descriptions</text:a>
      <text:p text:style-name="Text_20_body"> of intended environments and lifecycle activitiesSelection and composition of version-controlled <text:a xlink:type="simple" xlink:href="https://wiki.didosolutions.com/dido/99_annexes/annex-b-terms-and-definitions/b/baseline" text:style-name="Internet_20_link" text:visited-style-name="Visited_20_Internet_20_Link">Baselines</text:a>Construction and maintenance of <text:a xlink:type="simple" xlink:href="https://wiki.didosolutions.com/dido/99_annexes/annex-b-terms-and-definitions/m/machine_image" text:style-name="Internet_20_link" text:visited-style-name="Visited_20_Internet_20_Link">Machine Images</text:a>Definition and deployment of infrastructure through <text:a xlink:type="simple" xlink:href="https://wiki.didosolutions.com/dido/99_annexes/annex-b-terms-and-definitions/i/iac" text:style-name="Internet_20_link" text:visited-style-name="Visited_20_Internet_20_Link">Infrastructure as Code (IaC)</text:a><text:a xlink:type="simple" xlink:href="https://wiki.didosolutions.com/dido/99_annexes/annex-b-terms-and-definitions/d/dependency_capture" text:style-name="Internet_20_link" text:visited-style-name="Visited_20_Internet_20_Link">Dependency Capture</text:a> and preservation<text:a xlink:type="simple" xlink:href="https://wiki.didosolutions.com/dido/99_annexes/annex-b-terms-and-definitions/c/compliance_assessment" text:style-name="Internet_20_link" text:visited-style-name="Visited_20_Internet_20_Link">Compliance Assessment</text:a>Controlled transfer across connectivity and security boundariesPreservation of <text:a xlink:type="simple" xlink:href="https://wiki.didosolutions.com/dido/99_annexes/annex-b-terms-and-definitions/p/provenance" text:style-name="Internet_20_link" text:visited-style-name="Visited_20_Internet_20_Link">Provenance</text:a>, <text:a xlink:type="simple" xlink:href="https://wiki.didosolutions.com/dido/99_annexes/annex-b-terms-and-definitions/t/traceability" text:style-name="Internet_20_link" text:visited-style-name="Visited_20_Internet_20_Link">Traceability</text:a>, and <text:a xlink:type="simple" xlink:href="https://wiki.didosolutions.com/dido/99_annexes/annex-b-terms-and-definitions/e/evidence" text:style-name="Internet_20_link" text:visited-style-name="Visited_20_Internet_20_Link">Evidence</text:a>Crucible separates provider-independent intent from provider-specific implementation through <text:a xlink:type="simple" xlink:href="https://wiki.didosolutions.com/dido/99_annexes/annex-b-terms-and-definitions/p/provider_abstraction" text:style-name="Internet_20_link" text:visited-style-name="Visited_20_Internet_20_Link">Provider Abstraction</text:a>. This separation allows projects to apply common lifecycle concepts and controls while selecting the providers, platforms, tools, and extensions appropriate to their operational needs.</text:p>
      <text:p text:style-name="Text_20_body">Crucible supports operations across <text:a xlink:type="simple" xlink:href="https://wiki.didosolutions.com/dido/99_annexes/annex-b-terms-and-definitions/c/connected_environment" text:style-name="Internet_20_link" text:visited-style-name="Visited_20_Internet_20_Link">Connected Environments</text:a>, <text:a xlink:type="simple" xlink:href="https://wiki.didosolutions.com/dido/99_annexes/annex-b-terms-and-definitions/d/disconnected_environment" text:style-name="Internet_20_link" text:visited-style-name="Visited_20_Internet_20_Link">Disconnected Environments</text:a>, and <text:a xlink:type="simple" xlink:href="https://wiki.didosolutions.com/dido/99_annexes/annex-b-terms-and-definitions/a/air-gapped_environment" text:style-name="Internet_20_link" text:visited-style-name="Visited_20_Internet_20_Link">Air-Gapped Environments</text:a>. The operational approach preserves the information needed to identify inputs, reproduce results, assess compliance, transfer required artifacts, and verify the relationship between an intended environment and the environment produced.</text:p>
      <text:p text:style-name="Text_20_body">The expected operational outcomes include:</text:p>
      <text:p text:style-name="Text_20_body">Reduced duplication of infrastructure, image-building, dependency, compliance, transfer, and deployment capabilities across projectsIncreased reuse of Baselines, automation, provider integrations, assessment content, and operational practicesMore consistent lifecycle activities across products and programsImproved personnel mobility through common concepts, interfaces, tools, and proceduresReproducible environments constructed from identified and version-controlled inputsPortable provider-independent intent that can be realized through different provider-specific implementationsControlled movement of dependencies, artifacts, assessment results, and Evidence across operational boundariesImproved Traceability among operational intent, requirements, configuration, construction, deployment, assessment, and resulting EvidenceGreater <text:a xlink:type="simple" xlink:href="https://wiki.didosolutions.com/dido/99_annexes/annex-b-terms-and-definitions/a/auditability" text:style-name="Internet_20_link" text:visited-style-name="Visited_20_Internet_20_Link">Auditability</text:a> of lifecycle activities and operational resultsReduced maintenance effort when shared corrections, security changes, compliance updates, and operational improvements apply across multiple projectsThese outcomes describe the operational effects sought through Crucible. They do not create an independent set of requirements.</text:p>
      <text:p text:style-name="Text_20_body">The controlling Mission Objectives reside in <text:a xlink:type="simple" xlink:href="https://wiki.didosolutions.com/dido/02-crusible/99-annexes/annex-c-requirements/01-mission-objectives/start" text:style-name="Internet_20_link" text:visited-style-name="Visited_20_Internet_20_Link">Annex C.1: Mission Objectives</text:a>. The controlling Operational Requirements reside in <text:a xlink:type="simple" xlink:href="https://wiki.didosolutions.com/dido/02-crusible/99-annexes/annex-c-requirements/02-operational-requirements/start" text:style-name="Internet_20_link" text:visited-style-name="Visited_20_Internet_20_Link">Annex C.2: Operational Requirements</text:a>.</text:p>
      <text:p text:style-name="Text_20_body">Crucible supports the technical and evidentiary objectives associated with an <text:a xlink:type="simple" xlink:href="https://wiki.didosolutions.com/dido/99_annexes/annex-b-terms-and-definitions/a/accredited_software_factory" text:style-name="Internet_20_link" text:visited-style-name="Visited_20_Internet_20_Link">Accredited Software Factory</text:a>, but Crucible does not grant <text:a xlink:type="simple" xlink:href="https://wiki.didosolutions.com/dido/99_annexes/annex-b-terms-and-definitions/a/accreditation" text:style-name="Internet_20_link" text:visited-style-name="Visited_20_Internet_20_Link">Accreditation</text:a>, <text:a xlink:type="simple" xlink:href="https://wiki.didosolutions.com/dido/99_annexes/annex-b-terms-and-definitions/o/operational_approval" text:style-name="Internet_20_link" text:visited-style-name="Visited_20_Internet_20_Link">Operational Approval</text:a>, or an <text:a xlink:type="simple" xlink:href="https://wiki.didosolutions.com/dido/99_annexes/annex-b-terms-and-definitions/a/ato" text:style-name="Internet_20_link" text:visited-style-name="Visited_20_Internet_20_Link">Authority to Operate (ATO)</text:a>. The responsible governance, assessment, and authorizing authorities make those determinations using the applicable criteria, assessment results, and supporting Eviden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48:43</meta:creation-date>
    <dc:creator>Generated</dc:creator>
    <dc:date>2026-08-24T01::48:43</dc:date>
    <dc:language>en-US</dc:language>
    <meta:editing-cycles>1</meta:editing-cycles>
    <meta:editing-duration>PT0S</meta:editing-duration>
    <dc:title>dido:02-crusible:02-operational-purpose-and-mission:02-02-crucible-mission</dc:title>
  </office:meta>
</office:document-meta>
</file>