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02-operational-purpose-and-mission:02-01-operational-need"/><text:bookmark-start text:name="__RefHeading___operational_need_1"/><text:bookmark-start text:name="operational_need"/>2.1 Operational Need<text:bookmark-end text:name="__RefHeading___operational_need_1"/><text:bookmark-end text:name="operational_need"/></text:h>
      <text:p text:style-name="Text_20_body"><text:a xlink:type="simple" xlink:href="https://wiki.didosolutions.com/dido/02-crusible/02-operational-purpose-and-mission/start" text:style-name="Internet_20_link" text:visited-style-name="Visited_20_Internet_20_Link">Go to 2. Operational Need and Mission</text:a></text:p>
      <text:p text:style-name="Text_20_body">Software-intensive systems require substantial supporting capabilities before mission-specific functionality can be constructed, assessed, deployed, operated, and maintained in controlled environments.</text:p>
      <text:p text:style-name="Text_20_body">Individual projects commonly create their own approaches for:</text:p>
      <text:p text:style-name="Text_20_body">Constructing and hardening software and <text:a xlink:type="simple" xlink:href="https://wiki.didosolutions.com/dido/99_annexes/annex-b-terms-and-definitions/i/infrastructure_environment" text:style-name="Internet_20_link" text:visited-style-name="Visited_20_Internet_20_Link">Infrastructure Environments</text:a>Selecting and composing <text:a xlink:type="simple" xlink:href="https://wiki.didosolutions.com/dido/99_annexes/annex-b-terms-and-definitions/b/baseline" text:style-name="Internet_20_link" text:visited-style-name="Visited_20_Internet_20_Link">Baselines</text:a>Building and maintaining <text:a xlink:type="simple" xlink:href="https://wiki.didosolutions.com/dido/99_annexes/annex-b-terms-and-definitions/m/machine_image" text:style-name="Internet_20_link" text:visited-style-name="Visited_20_Internet_20_Link">Machine Images</text:a>Defining infrastructure through <text:a xlink:type="simple" xlink:href="https://wiki.didosolutions.com/dido/99_annexes/annex-b-terms-and-definitions/i/iac" text:style-name="Internet_20_link" text:visited-style-name="Visited_20_Internet_20_Link">Infrastructure as Code (IaC)</text:a>Capturing and preserving <text:a xlink:type="simple" xlink:href="https://wiki.didosolutions.com/dido/99_annexes/annex-b-terms-and-definitions/b/build_dependency" text:style-name="Internet_20_link" text:visited-style-name="Visited_20_Internet_20_Link">Build Dependencies</text:a>Performing <text:a xlink:type="simple" xlink:href="https://wiki.didosolutions.com/dido/99_annexes/annex-b-terms-and-definitions/c/compliance_assessment" text:style-name="Internet_20_link" text:visited-style-name="Visited_20_Internet_20_Link">Compliance Assessments</text:a>Producing and preserving <text:a xlink:type="simple" xlink:href="https://wiki.didosolutions.com/dido/99_annexes/annex-b-terms-and-definitions/e/evidence" text:style-name="Internet_20_link" text:visited-style-name="Visited_20_Internet_20_Link">Evidence</text:a>Transferring required artifacts into <text:a xlink:type="simple" xlink:href="https://wiki.didosolutions.com/dido/99_annexes/annex-b-terms-and-definitions/d/disconnected_environment" text:style-name="Internet_20_link" text:visited-style-name="Visited_20_Internet_20_Link">Disconnected Environments</text:a> and <text:a xlink:type="simple" xlink:href="https://wiki.didosolutions.com/dido/99_annexes/annex-b-terms-and-definitions/a/air-gapped_environment" text:style-name="Internet_20_link" text:visited-style-name="Visited_20_Internet_20_Link">Air-Gapped Environments</text:a>Deploying, validating, reproducing, and maintaining the resulting environmentsThese capabilities are necessary, but they do not usually provide the mission-specific functionality that distinguishes one product from another. When each project creates and maintains them independently, organizations repeatedly fund similar engineering work.</text:p>
      <text:p text:style-name="Text_20_body">Independent implementations also tend to use different tools, formats, interfaces, naming conventions, deployment methods, assessment procedures, and Evidence structures. This fragmentation:</text:p>
      <text:p text:style-name="Text_20_body">Increases development and maintenance costsLimits reuse across products and programsMakes personnel movement between projects more difficultRequires organizations to sustain a larger number of technologies and operational practicesComplicates comparison of assessment results and operational recordsMakes environments harder to reproduceWeakens <text:a xlink:type="simple" xlink:href="https://wiki.didosolutions.com/dido/99_annexes/annex-b-terms-and-definitions/t/traceability" text:style-name="Internet_20_link" text:visited-style-name="Visited_20_Internet_20_Link">Traceability</text:a> across lifecycle stagesIncreases the effort required to transfer capabilities across security and connectivity boundariesThe burden increases in secure, regulated, disconnected, and air-gapped operations. Projects must identify required dependencies, preserve them, transfer them across controlled boundaries, reconstruct the intended environment, verify the result, and retain sufficient <text:a xlink:type="simple" xlink:href="https://wiki.didosolutions.com/dido/99_annexes/annex-b-terms-and-definitions/p/provenance" text:style-name="Internet_20_link" text:visited-style-name="Visited_20_Internet_20_Link">Provenance</text:a> and Evidence to support assessment and authorization activities.</text:p>
      <text:p text:style-name="Text_20_body">Changes to operating systems, infrastructure providers, security criteria, compliance benchmarks, dependencies, and automation tools create an additional maintenance burden. A correction or improvement made by one project does not automatically benefit other projects when each project maintains an independent implementation.</text:p>
      <text:p text:style-name="Text_20_body">The operational need is therefore for a reusable and centrally maintained foundation that allows multiple projects to apply common lifecycle concepts, controls, interfaces, and automation while retaining the configuration and extensions required for their individual missions.</text:p>
      <text:p text:style-name="Text_20_body">This need derives from the approved Mission Objectives and Operational Requirements in <text:a xlink:type="simple" xlink:href="https://wiki.didosolutions.com/dido/02-crusible/99-annexes/annex-c-requirements/start" text:style-name="Internet_20_link" text:visited-style-name="Visited_20_Internet_20_Link">Annex C: Requirements</text:a>. This page describes the operational problem and does not establish additional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7:08</meta:creation-date>
    <dc:creator>Generated</dc:creator>
    <dc:date>2026-08-22T17::07:08</dc:date>
    <dc:language>en-US</dc:language>
    <meta:editing-cycles>1</meta:editing-cycles>
    <meta:editing-duration>PT0S</meta:editing-duration>
    <dc:title>dido:02-crusible:02-operational-purpose-and-mission:02-01-operational-need</dc:title>
  </office:meta>
</office:document-meta>
</file>