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01-introduction:start"/><text:bookmark-start text:name="__RefHeading___introduction_1"/><text:bookmark-start text:name="introduction"/>1. Introduction<text:bookmark-end text:name="__RefHeading___introduction_1"/><text:bookmark-end text:name="introduction"/></text:h>
      <text:p text:style-name="Text_20_body"><text:a xlink:type="simple" xlink:href="https://wiki.didosolutions.com/dido/02-crusible/start" text:style-name="Internet_20_link" text:visited-style-name="Visited_20_Internet_20_Link">Go to Crucible</text:a></text:p>
      <text:p text:style-name="Text_20_body">This section introduces Crucible, explains its purpose and scope, identifies its intended audience, and establishes the conventions used throughout the Crucible wiki.</text:p>
      <text:p text:style-name="Text_20_body">Crucible provides a controlled approach for constructing, hardening, assessing, transferring, deploying, and maintaining software and infrastructure environments. It combines <text:a xlink:type="simple" xlink:href="https://wiki.didosolutions.com/dido/99_annexes/annex-b-terms-and-definitions/d/declarative_description" text:style-name="Internet_20_link" text:visited-style-name="Visited_20_Internet_20_Link">Declarative Descriptions</text:a>, composable <text:a xlink:type="simple" xlink:href="https://wiki.didosolutions.com/dido/99_annexes/annex-b-terms-and-definitions/b/baseline" text:style-name="Internet_20_link" text:visited-style-name="Visited_20_Internet_20_Link">Baselines</text:a>, <text:a xlink:type="simple" xlink:href="https://wiki.didosolutions.com/dido/99_annexes/annex-b-terms-and-definitions/m/machine_image" text:style-name="Internet_20_link" text:visited-style-name="Visited_20_Internet_20_Link">Machine Images</text:a>, <text:a xlink:type="simple" xlink:href="https://wiki.didosolutions.com/dido/99_annexes/annex-b-terms-and-definitions/i/iac" text:style-name="Internet_20_link" text:visited-style-name="Visited_20_Internet_20_Link">Infrastructure as Code (IaC)</text:a>, dependency management, and compliance automation into a reproducible lifecycle.</text:p>
      <text:p text:style-name="Text_20_body">Crucible supports <text:a xlink:type="simple" xlink:href="https://wiki.didosolutions.com/dido/99_annexes/annex-b-terms-and-definitions/c/connected_environment" text:style-name="Internet_20_link" text:visited-style-name="Visited_20_Internet_20_Link">Connected Environments</text:a>, <text:a xlink:type="simple" xlink:href="https://wiki.didosolutions.com/dido/99_annexes/annex-b-terms-and-definitions/d/disconnected_environment" text:style-name="Internet_20_link" text:visited-style-name="Visited_20_Internet_20_Link">Disconnected Environments</text:a>, and <text:a xlink:type="simple" xlink:href="https://wiki.didosolutions.com/dido/99_annexes/annex-b-terms-and-definitions/a/air-gapped_environment" text:style-name="Internet_20_link" text:visited-style-name="Visited_20_Internet_20_Link">Air-Gapped Environments</text:a>. It separates provider-independent architectural intent from provider-specific implementation and preserves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e/evidence" text:style-name="Internet_20_link" text:visited-style-name="Visited_20_Internet_20_Link">Evidence</text:a> across lifecycle stages.</text:p>
      <text:p text:style-name="Text_20_body">Crucible supports <text:a xlink:type="simple" xlink:href="https://wiki.didosolutions.com/dido/99_annexes/annex-b-terms-and-definitions/a/accredited_software_factory" text:style-name="Internet_20_link" text:visited-style-name="Visited_20_Internet_20_Link">Accredited Software Factory</text:a> objectives, but Crucible does not grant <text:a xlink:type="simple" xlink:href="https://wiki.didosolutions.com/dido/99_annexes/annex-b-terms-and-definitions/a/accreditation" text:style-name="Internet_20_link" text:visited-style-name="Visited_20_Internet_20_Link">Accreditation</text:a>, <text:a xlink:type="simple" xlink:href="https://wiki.didosolutions.com/dido/99_annexes/annex-b-terms-and-definitions/o/operational_approval" text:style-name="Internet_20_link" text:visited-style-name="Visited_20_Internet_20_Link">Operational Approval</text:a>, or an <text:a xlink:type="simple" xlink:href="https://wiki.didosolutions.com/dido/99_annexes/annex-b-terms-and-definitions/a/ato" text:style-name="Internet_20_link" text:visited-style-name="Visited_20_Internet_20_Link">Authority to Operate (ATO)</text:a>. The responsible governance and authorizing authorities make those determinations using the applicable criteria, assessment results, and supporting evidence.</text:p>
      <text:h text:style-name="Heading_20_2" text:outline-level="2"><text:bookmark-start text:name="__RefHeading___table_of_contents_2"/><text:bookmark-start text:name="table_of_contents"/>Table of Contents<text:bookmark-end text:name="__RefHeading___table_of_contents_2"/><text:bookmark-end text:name="table_of_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1:09</meta:creation-date>
    <dc:creator>Generated</dc:creator>
    <dc:date>2026-08-23T23::31:09</dc:date>
    <dc:language>en-US</dc:language>
    <meta:editing-cycles>1</meta:editing-cycles>
    <meta:editing-duration>PT0S</meta:editing-duration>
    <dc:title>dido:02-crusible:01-introduction:start</dc:title>
  </office:meta>
</office:document-meta>
</file>