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5-document-conventions:start"/><text:bookmark-start text:name="__RefHeading___document_conventions_1"/><text:bookmark-start text:name="document_conventions"/>1.5 Document Conventions<text:bookmark-end text:name="__RefHeading___document_conventions_1"/><text:bookmark-end text:name="document_conventions"/></text:h>
      <text:p text:style-name="Text_20_body"><text:a xlink:type="simple" xlink:href="https://wiki.didosolutions.com/dido/02-crusible/01-introduction/start" text:style-name="Internet_20_link" text:visited-style-name="Visited_20_Internet_20_Link">Go to 1. Introduction</text:a></text:p>
      <text:p text:style-name="Text_20_body">The Crucible wiki uses consistent structural, terminology, linking, and writing conventions so readers can distinguish architectural concepts, implementation details, examples, requirements, and status statements.</text:p>
      <text:h text:style-name="Heading_20_2" text:outline-level="2"><text:bookmark-start text:name="__RefHeading___page_structure_2"/><text:bookmark-start text:name="page_structure"/>Page Structure<text:bookmark-end text:name="__RefHeading___page_structure_2"/><text:bookmark-end text:name="page_structure"/></text:h>
      <text:p text:style-name="Text_20_body">Each major section uses a numbered namespace and a section overview page. Child pages repeat the displayed section number in their namespace.</text:p>
      <text:p text:style-name="Text_20_body">Examples:</text:p>
      <text:p text:style-name="Preformatted_20_Text">dido:02-crusible:01-introduction:start<text:line-break/>dido:02-crusible:01-introduction:01-1-purpose:start</text:p>
      <text:p text:style-name="Text_20_body">Every page includes a link to its parent page near the top. Section overview pages use an <text:span text:style-name="Source_20_Text">indexmenu</text:span> block to display their child pages.</text:p>
      <text:h text:style-name="Heading_20_2" text:outline-level="2"><text:bookmark-start text:name="__RefHeading___terminology_3"/><text:bookmark-start text:name="terminology"/>Terminology<text:bookmark-end text:name="__RefHeading___terminology_3"/><text:bookmark-end text:name="terminology"/></text:h>
      <text:p text:style-name="Text_20_body">The shared <text:a xlink:type="simple" xlink:href="https://wiki.didosolutions.com/dido/99_annexes/annex-b-terms-and-definitions/start" text:style-name="Internet_20_link" text:visited-style-name="Visited_20_Internet_20_Link">Terms and Definitions</text:a> annex controls the meaning of defined terms used in Crucible.</text:p>
      <text:p text:style-name="Text_20_body">A page should link the first significant occurrence of a controlled term to its definition. Repeated occurrences on the same page normally remain unlinked unless another link materially helps the reader.</text:p>
      <text:p text:style-name="Text_20_body">A Crucible page should not create a local definition when the shared annex already contains an applicable definition. When the current glossary does not contain a required term, the author should review the existing corpus before proposing a new entry.</text:p>
      <text:p text:style-name="Text_20_body">Capitalization should follow the controlling glossary entry when a term refers to a defined Crucible concept. General uses of the same words may remain lowercase when they do not invoke the defined concept.</text:p>
      <text:h text:style-name="Heading_20_2" text:outline-level="2"><text:bookmark-start text:name="__RefHeading___references_4"/><text:bookmark-start text:name="references"/>References<text:bookmark-end text:name="__RefHeading___references_4"/><text:bookmark-end text:name="references"/></text:h>
      <text:p text:style-name="Text_20_body">The shared <text:a xlink:type="simple" xlink:href="https://wiki.didosolutions.com/dido/99_annexes/annex-c-references/start" text:style-name="Internet_20_link" text:visited-style-name="Visited_20_Internet_20_Link">References</text:a> annex contains authoritative and supporting sources used by Crucible.</text:p>
      <text:p text:style-name="Text_20_body">Pages should reuse an existing reference entry when one already identifies the applicable source. A new reference entry should be added when no suitable entry exists.</text:p>
      <text:p text:style-name="Text_20_body">References should support factual, technical, legal, regulatory, standards-based, or product-specific statements. A reference does not replace the architectural explanation provided by the page.</text:p>
      <text:h text:style-name="Heading_20_2" text:outline-level="2"><text:bookmark-start text:name="__RefHeading___normative_language_5"/><text:bookmark-start text:name="normative_language"/>Normative Language<text:bookmark-end text:name="__RefHeading___normative_language_5"/><text:bookmark-end text:name="normative_language"/></text:h>
      <text:p text:style-name="Text_20_body">Normative requirements use the following modal verbs:</text:p>
      <text:p text:style-name="Text_20_body"><text:span text:style-name="Strong_20_Emphasis">SHALL</text:span> identifies a mandatory requirement<text:span text:style-name="Strong_20_Emphasis">SHALL NOT</text:span> identifies a prohibition<text:span text:style-name="Strong_20_Emphasis">SHOULD</text:span> identifies a recommendation<text:span text:style-name="Strong_20_Emphasis">SHOULD NOT</text:span> identifies a discouraged approach<text:span text:style-name="Strong_20_Emphasis">MAY</text:span> identifies a permitted optionNormative modal verbs appear in uppercase.</text:p>
      <text:p text:style-name="Text_20_body">Descriptive, explanatory, tutorial, and status content should avoid normative modal verbs unless the page states a formal requirement.</text:p>
      <text:h text:style-name="Heading_20_2" text:outline-level="2"><text:bookmark-start text:name="__RefHeading___writing_style_6"/><text:bookmark-start text:name="writing_style"/>Writing Style<text:bookmark-end text:name="__RefHeading___writing_style_6"/><text:bookmark-end text:name="writing_style"/></text:h>
      <text:p text:style-name="Text_20_body">Crucible pages use:</text:p>
      <text:p text:style-name="Text_20_body">Active voice where practicalPresent tenseExplicit actors and responsibilitiesUS English spellingThe Oxford commaShort, focused paragraphsUnordered lists without terminal punctuationDefined terms consistentlyPrecise distinctions among architectural intent, implemented capability, demonstrated capability, and roadmap capabilityPages should avoid:</text:p>
      <text:p text:style-name="Text_20_body">Ambiguous pronounsUnnecessary passive voiceUnexplained acronymsMarketing languageUnsupported claimsRepetition of glossary definitionsMixing architectural requirements with implementation instructionsTreating planned capability as current capability</text:p>
      <text:h text:style-name="Heading_20_2" text:outline-level="2"><text:bookmark-start text:name="__RefHeading___code_commands_and_examples_7"/><text:bookmark-start text:name="code_commands_and_examples"/>Code, Commands, and Examples<text:bookmark-end text:name="__RefHeading___code_commands_and_examples_7"/><text:bookmark-end text:name="code_commands_and_examples"/></text:h>
      <text:p text:style-name="Text_20_body">Commands, paths, configuration fragments, and source examples appear in code blocks.</text:p>
      <text:p text:style-name="Text_20_body">Examples illustrate a concept or workflow but do not establish a requirement unless the surrounding text explicitly identifies the example as normative.</text:p>
      <text:p text:style-name="Text_20_body">Product names, command names, filenames, and option names should preserve their official spelling and capitalization.</text:p>
      <text:h text:style-name="Heading_20_2" text:outline-level="2"><text:bookmark-start text:name="__RefHeading___status_statements_8"/><text:bookmark-start text:name="status_statements"/>Status Statements<text:bookmark-end text:name="__RefHeading___status_statements_8"/><text:bookmark-end text:name="status_statements"/></text:h>
      <text:p text:style-name="Text_20_body">Pages that describe capability availability should use the status model defined in <text:a xlink:type="simple" xlink:href="https://wiki.didosolutions.com/dido/02-crusible/16-implementation-status-and-roadmap/16-1-status-model/start" text:style-name="Internet_20_link" text:visited-style-name="Visited_20_Internet_20_Link">16.1 Status Model</text:a>.</text:p>
      <text:p text:style-name="Text_20_body">A page should distinguish among:</text:p>
      <text:p text:style-name="Text_20_body">Proven LiveImplemented CapabilityPartially Implemented CapabilityArchitectural IntentRoadmap CapabilityThe current implementation-status section controls claims about capability maturity when another page contains older or less-specific status information.</text:p>
      <text:h text:style-name="Heading_20_2" text:outline-level="2"><text:bookmark-start text:name="__RefHeading___copyright_9"/><text:bookmark-start text:name="copyright"/>Copyright<text:bookmark-end text:name="__RefHeading___copyright_9"/><text:bookmark-end text:name="copyright"/></text:h>
      <text:p text:style-name="Text_20_body">Each Crucible page ends with the following copyright statement:</text:p>
      <text:p text:style-name="Preformatted_20_Text">----<text:line-break/><text:line-break/>&lt;WRAP centeralign&gt;<text:line-break/>© 2026 Dido Solutions, Inc. and Jackrabbit Consulting, Inc.<text:line-break/>&lt;/WRAP&g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9:33</meta:creation-date>
    <dc:creator>Generated</dc:creator>
    <dc:date>2026-08-22T17::49:33</dc:date>
    <dc:language>en-US</dc:language>
    <meta:editing-cycles>1</meta:editing-cycles>
    <meta:editing-duration>PT0S</meta:editing-duration>
    <dc:title>dido:02-crusible:01-introduction:01-05-document-conventions:start</dc:title>
  </office:meta>
</office:document-meta>
</file>